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8dc9e1b02b04878035dd985c325525a.png"/>
  <manifest:file-entry manifest:media-type="image/jpeg" manifest:full-path="Pictures/48b31305a6be02a4f2d1217de712c709.jpg"/>
  <manifest:file-entry manifest:media-type="image/png" manifest:full-path="Pictures/068ab3b54edaad3fb83da436d6d53ee2.png"/>
  <manifest:file-entry manifest:media-type="image/jpeg" manifest:full-path="Pictures/6b86e73b8343471b4245484a183146e5.jpg"/>
  <manifest:file-entry manifest:media-type="image/jpeg" manifest:full-path="Pictures/14922df04c7bd6b62f389b7b0a885dbc.jpg"/>
  <manifest:file-entry manifest:media-type="image/jpeg" manifest:full-path="Pictures/89ec0de7985b49dbf1520c7228313376.jpg"/>
  <manifest:file-entry manifest:media-type="image/jpeg" manifest:full-path="Pictures/5779db14d6cd7c48e591506f68ca590e.jpg"/>
  <manifest:file-entry manifest:media-type="image/jpeg" manifest:full-path="Pictures/486903ca63cafd4f56e68f1527964023.jpg"/>
  <manifest:file-entry manifest:media-type="image/jpeg" manifest:full-path="Pictures/39d5759ab85982178f759b59cc21494d.jpg"/>
  <manifest:file-entry manifest:media-type="image/jpeg" manifest:full-path="Pictures/da48a70e80385d225c892c98d6cf1ca0.jpg"/>
  <manifest:file-entry manifest:media-type="image/jpeg" manifest:full-path="Pictures/a8c0a3f2399865dcf052b376ebf764e4.jpg"/>
  <manifest:file-entry manifest:media-type="image/jpeg" manifest:full-path="Pictures/26c5c2ef5556c4556b8472e3f769195f.jpg"/>
  <manifest:file-entry manifest:media-type="image/png" manifest:full-path="Pictures/ea67ed49810fe4862dd3b25c3ca68c3d.png"/>
  <manifest:file-entry manifest:media-type="image/jpeg" manifest:full-path="Pictures/43515d86fe84954da6fe3e1ff3cb814f.jpg"/>
  <manifest:file-entry manifest:media-type="image/jpeg" manifest:full-path="Pictures/038c01e8229451e4c78e3f27edb49259.jpg"/>
  <manifest:file-entry manifest:media-type="image/jpeg" manifest:full-path="Pictures/789f34bcb3c1775165dd83b5ef49bae5.jpg"/>
  <manifest:file-entry manifest:media-type="image/png" manifest:full-path="Pictures/594b7dcad5d88d83b9cfa70ef6ed20f6.png"/>
  <manifest:file-entry manifest:media-type="image/png" manifest:full-path="Pictures/6139004d0bc5277d85d6495002cff5db.png"/>
  <manifest:file-entry manifest:media-type="image/jpeg" manifest:full-path="Pictures/809d1c3219c33efb2eb26f2d3a0fd46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3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3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5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6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3.9418362023996cm" style:rel-height="scale"><draw:image xlink:href="Pictures/58dc9e1b02b04878035dd985c325525a.png" xlink:type="simple" xlink:show="embed" xlink:actuate="onLoad"/></draw:frame></draw:a></text:p>
      <text:h text:style-name="Heading_20_1" text:outline-level="1"><text:bookmark text:name="ajuda:analise_ligacao_consumo"/><text:bookmark-start text:name="__RefHeading___consultar_imovel_-_aba_analise_ligacao_consumo_1"/><text:bookmark-start text:name="consultar_imovel_-_aba_analise_ligacao_consumo"/>Consultar Imóvel - Aba Análise Ligação Consumo<text:bookmark-end text:name="__RefHeading___consultar_imovel_-_aba_analise_ligacao_consumo_1"/><text:bookmark-end text:name="consultar_imovel_-_aba_analise_ligacao_consum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Esta aba faz parte da funcionalidade <text:span text:style-name="Strong_20_Emphasis"><text:a xlink:type="simple" xlink:href="https://gsan.com.br/doku.php?id=ajuda:consultar_imovel" text:style-name="Internet_20_link" text:visited-style-name="Visited_20_Internet_20_Link">Consultar Imóvel</text:a></text:span> e permite que seja realizada uma análise completa da situação das ligações de água e esgoto e do consumo do imóvel, conforme a imagem da tela abaixo.</text:p>
            <text:p text:style-name="Text_20_body">Para a <text:span text:style-name="Strong_20_Emphasis">CAGEPA</text:span>, a tela é visualizada com um <text:span text:style-name="Emphasis">checkbox</text:span> <text:span text:style-name="Strong_20_Emphasis">Incluir Registros Legados</text:span> que, quando marcado, altera os valores dos quadros de consumo, conforme exemplo <text:span text:style-name="Strong_20_Emphasis"><text:a xlink:type="simple" xlink:href="#__RefHeading___aba_analise_de_ligacao_e_consumo_cagepa_5" text:style-name="Local_20_link" text:visited-style-name="Visited_20_Local_20_Link">AQUI</text:a></text:span>.</text:p>
          </table:table-cell>
        </table:table-row>
      </table:table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404166666667cm" svg:height="61.938958333333cm"><draw:image xlink:href="Pictures/48b31305a6be02a4f2d1217de712c709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O botão <draw:frame draw:style-name="media" draw:name="2" text:anchor-type="as-char" draw:z-index="2" svg:width="0.79375cm" svg:height="0.873125cm"><draw:image xlink:href="Pictures/068ab3b54edaad3fb83da436d6d53ee2.png" xlink:type="simple" xlink:show="embed" xlink:actuate="onLoad"/></draw:frame> que se encontra na mesma linha do subtítulo <text:span text:style-name="Strong_20_Emphasis">Dados do Imóvel</text:span>, apresenta um <text:span text:style-name="Strong_20_Emphasis">Hint</text:span> que exibe: a Inscrição do Imóvel; o Cliente Usuário; o Número do Hidrômetro; e o Endereço do Imóvel.</text:p>
            <text:p text:style-name="Text_20_body">Caso o imóvel esteja na <text:span text:style-name="Strong_20_Emphasis">Situação de Cortado</text:span>, o sistema apresenta um <text:span text:style-name="Strong_20_Emphasis">Hint</text:span> <draw:frame draw:style-name="media" draw:name="3" text:anchor-type="as-char" draw:z-index="3" svg:width="0.79375cm" svg:height="0.873125cm"><draw:image xlink:href="Pictures/068ab3b54edaad3fb83da436d6d53ee2.png" xlink:type="simple" xlink:show="embed" xlink:actuate="onLoad"/></draw:frame> que exibe: o Tipo do Corte, o Motivo do Corte; Data do Corte; e o Número do Selo do Corte.</text:p>
            <text:p text:style-name="Text_20_body">Quando o imóvel estiver com a situação da ligação de água igual a <text:span text:style-name="Strong_20_Emphasis">Suprimido</text:span>, e o indicador de permanência do hidrômetro da ligação estiver igual a <text:span text:style-name="Strong_20_Emphasis">Sim</text:span>, serão exibidos os dados do hidrômetro.</text:p>
            <text:p text:style-name="Text_20_body">Em todas as abas são apresentadas as seguintes informações:</text:p>
            <text:list text:style-name="List_20_1" text:continue-numbering="false">
              <text:list-item>
                <text:p text:style-name="List_20_1_Content_First"> Matrícula do Imóvel</text:p>
              </text:list-item>
              <text:list-item>
                <text:p text:style-name="List_20_1_Content"> Inscrição composta do imóvel</text:p>
                <text:list text:style-name="List_20_1">
                  <text:list-item>
                    <text:p text:style-name="List_20_1_Content"> Localidade</text:p>
                  </text:list-item>
                  <text:list-item>
                    <text:p text:style-name="List_20_1_Content"> Setor Comercial</text:p>
                  </text:list-item>
                  <text:list-item>
                    <text:p text:style-name="List_20_1_Content"> Quadra</text:p>
                  </text:list-item>
                  <text:list-item>
                    <text:p text:style-name="List_20_1_Content"> Lote</text:p>
                  </text:list-item>
                </text:list>
              </text:list-item>
              <text:list-item>
                <text:p text:style-name="List_20_1_Content"> Descrição da Situação da Ligação de Água</text:p>
              </text:list-item>
              <text:list-item>
                <text:p text:style-name="List_20_1_Content_Last"> Descrição da Situação da Ligação de Esgoto </text:p>
              </text:list-item>
            </text:list>
            <text:p text:style-name="Text_20_body">Cada aba conterá as informações relacionadas a um determinado assunto específico:</text:p>
            <text:list text:style-name="List_20_1" text:continue-numbering="false">
              <text:list-item>
                <text:p text:style-name="List_20_1_Content_First"> <text:span text:style-name="Strong_20_Emphasis"><text:a xlink:type="simple" xlink:href="https://gsan.com.br/doku.php?id=ajuda:dados_cadastrais" text:style-name="Internet_20_link" text:visited-style-name="Visited_20_Internet_20_Link">Dados cadastrais</text:a></text:span></text:p>
              </text:list-item>
              <text:list-item>
                <text:p text:style-name="List_20_1_Content"> <text:span text:style-name="Strong_20_Emphasis"><text:a xlink:type="simple" xlink:href="https://gsan.com.br/doku.php?id=ajuda:dados_adicionais" text:style-name="Internet_20_link" text:visited-style-name="Visited_20_Internet_20_Link">Dados adicionais</text:a></text:span></text:p>
              </text:list-item>
              <text:list-item>
                <text:p text:style-name="List_20_1_Content"> <text:span text:style-name="Strong_20_Emphasis"><text:a xlink:type="simple" xlink:href="#ajuda:analise_ligacao_consumo" text:style-name="Local_20_link" text:visited-style-name="Visited_20_Local_20_Link">Análise Ligação Consumo</text:a></text:span></text:p>
              </text:list-item>
              <text:list-item>
                <text:p text:style-name="List_20_1_Content"> <text:span text:style-name="Strong_20_Emphasis"><text:a xlink:type="simple" xlink:href="https://gsan.com.br/doku.php?id=ajuda:historico_do_faturamento" text:style-name="Internet_20_link" text:visited-style-name="Visited_20_Internet_20_Link">Histórico do faturamento</text:a></text:span></text:p>
              </text:list-item>
              <text:list-item>
                <text:p text:style-name="List_20_1_Content"> <text:span text:style-name="Strong_20_Emphasis"><text:a xlink:type="simple" xlink:href="https://gsan.com.br/doku.php?id=ajuda:debitos_do_imovel" text:style-name="Internet_20_link" text:visited-style-name="Visited_20_Internet_20_Link">Débitos do imóvel</text:a></text:span></text:p>
              </text:list-item>
              <text:list-item>
                <text:p text:style-name="List_20_1_Content"> <text:span text:style-name="Strong_20_Emphasis"><text:a xlink:type="simple" xlink:href="https://gsan.com.br/doku.php?id=ajuda:pagamento_imovel" text:style-name="Internet_20_link" text:visited-style-name="Visited_20_Internet_20_Link">Pagamento Imóvel</text:a></text:span></text:p>
              </text:list-item>
              <text:list-item>
                <text:p text:style-name="List_20_1_Content"> <text:span text:style-name="Strong_20_Emphasis"><text:a xlink:type="simple" xlink:href="https://gsan.com.br/doku.php?id=ajuda:devolucoes_imovel" text:style-name="Internet_20_link" text:visited-style-name="Visited_20_Internet_20_Link">Devoluções Imóvel</text:a></text:span></text:p>
              </text:list-item>
              <text:list-item>
                <text:p text:style-name="List_20_1_Content"> <text:span text:style-name="Strong_20_Emphasis"><text:a xlink:type="simple" xlink:href="https://gsan.com.br/doku.php?id=ajuda:documento_cobranca" text:style-name="Internet_20_link" text:visited-style-name="Visited_20_Internet_20_Link">Documento Cobrança</text:a></text:span></text:p>
              </text:list-item>
              <text:list-item>
                <text:p text:style-name="List_20_1_Content"> <text:span text:style-name="Strong_20_Emphasis"><text:a xlink:type="simple" xlink:href="https://gsan.com.br/doku.php?id=ajuda:parcelamentos_efetuados" text:style-name="Internet_20_link" text:visited-style-name="Visited_20_Internet_20_Link">Parcelamentos efetuados</text:a></text:span></text:p>
              </text:list-item>
              <text:list-item>
                <text:p text:style-name="List_20_1_Content_Last"> <text:span text:style-name="Strong_20_Emphasis"><text:a xlink:type="simple" xlink:href="https://gsan.com.br/doku.php?id=ajuda:registros_de_atendimentos_ra_os" text:style-name="Internet_20_link" text:visited-style-name="Visited_20_Internet_20_Link">Registros de Atendimentos (RA/OS)</text:a></text:span></text:p>
              </text:list-item>
            </text:list>
          </table:table-cell>
        </table:table-row>
      </table:table>
      <text:p text:style-name="Text_20_body"><text:line-break/>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tablealignleft">Por solicitação da <text:span text:style-name="Strong_20_Emphasis">Casal</text:span>, no quadro <text:span text:style-name="Strong_20_Emphasis">Dados da Ligação de Água</text:span> haverá um campo informando a <text:span text:style-name="Strong_20_Emphasis">Leitura do Corte</text:span> quando houver corte no imóvel.</text:p>
            <text:p text:style-name="Text_20_body">Alterado o <text:span text:style-name="Strong_20_Emphasis">Histórico de Medição</text:span>, no quadro <text:span text:style-name="Strong_20_Emphasis">Histórico de Medição e Consumo da Ligação de Água</text:span> da funcionalidade <text:span text:style-name="Strong_20_Emphasis"><text:a xlink:type="simple" xlink:href="https://gsan.com.br/doku.php?id=ajuda:atendimento:consultar_imovel" text:style-name="Internet_20_link" text:visited-style-name="Visited_20_Internet_20_Link">Consultar Imóvel</text:a></text:span>, aba <text:span text:style-name="Strong_20_Emphasis">Análise de Ligação Consumo</text:span>, para atender à solicitação da CAEMA:</text:p>
            <text:list text:style-name="List_20_1" text:continue-numbering="false">
              <text:list-item>
                <text:p text:style-name="List_20_1_Content_First"> Incluída a coluna <text:span text:style-name="Strong_20_Emphasis">Leitura Coletada</text:span>;</text:p>
              </text:list-item>
              <text:list-item>
                <text:p text:style-name="List_20_1_Content_Last"> Ao passar o mouse na referência (Mês/Ano), apresenta informações do Hidrômetro (Identificação e Data de Instalação), e um Alerta, informando se houve Alteração de Leitura (Leitura Coletada diferente da Leitura Informada, quando estiver preenchida).</text:p>
              </text:list-item>
            </text:list>
            <text:p text:style-name="Text_20_body">Alterado o Relatório <text:span text:style-name="Strong_20_Emphasis">Histórico de Medição</text:span>, para incluir as colunas de <text:span text:style-name="Strong_20_Emphasis">Leitura Coletada</text:span> e <text:span text:style-name="Strong_20_Emphasis">Identificação do Hidrômetro</text:span>.</text:p>
            <text:p text:style-name="Text_20_body">Por solicitação da Caern, o sistema foi adequado para aceitar a exclusão de um imóvel com débito vencido ou a vencer, na funcionalidade Manter Imóvel, que, além de alterar a situação do imóvel para excluído, serão alteradas as situações da ligação de água e de esgoto com a nova situação criada <text:span text:style-name="Strong_20_Emphasis">Cancelada/Inexistente</text:span> e o perfil do imóvel para <text:span text:style-name="Strong_20_Emphasis">Cancelado/Inexistente</text:span>. A situação da ligação de água e de esgoto, e o perfil do imóvel serão guardados antes da exclusão, e na Aba Endereço foi incluído um campo para que seja informada uma <text:span text:style-name="Strong_20_Emphasis">observação</text:span> no momento da exclusão do imóvel. Caso a situação de água ou esgoto no <text:span text:style-name="Strong_20_Emphasis"><text:a xlink:type="simple" xlink:href="https://gsan.com.br/doku.php?id=ajuda:informar_parametros_do_sistema" text:style-name="Internet_20_link" text:visited-style-name="Visited_20_Internet_20_Link">Informar Parâmetros do Sistema</text:a></text:span>, aba Atendimento/Segurança, não estejam informadas, o sistema não permite a exclusão de imóvel com débito, e no caso de exclusão atualiza somente o indicador de exclusão. A observação será exibida na Consulta de Imóvel, na Aba <text:span text:style-name="Strong_20_Emphasis">Análise de Ligação e Consumo</text:span>, com as situações da ligação de água e de esgoto anteriores à exclusão. O motivo da supressão será exibido no campo do motivo do corte, o motivo apresentado será de acordo com a situação da ligação. Para o caso da ligação de esgoto será incluído o motivo do corte/supressão.</text:p>
            <text:p text:style-name="Text_20_body">Por solicitação da Caern, a funcionalidade de <text:span text:style-name="Strong_20_Emphasis">Consultar Imóvel</text:span> na aba <text:span text:style-name="Strong_20_Emphasis">Análise Ligação Consumo</text:span>, foi implementado o ajuste para mudar o <text:span text:style-name="Strong_20_Emphasis">label</text:span> do campo <text:span text:style-name="Strong_20_Emphasis">Dados do Hidrômetro do Poço</text:span>, para quando o hidrômetro instalado seja com a finalidade de <text:span text:style-name="Strong_20_Emphasis">Ligação de Esgoto</text:span> serão exibidos os <text:span text:style-name="Strong_20_Emphasis">Dados do Hidrômetro da Ligação de Esgoto</text:span>. </text:p>
            <text:p text:style-name="Text_20_body">Clique no <text:span text:style-name="Strong_20_Emphasis">link</text:span> de uma aba, para ver o detalhamento das informações disponíveis na aba.</text:p>
            <text:p text:style-name="Text_20_body">Quando for um imóvel do tipo condomínio, a matrícula será apresentada com um <text:span text:style-name="Strong_20_Emphasis">link</text:span> que, ao ser acionado, apresentará a lista de imóveis associados.</text:p>
            <text:p text:style-name="Text_20_body">Eventualmente o sistema apresentará, ao lado da situação de água, o botão <draw:frame draw:style-name="media" draw:name="4" text:anchor-type="as-char" draw:z-index="4" svg:width="0.79375cm" svg:height="0.873125cm"><draw:image xlink:href="Pictures/068ab3b54edaad3fb83da436d6d53ee2.png" xlink:type="simple" xlink:show="embed" xlink:actuate="onLoad"/></draw:frame> que apresentará informações adicionais da situação ao posicionarmos o cursor sobre ela. (por exemplo, quando a situação da ligação de água for <text:span text:style-name="Strong_20_Emphasis"><text:span text:style-name="Emphasis"><text:span text:style-name="Strong_20_Emphasis">SUPRIMIDO</text:span></text:span></text:span>).</text:p>
            <text:p text:style-name="Text_20_body">Um segundo botão <draw:frame draw:style-name="media" draw:name="5" text:anchor-type="as-char" draw:z-index="5" svg:width="0.79375cm" svg:height="0.873125cm"><draw:image xlink:href="Pictures/068ab3b54edaad3fb83da436d6d53ee2.png" xlink:type="simple" xlink:show="embed" xlink:actuate="onLoad"/></draw:frame> poderá surgir ao lado do primeiro, cujo <text:span text:style-name="Strong_20_Emphasis">Hint</text:span> apresentará a descrição <text:span text:style-name="Strong_20_Emphasis">Existe OS com fotos</text:span>, quando existir fotos cadastradas para Ordem de Serviço do imóvel. As fotos podem ser consultadas na Aba <text:span text:style-name="Strong_20_Emphasis"><text:a xlink:type="simple" xlink:href="https://gsan.com.br/doku.php?id=ajuda:registros_de_atendimentos_ra_os" text:style-name="Internet_20_link" text:visited-style-name="Visited_20_Internet_20_Link">Registros de Atendimentos (RA/OS)</text:a></text:span>. </text:p>
            <text:p text:style-name="Text_20_body">No final da tela são existem dois <text:span text:style-name="Strong_20_Emphasis">links</text:span> que ao serem acionados ampliarão a tela e apresentarão os seguintes históricos:</text:p>
            <text:list text:style-name="List_20_1" text:continue-numbering="false">
              <text:list-item>
                <text:p text:style-name="List_20_1_Content_First"> Histórico de Medição e Consumo da Ligação de Água</text:p>
              </text:list-item>
              <text:list-item>
                <text:p text:style-name="List_20_1_Content_Last"> Histórico de Medição e Consumo da Ligação de Esgoto</text:p>
              </text:list-item>
            </text:list>
            <text:p text:style-name="Text_20_body">Cliques sucessivos nestes <text:span text:style-name="Strong_20_Emphasis">links</text:span> irão expandir e recolher as informações sucessivamente. </text:p>
            <text:p text:style-name="Text_20_body">Abaixo são apresentadas as imagens da tela com estas informações expostas:</text:p>
          </table:table-cell>
        </table:table-row>
      </table:table>
      <text:h text:style-name="Heading_20_2" text:outline-level="2"><text:bookmark-start text:name="__RefHeading___historico_de_medicao_e_consumo_da_ligacao_de_agua_3"/><text:bookmark-start text:name="historico_de_medicao_e_consumo_da_ligacao_de_agua"/>Histórico de Medição e Consumo da Ligação de Água<text:bookmark-end text:name="__RefHeading___historico_de_medicao_e_consumo_da_ligacao_de_agua_3"/><text:bookmark-end text:name="historico_de_medicao_e_consumo_da_ligacao_de_agua"/></text:h>
      <table:table table:style-name="Table">
        <table:table-column table:style-name="odt_auto_style_table_column_6_1"/>
        <table:table-row>
          <table:table-cell office:value-type="string" table:style-name="tablecell">
            <text:p text:style-name="tablealignleft">O conjunto de informações da imagem abaixo será apresentado após você clicar no <text:span text:style-name="Strong_20_Emphasis">link</text:span> do <text:span text:style-name="Strong_20_Emphasis"/>Histórico de Medição e Consumo da Ligação de Água<text:span text:style-name="Strong_20_Emphasis"/>.</text:p>
            <text:p text:style-name="Text_20_body">Alterada a funcionalidade <text:span text:style-name="Strong_20_Emphasis"><text:a xlink:type="simple" xlink:href="https://gsan.com.br/doku.php?id=ajuda:consultar_imovel" text:style-name="Internet_20_link" text:visited-style-name="Visited_20_Internet_20_Link">Consultar Imóvel</text:a></text:span>, aba correspondente a Análise Ligação Consumo, para incluir um link de visualização das fotos registradas, referentes aos códigos das anormalidades que são exibidas nos históricos de medição/consumo da ligação de água e poço.</text:p>
            <text:p text:style-name="Text_20_body">Observe que no final deste grupo de informações existe a imagem de uma impressora <draw:frame draw:style-name="media" draw:name="6" text:anchor-type="as-char" draw:z-index="6" svg:width="0.74083333333333cm" svg:height="0.68791666666667cm"><draw:image xlink:href="Pictures/6b86e73b8343471b4245484a183146e5.jpg" xlink:type="simple" xlink:show="embed" xlink:actuate="onLoad"/></draw:frame>. Ao clicar nesta imagem, o sistema gera o relatório do <text:span text:style-name="Strong_20_Emphasis">Histórico de Medição e Consumo da Ligação de Água</text:span>, conforme modelo.</text:p>
            <text:p text:style-name="Text_20_body">Observe que, no canto inferior direito da tela também tem uma impressora <draw:frame draw:style-name="media" draw:name="7" text:anchor-type="as-char" draw:z-index="7" svg:width="0.74083333333333cm" svg:height="0.68791666666667cm"><draw:image xlink:href="Pictures/6b86e73b8343471b4245484a183146e5.jpg" xlink:type="simple" xlink:show="embed" xlink:actuate="onLoad"/></draw:frame>.  Ao clicar nesta imagem, o sistema gera o <text:span text:style-name="Strong_20_Emphasis">RELATÓRIO DE DADOS DA ANÁLISE DE LIGAÇÃO DE CONSUMO DO IMÓVEL</text:span> com as seguintes informações:</text:p>
            <text:list text:style-name="List_20_1" text:continue-numbering="false">
              <text:list-item>
                <text:p text:style-name="List_20_1_Content_First"> Mês/Ano</text:p>
              </text:list-item>
              <text:list-item>
                <text:p text:style-name="List_20_1_Content"> Leitura Coletada</text:p>
              </text:list-item>
              <text:list-item>
                <text:p text:style-name="List_20_1_Content"> Data da Leitura informada</text:p>
              </text:list-item>
              <text:list-item>
                <text:p text:style-name="List_20_1_Content"> Leitura Informada</text:p>
              </text:list-item>
              <text:list-item>
                <text:p text:style-name="List_20_1_Content"> Data da Leitura Faturada</text:p>
              </text:list-item>
              <text:list-item>
                <text:p text:style-name="List_20_1_Content"> Leitura Faturada</text:p>
              </text:list-item>
              <text:list-item>
                <text:p text:style-name="List_20_1_Content"> Consumo do Mês/Ano</text:p>
              </text:list-item>
              <text:list-item>
                <text:p text:style-name="List_20_1_Content"> Média do Consumo</text:p>
              </text:list-item>
              <text:list-item>
                <text:p text:style-name="List_20_1_Content"> Hidrômetro</text:p>
              </text:list-item>
              <text:list-item>
                <text:p text:style-name="List_20_1_Content"> Anormalidade de Consumo</text:p>
              </text:list-item>
              <text:list-item>
                <text:p text:style-name="List_20_1_Content"> Anormalidade de Leitura</text:p>
              </text:list-item>
              <text:list-item>
                <text:p text:style-name="List_20_1_Content_Last"> Situação Atual da Leitura</text:p>
              </text:list-item>
            </text:list>
            <text:p text:style-name="Text_20_body">O sistema solicitará que você escolha o formato em que deseja de obter o relatório, entre as opções listadas abaixo:</text:p>
            <text:list text:style-name="List_20_1" text:continue-numbering="false">
              <text:list-item>
                <text:p text:style-name="List_20_1_Content_First"> PDF</text:p>
              </text:list-item>
              <text:list-item>
                <text:p text:style-name="List_20_1_Content"> RTF</text:p>
              </text:list-item>
              <text:list-item>
                <text:p text:style-name="List_20_1_Content"> XLS</text:p>
              </text:list-item>
              <text:list-item>
                <text:p text:style-name="List_20_1_Content_Last"> HTML</text:p>
              </text:list-item>
            </text:list>
            <text:p text:style-name="Text_20_body">Clique no link a seguir, para obter a ajuda de <text:span text:style-name="Strong_20_Emphasis"><text:a xlink:type="simple" xlink:href="https://gsan.com.br/doku.php?id=ajuda:como_gerar_relatorio" text:style-name="Internet_20_link" text:visited-style-name="Visited_20_Internet_20_Link">como gerar relatório</text:a></text:span>. </text:p>
            <text:p text:style-name="Text_20_body"><text:span text:style-name="Strong_20_Emphasis">A caixa de diálogo para seleção do formato será apresentada no início da tela. Portanto, utilize o elevador da página para posicioná-la no início, de forma que você possa selecionar o formato do relatório.</text:span></text:p>
            <text:p text:style-name="Text_20_body">Ao clicar no botão <draw:frame draw:style-name="media" draw:name="8" text:anchor-type="as-char" draw:z-index="8" svg:width="5.6620833333333cm" style:rel-width="100%" svg:height="0.47625cm" style:rel-height="scale"><draw:image xlink:href="Pictures/14922df04c7bd6b62f389b7b0a885dbc.jpg" xlink:type="simple" xlink:show="embed" xlink:actuate="onLoad"/></draw:frame>, disponível no quadro <text:span text:style-name="Strong_20_Emphasis">Dados do Hidrômetro da Ligação de Água</text:span>, o sistema visualiza uma tela com o histórico de instalação de hidrômetro do imóvel:</text:p>
          </table:table-cell>
        </table:table-row>
      </table:table>
      <text:p text:style-name="Text_20_body"><draw:frame draw:style-name="PluginODTAutoStyle_Frame_17_text_frame" draw:name="Frame2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draw:frame draw:style-name="mediacenter" draw:name="9" text:anchor-type="paragraph" draw:z-index="9" svg:width="16.271875cm" svg:height="10.556875cm"><draw:image xlink:href="Pictures/89ec0de7985b49dbf1520c7228313376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tablealignleft">Clicando nos <text:span text:style-name="Emphasis">links</text:span> da <text:span text:style-name="Strong_20_Emphasis">Matrícula do Imóvel</text:span> ou <text:span text:style-name="Strong_20_Emphasis">Data de Instalação</text:span>, o sistema expande a tela de consulta, acrescentando o botão <draw:frame draw:style-name="media" draw:name="10" text:anchor-type="as-char" draw:z-index="10" svg:width="2.6722916666667cm" style:rel-width="100%" svg:height="0.52916666666667cm" style:rel-height="scale"><draw:image xlink:href="Pictures/5779db14d6cd7c48e591506f68ca590e.jpg" xlink:type="simple" xlink:show="embed" xlink:actuate="onLoad"/></draw:frame></text:p>
          </table:table-cell>
        </table:table-row>
      </table:table>
      <text:p text:style-name="Text_20_body"><draw:frame draw:style-name="PluginODTAutoStyle_Frame_24_text_frame" draw:name="Frame3" text:anchor-type="paragraph" svg:width="481.89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<draw:frame draw:style-name="mediacenter" draw:name="11" text:anchor-type="paragraph" draw:z-index="11" svg:width="16.377708333333cm" svg:height="10.583333333333cm"><draw:image xlink:href="Pictures/486903ca63cafd4f56e68f1527964023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10_1"/>
        <table:table-row>
          <table:table-cell office:value-type="string" table:style-name="tablecell">
            <text:p text:style-name="tablealignleft">Ao clicar no botão <draw:frame draw:style-name="media" draw:name="12" text:anchor-type="as-char" draw:z-index="12" svg:width="4.7625cm" style:rel-width="100%" svg:height="0.555625cm" style:rel-height="scale"><draw:image xlink:href="Pictures/39d5759ab85982178f759b59cc21494d.jpg" xlink:type="simple" xlink:show="embed" xlink:actuate="onLoad"/></draw:frame>, visualizado no final da tela da aba de análise de ligação e consumo, o sistema visualiza a <text:span text:style-name="Emphasis">popup</text:span> para efetuar o cálculo do consumo estimado:</text:p>
          </table:table-cell>
        </table:table-row>
      </table:table>
      <text:p text:style-name="Text_20_body"><draw:frame draw:style-name="PluginODTAutoStyle_Frame_31_text_frame" draw:name="Frame4" text:anchor-type="paragraph" svg:width="481.89pt" draw:z-index="0" svg:min-height="1cm"><draw:text-box><table:table table:style-name="Table"><table:table-column table:style-name="odt_auto_style_table_column_11_1"/><table:table-row><table:table-cell office:value-type="string" table:style-name="tablecell"><text:p text:style-name="tablealignleft"><draw:frame draw:style-name="mediacenter" draw:name="13" text:anchor-type="paragraph" draw:z-index="13" svg:width="14.737291666667cm" svg:height="5.2916666666667cm"><draw:image xlink:href="Pictures/da48a70e80385d225c892c98d6cf1ca0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12_1"/>
        <table:table-row>
          <table:table-cell office:value-type="string" table:style-name="tablecell">
            <text:p text:style-name="tablealignleft">Depois de preencher os campos, clique em <draw:frame draw:style-name="media" draw:name="14" text:anchor-type="as-char" draw:z-index="14" svg:width="1.6933333333333cm" svg:height="0.52916666666667cm"><draw:image xlink:href="Pictures/a8c0a3f2399865dcf052b376ebf764e4.jpg" xlink:type="simple" xlink:show="embed" xlink:actuate="onLoad"/></draw:frame>. O sistema exibe o <text:span text:style-name="Emphasis">popup</text:span> com o cálculo efetuado:</text:p>
          </table:table-cell>
        </table:table-row>
      </table:table>
      <text:p text:style-name="Text_20_body"><draw:frame draw:style-name="PluginODTAutoStyle_Frame_38_text_frame" draw:name="Frame5" text:anchor-type="paragraph" svg:width="481.89pt" draw:z-index="0" svg:min-height="1cm"><draw:text-box><table:table table:style-name="Table"><table:table-column table:style-name="odt_auto_style_table_column_13_1"/><table:table-row><table:table-cell office:value-type="string" table:style-name="tablecell"><text:p text:style-name="tablealignleft"><draw:frame draw:style-name="mediacenter" draw:name="15" text:anchor-type="paragraph" draw:z-index="15" svg:width="14.790208333333cm" svg:height="7.3554166666667cm"><draw:image xlink:href="Pictures/26c5c2ef5556c4556b8472e3f769195f.jpg" xlink:type="simple" xlink:show="embed" xlink:actuate="onLoad"/></draw:frame></text:p></table:table-cell></table:table-row></table:table></draw:text-box></draw:frame></text:p>
      <text:h text:style-name="Heading_20_3" text:outline-level="3"><text:bookmark-start text:name="__RefHeading___historico_de_medicao_do_poco_e_volume_da_ligacao_de_esgoto_4"/><text:bookmark-start text:name="historico_de_medicao_do_poco_e_volume_da_ligacao_de_esgoto"/>Histórico de Medição do Poço e Volume da Ligação de Esgoto<text:bookmark-end text:name="__RefHeading___historico_de_medicao_do_poco_e_volume_da_ligacao_de_esgoto_4"/><text:bookmark-end text:name="historico_de_medicao_do_poco_e_volume_da_ligacao_de_esgoto"/></text:h>
      <table:table table:style-name="Table">
        <table:table-column table:style-name="odt_auto_style_table_column_14_1"/>
        <table:table-row>
          <table:table-cell office:value-type="string" table:style-name="tablecell">
            <text:p text:style-name="tablealignleft">O conjunto de informações da imagem abaixo será apresentado após você clicar no <text:span text:style-name="Strong_20_Emphasis">link</text:span> do <text:span text:style-name="Strong_20_Emphasis">Histórico de Medição de Medição do Poço e Volume da Ligação de Esgoto</text:span>.</text:p>
          </table:table-cell>
        </table:table-row>
      </table:table>
      <text:p text:style-name="Text_20_body"><draw:frame draw:style-name="PluginODTAutoStyle_Frame_45_text_frame" draw:name="Frame6" text:anchor-type="paragraph" svg:width="481.89pt" draw:z-index="0" svg:min-height="1cm"><draw:text-box><table:table table:style-name="Table"><table:table-column table:style-name="odt_auto_style_table_column_15_1"/><table:table-row><table:table-cell office:value-type="string" table:style-name="tablecell"><text:p text:style-name="tablealignleft"><draw:frame draw:style-name="mediacenter" draw:name="16" text:anchor-type="paragraph" draw:z-index="16" svg:width="16.298333333333cm" svg:height="10.900833333333cm"><draw:image xlink:href="Pictures/ea67ed49810fe4862dd3b25c3ca68c3d.pn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2" text:outline-level="2"><text:bookmark-start text:name="__RefHeading___aba_analise_de_ligacao_e_consumo_cagepa_5"/><text:bookmark-start text:name="aba_analise_de_ligacao_e_consumo_cagepa"/>Aba Análise de Ligação e Consumo CAGEPA<text:bookmark-end text:name="__RefHeading___aba_analise_de_ligacao_e_consumo_cagepa_5"/><text:bookmark-end text:name="aba_analise_de_ligacao_e_consumo_cagepa"/></text:h>
      <text:p text:style-name="Text_20_body"><draw:frame draw:style-name="PluginODTAutoStyle_Frame_49_text_frame" draw:name="Frame7" text:anchor-type="paragraph" svg:width="481.89pt" draw:z-index="0" svg:min-height="1cm"><draw:text-box><table:table table:style-name="Table"><table:table-column table:style-name="odt_auto_style_table_column_16_1"/><table:table-row><table:table-cell office:value-type="string" table:style-name="tablecell"><text:p text:style-name="tablealignleft"><draw:frame draw:style-name="mediacenter" draw:name="17" text:anchor-type="paragraph" draw:z-index="17" svg:width="16.483541666667cm" svg:height="60.139791666667cm"><draw:image xlink:href="Pictures/43515d86fe84954da6fe3e1ff3cb814f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17_1"/>
        <table:table-row>
          <table:table-cell office:value-type="string" table:style-name="tablecell">
            <text:p text:style-name="tablealignleft">Para a <text:span text:style-name="Strong_20_Emphasis">CAGEPA</text:span>, marcando o <text:span text:style-name="Emphasis">checkbox</text:span> <text:span text:style-name="Strong_20_Emphasis">Incluir Registros Legados</text:span>, o quadro <text:span text:style-name="Strong_20_Emphasis">Histórico de Consumo</text:span> traz a média de consumo do imóvel. Quanto ao cálculo da média, tanto para água quanto para esgoto, só são considerados os volumes cobrados nas contas que tenham valor de água/esgoto maior que zero, levando em conta os possíveis refaturamentos de consumo. Para efeito de média, os imóveis novos são tratados como se fossem não medidos.</text:p>
          </table:table-cell>
        </table:table-row>
      </table:table>
      <text:p text:style-name="Text_20_body"><text:line-break/></text:p>
      <text:h text:style-name="Heading_20_3" text:outline-level="3"><text:bookmark-start text:name="__RefHeading___modelohistorico_de_medicao_e_consumo_da_ligacao_de_agua_6"/><text:bookmark-start text:name="modelohistorico_de_medicao_e_consumo_da_ligacao_de_agua"/>MODELO: HISTÓRICO DE MEDIÇÃO E CONSUMO DA LIGAÇÃO DE ÁGUA<text:bookmark-end text:name="__RefHeading___modelohistorico_de_medicao_e_consumo_da_ligacao_de_agua_6"/><text:bookmark-end text:name="modelohistorico_de_medicao_e_consumo_da_ligacao_de_agua"/></text:h>
      <text:p text:style-name="Text_20_body"><text:span text:style-name="Strong_20_Emphasis">Atenção</text:span>: clique sobre a imagem para aumentar seu tamanho.</text:p>
      <text:p text:style-name="Text_20_body"><draw:frame draw:style-name="PluginODTAutoStyle_Frame_56_text_frame" draw:name="Frame8" text:anchor-type="paragraph" svg:width="481.89pt" draw:z-index="0" svg:min-height="1cm"><draw:text-box><table:table table:style-name="Table"><table:table-column table:style-name="odt_auto_style_table_column_18_1"/><table:table-row><table:table-cell office:value-type="string" table:style-name="tablecell"><text:p text:style-name="tablealignleft"><draw:frame draw:style-name="mediacenter" draw:name="18" text:anchor-type="paragraph" draw:z-index="18" svg:width="26.458333333333cm" style:rel-width="100%" svg:height="9.6256093845216cm" style:rel-height="scale"><draw:image xlink:href="Pictures/038c01e8229451e4c78e3f27edb49259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19_1"/>
        <table:table-row>
          <table:table-cell office:value-type="string" table:style-name="tablecell">
            <text:p text:style-name="tablealignleft">Clicando no ícone <draw:frame draw:style-name="media" draw:name="19" text:anchor-type="as-char" draw:z-index="19" svg:width="0.74083333333333cm" svg:height="0.68791666666667cm"><draw:image xlink:href="Pictures/6b86e73b8343471b4245484a183146e5.jpg" xlink:type="simple" xlink:show="embed" xlink:actuate="onLoad"/></draw:frame> do quadro <text:span text:style-name="Strong_20_Emphasis">Histórico de Medição e Consumo da Ligação de Água</text:span> o sistema visualiza o relatório acima para impressão, contendo as seguintes colunas:</text:p>
            <text:list text:style-name="Numbering_20_1" text:continue-numbering="false">
              <text:list-item>
                <text:p text:style-name="Numbering_20_1_Content_First"> <text:span text:style-name="Strong_20_Emphasis">Mês/Ano</text:span>: indicando o mês e o ano da medição, no formato MM/AAAA.</text:p>
              </text:list-item>
              <text:list-item>
                <text:p text:style-name="Numbering_20_1_Content"> <text:span text:style-name="Strong_20_Emphasis">Leit.Conta</text:span>: indicando a leitura da conta referente, no mês e no ano da medição.</text:p>
              </text:list-item>
              <text:list-item>
                <text:p text:style-name="Numbering_20_1_Content"> <text:span text:style-name="Strong_20_Emphasis">Leit. Anterior</text:span>: indicando a leitura anterior, referente ao mês e o ano da medição..</text:p>
              </text:list-item>
              <text:list-item>
                <text:p text:style-name="Numbering_20_1_Content"> <text:span text:style-name="Strong_20_Emphasis">Leit. Coletada</text:span>: indicando a leitura coletada, referente ao mês e o ano da medição.</text:p>
              </text:list-item>
              <text:list-item>
                <text:p text:style-name="Numbering_20_1_Content"> <text:span text:style-name="Strong_20_Emphasis">Dt. Leit. Informada</text:span>: indicando, no formato DD/MM/AAAA, a data da leitura informada, referente ao mês e o ano da medição.</text:p>
              </text:list-item>
              <text:list-item>
                <text:p text:style-name="Numbering_20_1_Content"> <text:span text:style-name="Strong_20_Emphasis">Leit. Informada</text:span>: indicando a leitura informada, referente ao mês e o ano da medição.</text:p>
              </text:list-item>
              <text:list-item>
                <text:p text:style-name="Numbering_20_1_Content"> <text:span text:style-name="Strong_20_Emphasis">Dt. Leitura Faturada</text:span>: indicando, no formato DD/MM/AAAA, a data da leitura faturada, referente ao mês e o ano da medição.</text:p>
              </text:list-item>
              <text:list-item>
                <text:p text:style-name="Numbering_20_1_Content"> <text:span text:style-name="Strong_20_Emphasis">Leit. Faturada</text:span>: indicando a leitura faturada, referente ao mês e o ano da medição.</text:p>
              </text:list-item>
              <text:list-item>
                <text:p text:style-name="Numbering_20_1_Content"> <text:span text:style-name="Strong_20_Emphasis">Consumo da conta</text:span>: indicando o consumo da conta, referente ao mês e o ano da medição.</text:p>
              </text:list-item>
              <text:list-item>
                <text:p text:style-name="Numbering_20_1_Content"> <text:span text:style-name="Strong_20_Emphasis">Consumo cobrado</text:span>: indicando o consumo cobrado, referente ao mês e o ano da medição.</text:p>
              </text:list-item>
              <text:list-item>
                <text:p text:style-name="Numbering_20_1_Content"> <text:span text:style-name="Strong_20_Emphasis">Consumo Faturado</text:span>: indicando o consumo faturado, referente ao mês e o ano da medição.</text:p>
              </text:list-item>
              <text:list-item>
                <text:p text:style-name="Numbering_20_1_Content"> <text:span text:style-name="Strong_20_Emphasis">Média</text:span>: indicando a média de consumo, referente ao mês e o ano da medição.</text:p>
              </text:list-item>
              <text:list-item>
                <text:p text:style-name="Numbering_20_1_Content"> <text:span text:style-name="Strong_20_Emphasis">Hidrômetro</text:span>: indicando o número de identificação do hidrômetro, referente ao mês e o ano da medição.</text:p>
              </text:list-item>
              <text:list-item>
                <text:p text:style-name="Numbering_20_1_Content"> <text:span text:style-name="Strong_20_Emphasis">Anorm. Consumo</text:span>: indicando o código da anormalidade de consumo, referente ao mês e o ano da medição.</text:p>
              </text:list-item>
              <text:list-item>
                <text:p text:style-name="Numbering_20_1_Content"> <text:span text:style-name="Strong_20_Emphasis">Anorm. Leitura</text:span>: indicando a leitura da anormalidade, referente ao mês e o ano da medição.</text:p>
              </text:list-item>
              <text:list-item>
                <text:p text:style-name="Numbering_20_1_Content"> <text:span text:style-name="Strong_20_Emphasis">Sit. Leit. Atual</text:span>: indicando a situação da leitura atual, referente ao mês e o ano da medição.</text:p>
              </text:list-item>
              <text:list-item>
                <text:p text:style-name="Numbering_20_1_Content"> <text:span text:style-name="Strong_20_Emphasis">Categoria</text:span>: indicando a categoria do imóvel.</text:p>
              </text:list-item>
              <text:list-item>
                <text:p text:style-name="Numbering_20_1_Content_Last"> <text:span text:style-name="Strong_20_Emphasis">Qtd. Economias</text:span>: indicando a quantidade de economias do imóvel.</text:p>
              </text:list-item>
            </text:list>
          </table:table-cell>
        </table:table-row>
      </table:table>
      <text:p text:style-name="Text_20_body"><text:line-break/></text:p>
      <text:h text:style-name="Heading_20_3" text:outline-level="3"><text:bookmark-start text:name="__RefHeading___modelorelatorio_de_dados_da_analise_de_ligacao_de_consumo_do_imovel_7"/><text:bookmark-start text:name="modelorelatorio_de_dados_da_analise_de_ligacao_de_consumo_do_imovel"/>MODELO: RELATÓRIO DE DADOS DA ANÁLISE DE LIGAÇÃO DE CONSUMO DO IMÓVEL<text:bookmark-end text:name="__RefHeading___modelorelatorio_de_dados_da_analise_de_ligacao_de_consumo_do_imovel_7"/><text:bookmark-end text:name="modelorelatorio_de_dados_da_analise_de_ligacao_de_consumo_do_imovel"/></text:h>
      <text:p text:style-name="Text_20_body"><text:span text:style-name="Strong_20_Emphasis">Atenção</text:span>: clique sobre a imagem para aumentar seu tamanho.</text:p>
      <text:p text:style-name="Text_20_body"><draw:frame draw:style-name="PluginODTAutoStyle_Frame_63_text_frame" draw:name="Frame9" text:anchor-type="paragraph" svg:width="481.89pt" draw:z-index="0" svg:min-height="1cm"><draw:text-box><table:table table:style-name="Table"><table:table-column table:style-name="odt_auto_style_table_column_20_1"/><table:table-row><table:table-cell office:value-type="string" table:style-name="tablecell"><text:p text:style-name="tablealignleft"><draw:frame draw:style-name="mediacenter" draw:name="20" text:anchor-type="paragraph" draw:z-index="20" svg:width="26.458333333333cm" style:rel-width="100%" svg:height="30.914249261348cm" style:rel-height="scale"><draw:image xlink:href="Pictures/789f34bcb3c1775165dd83b5ef49bae5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1" text:outline-level="1"><text:bookmark-start text:name="__RefHeading___funcionalidade_dos_botoes_8"/><text:bookmark-start text:name="funcionalidade_dos_botoes"/>Funcionalidade dos Botões<text:bookmark-end text:name="__RefHeading___funcionalidade_dos_botoes_8"/><text:bookmark-end text:name="funcionalidade_dos_botoes"/></text:h>
      <text:p text:style-name="Text_20_body">Veja, abaixo, uma descrição da funcionalidade dos botões desta tela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21" text:anchor-type="as-char" draw:z-index="21" svg:width="2.0902083333333cm" style:rel-width="100%" svg:height="0.52916666666667cm" style:rel-height="scale"><draw:image xlink:href="Pictures/594b7dcad5d88d83b9cfa70ef6ed20f6.png" xlink:type="simple" xlink:show="embed" xlink:actuate="onLoad"/></draw:frame></text:p>
          </table:table-cell>
          <table:table-cell office:value-type="string" table:style-name="tablecell">
            <text:p text:style-name="tablealignleft">Utilize este botão para voltar para a aba anterior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2" text:anchor-type="as-char" draw:z-index="22" svg:width="2.1166666666667cm" style:rel-width="100%" svg:height="0.555625cm" style:rel-height="scale"><draw:image xlink:href="Pictures/6139004d0bc5277d85d6495002cff5db.png" xlink:type="simple" xlink:show="embed" xlink:actuate="onLoad"/></draw:frame></text:p>
          </table:table-cell>
          <table:table-cell office:value-type="string" table:style-name="tablecell">
            <text:p text:style-name="tablealignleft">Utilize este botão para avançar para a próxima ab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3" text:anchor-type="as-char" draw:z-index="23" svg:width="1.6933333333333cm" svg:height="0.555625cm"><draw:image xlink:href="Pictures/809d1c3219c33efb2eb26f2d3a0fd46c.jpg" xlink:type="simple" xlink:show="embed" xlink:actuate="onLoad"/></draw:frame></text:p>
          </table:table-cell>
          <table:table-cell office:value-type="string" table:style-name="tablecell">
            <text:p text:style-name="tablealignleft">Utilize este botão para fechar esta funcionalidade e voltar para a tela inicial do sistem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4" text:anchor-type="as-char" draw:z-index="24" svg:width="0.74083333333333cm" svg:height="0.68791666666667cm"><draw:image xlink:href="Pictures/6b86e73b8343471b4245484a183146e5.jpg" xlink:type="simple" xlink:show="embed" xlink:actuate="onLoad"/></draw:frame></text:p>
          </table:table-cell>
          <table:table-cell office:value-type="string" table:style-name="tablecell">
            <text:p text:style-name="tablealignleft">Este botão será apresentado após a expansão das informações do <text:span text:style-name="Strong_20_Emphasis">Histórico de Medição e Consumo da Ligação de Água</text:span>, ou <text:span text:style-name="Strong_20_Emphasis">RELATÓRIO DE DADOS DA ANÁLISE DE LIGAÇÃO DE CONSUMO DO IMÓVEL</text:span>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5" text:anchor-type="as-char" draw:z-index="25" svg:width="0.79375cm" svg:height="0.873125cm"><draw:image xlink:href="Pictures/068ab3b54edaad3fb83da436d6d53ee2.png" xlink:type="simple" xlink:show="embed" xlink:actuate="onLoad"/></draw:frame></text:p>
          </table:table-cell>
          <table:table-cell office:value-type="string" table:style-name="tablecell">
            <text:p text:style-name="tablealignleft">O <text:span text:style-name="Strong_20_Emphasis">Hint</text:span> na linha de Dados do Imóvel exibe dados do imóvel, e o <text:span text:style-name="Strong_20_Emphasis">hint</text:span> ao lado da Situação de Água somente será exibido quando o imóvel estiver na situação de cortado, contendo os dados do corte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6" text:anchor-type="as-char" draw:z-index="26" svg:width="13.229166666667cm" svg:height="1.1127336448598cm"><draw:image xlink:href="Pictures/14922df04c7bd6b62f389b7b0a885dbc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visualiza uma tela com o histórico de instalação de hidrômetro do imóvel.</text:p>
          </table:table-cell>
        </table:table-row>
      </table:table>
      <text:h text:style-name="Heading_20_2" text:outline-level="2"><text:bookmark-start text:name="__RefHeading___referencias_9"/><text:bookmark-start text:name="referencias"/>Referências<text:bookmark-end text:name="__RefHeading___referencias_9"/><text:bookmark-end text:name="referencias"/></text:h>
      <text:p text:style-name="Text_20_body"><text:span text:style-name="Strong_20_Emphasis"><text:a xlink:type="simple" xlink:href="https://gsan.com.br/doku.php?id=postgres:geral:pesquisa:uc0013" text:style-name="Internet_20_link" text:visited-style-name="Visited_20_Internet_20_Link">Pesquisar Imóvel</text:a></text:span></text:p>
      <text:p text:style-name="Text_20_body"><text:span text:style-name="Strong_20_Emphasis"><text:a xlink:type="simple" xlink:href="https://gsan.com.br/doku.php?id=postgres:cadastro:uc0472" text:style-name="Internet_20_link" text:visited-style-name="Visited_20_Internet_20_Link">Consultar Imóvel</text:a></text:span></text:p>
      <text:p text:style-name="Text_20_body"><text:span text:style-name="Strong_20_Emphasis"><text:a xlink:type="simple" xlink:href="https://gsan.com.br/doku.php?id=postgres:cadastro:uc0014" text:style-name="Internet_20_link" text:visited-style-name="Visited_20_Internet_20_Link">Manter Imóvel</text:a></text:span></text:p>
      <text:p text:style-name="Text_20_body"><text:span text:style-name="Strong_20_Emphasis"><text:a xlink:type="simple" xlink:href="https://gsan.com.br/doku.php?id=postgres:cadastro:uc0007" text:style-name="Internet_20_link" text:visited-style-name="Visited_20_Internet_20_Link">Inserir Cliente</text:a></text:span></text:p>
      <text:h text:style-name="Heading_20_3" text:outline-level="3"><text:bookmark-start text:name="__RefHeading___termos_principais_10"/><text:bookmark-start text:name="termos_principais"/>Termos Principais<text:bookmark-end text:name="__RefHeading___termos_principais_10"/><text:bookmark-end text:name="termos_principais"/></text:h>
      <text:p text:style-name="Text_20_body"><text:span text:style-name="Strong_20_Emphasis"><text:a xlink:type="simple" xlink:href="https://gsan.com.br/doku.php?id=ajuda:i#imovel_condominio" text:style-name="Internet_20_link" text:visited-style-name="Visited_20_Internet_20_Link">Imóvel</text:a></text:span></text:p>
      <text:p text:style-name="Text_20_body"><text:span text:style-name="Strong_20_Emphasis"><text:a xlink:type="simple" xlink:href="https://gsan.com.br/doku.php?id=ajuda:a#anormalidade_de_consumo" text:style-name="Internet_20_link" text:visited-style-name="Visited_20_Internet_20_Link">Anormalidade de Consumo</text:a></text:span></text:p>
      <text:p text:style-name="Text_20_body"><text:span text:style-name="Strong_20_Emphasis"><text:a xlink:type="simple" xlink:href="https://gsan.com.br/doku.php?id=ajuda:s#situacao_da_ligacao_de_agua" text:style-name="Internet_20_link" text:visited-style-name="Visited_20_Internet_20_Link">Situação da Ligação de Água</text:a></text:span></text:p>
      <text:p text:style-name="Text_20_body"><text:span text:style-name="Strong_20_Emphasis"><text:a xlink:type="simple" xlink:href="https://gsan.com.br/doku.php?id=ajuda:s#situacao_da_ligacao_de_esgoto" text:style-name="Internet_20_link" text:visited-style-name="Visited_20_Internet_20_Link">Situação da Ligação de Esgoto</text:a></text:span></text:p>
      <text:p text:style-name="Text_20_body">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.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3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3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5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6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22::29:29</meta:creation-date>
    <dc:creator>Generated</dc:creator>
    <dc:date>2026-09-16T22::29:29</dc:date>
    <dc:language>en-US</dc:language>
    <meta:editing-cycles>1</meta:editing-cycles>
    <meta:editing-duration>PT0S</meta:editing-duration>
    <dc:title>ajuda:analise_ligacao_consumo</dc:title>
  </office:meta>
</office:document-meta>
</file>