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69326457ff1b0b321cd1a60865f5a4.png"/>
  <manifest:file-entry manifest:media-type="image/jpeg" manifest:full-path="Pictures/ff12a0db2cf20c9d32f38e2d2a760db3.jpg"/>
  <manifest:file-entry manifest:media-type="image/png" manifest:full-path="Pictures/1a2aa3654e226951483699a375935245.png"/>
  <manifest:file-entry manifest:media-type="image/png" manifest:full-path="Pictures/8e5e0271464270ac0babc05d4affee54.png"/>
  <manifest:file-entry manifest:media-type="image/png" manifest:full-path="Pictures/6edc45237b0c974a9a746b8d4c964e33.png"/>
  <manifest:file-entry manifest:media-type="image/png" manifest:full-path="Pictures/c327c08ae943da7f85ac9bf68b422987.png"/>
  <manifest:file-entry manifest:media-type="image/jpeg" manifest:full-path="Pictures/cc064d5aab62f5b1338a900c9c294955.jpg"/>
  <manifest:file-entry manifest:media-type="image/jpeg" manifest:full-path="Pictures/4c7a371de7c0bb3ca351a48775cf5e45.jpg"/>
  <manifest:file-entry manifest:media-type="image/gif" manifest:full-path="Pictures/4a1d013358fec02f62fd9128287614a7.gif"/>
  <manifest:file-entry manifest:media-type="image/jpeg" manifest:full-path="Pictures/1309ad8dda36e661e79fc9d7b92213cd.jpg"/>
  <manifest:file-entry manifest:media-type="image/jpeg" manifest:full-path="Pictures/134cc9cd65ba381c42ed8ca4594986c0.jpg"/>
  <manifest:file-entry manifest:media-type="image/jpeg" manifest:full-path="Pictures/2f0a242e743a42b23588d1c3f4be7593.jpg"/>
  <manifest:file-entry manifest:media-type="image/jpeg" manifest:full-path="Pictures/87f3c3815cc3ff28c329c155c4eac791.jpg"/>
  <manifest:file-entry manifest:media-type="image/png" manifest:full-path="Pictures/ec9eddfd860129d70f874e3fbe7a26fa.png"/>
  <manifest:file-entry manifest:media-type="image/gif" manifest:full-path="Pictures/7d683db972d9051c5dfecc78c7cc997d.gif"/>
  <manifest:file-entry manifest:media-type="image/png" manifest:full-path="Pictures/7a3ee5346a6dae1d0123bfe37257827a.png"/>
  <manifest:file-entry manifest:media-type="image/jpeg" manifest:full-path="Pictures/94da8f105f6c68ac851dbf2c3939aa4d.jpg"/>
  <manifest:file-entry manifest:media-type="image/gif" manifest:full-path="Pictures/8fb21656a5cd9bfdcf4bc167f8eb632e.gif"/>
  <manifest:file-entry manifest:media-type="image/png" manifest:full-path="Pictures/de011c248ce0a331171d476c8e7fa75f.png"/>
  <manifest:file-entry manifest:media-type="image/jpeg" manifest:full-path="Pictures/ba58efef41114e43bf5ade87ef609c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1789330218069cm" style:rel-height="scale"><draw:image xlink:href="Pictures/9269326457ff1b0b321cd1a60865f5a4.png" xlink:type="simple" xlink:show="embed" xlink:actuate="onLoad"/></draw:frame></draw:a></text:p>
      <text:h text:style-name="Heading_20_1" text:outline-level="1"><text:bookmark text:name="ajuda:arrecadacao:gerar_movimento_de_debito_automatico"/><text:bookmark-start text:name="__RefHeading___gerar_movimento_de_debito_automatico_1"/><text:bookmark-start text:name="gerar_movimento_de_debito_automatico"/>Gerar Movimento de Débito Automático<text:bookmark-end text:name="__RefHeading___gerar_movimento_de_debito_automatico_1"/><text:bookmark-end text:name="gerar_movimento_de_debito_automatic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gerar o movimento de débito automático para o banco em um arquivo no formato TXT. A funcionalidade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rrecadacao" text:style-name="Internet_20_link" text:visited-style-name="Visited_20_Internet_20_Link">Arrecadação</text:a> &gt; Gerar Movimento de Débito Automático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20.267083333333cm" style:rel-width="100%" svg:height="18.467916666667cm" style:rel-height="scale"><draw:image xlink:href="Pictures/ff12a0db2cf20c9d32f38e2d2a760db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a tela inicial, o sistema apresenta os campos de opção desmarcados, a lista de bancos vazia, a informação da data e a pesquisa de movimento de arrecadador desabilitados.</text:p>
            <text:p text:style-name="Text_20_body">As opções disponíveis na funcionalidade são:</text:p>
            <text:list text:style-name="List_20_1" text:continue-numbering="false">
              <text:list-item>
                <text:p text:style-name="List_20_1_Content_First"> <text:span text:style-name="Strong_20_Emphasis">Gerar movimento de débito automático</text:span>;</text:p>
              </text:list-item>
              <text:list-item>
                <text:p text:style-name="List_20_1_Content_Last"> <text:span text:style-name="Strong_20_Emphasis">Regerar arquivo TXT do movimento de débito automático (gerado anteriormente)</text:span>.</text:p>
              </text:list-item>
            </text:list>
            <text:p text:style-name="Text_20_body">Ao final do processamento o sistema enviará um relatório para o email que estiver cadastrado para o responsável pela área de arrecadação. O relatório, juntamente com o arquivo TXT, será enviado para o banco arrecadador.</text:p>
          </table:table-cell>
        </table:table-row>
      </table:table>
      <text:h text:style-name="Heading_20_3" text:outline-level="3"><text:bookmark-start text:name="__RefHeading___gerar_movimento_para_debito_automatico_3"/><text:bookmark-start text:name="gerar_movimento_para_debito_automatico"/>Gerar Movimento para Débito Automático<text:bookmark-end text:name="__RefHeading___gerar_movimento_para_debito_automatico_3"/><text:bookmark-end text:name="gerar_movimento_para_debito_automatico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o clicar no campo <text:span text:style-name="Strong_20_Emphasis">Gerar Movimento de Débito Automático</text:span>, o sistema habilita os campos <text:span text:style-name="Strong_20_Emphasis">Grupo de Faturamento</text:span>, <text:span text:style-name="Strong_20_Emphasis">Mês/ano de Faturamento</text:span>, e <text:span text:style-name="Strong_20_Emphasis">Período de Vencimento</text:span> mantendo desabilitada a pesquisa de movimento de arrecadador (Lista de Bancos).</text:p>
            <text:p text:style-name="Text_20_body">Para movimentar os <text:span text:style-name="Strong_20_Emphasis">grupos de faturamento</text:span> do quadro <text:span text:style-name="Strong_20_Emphasis">Disponíveis</text:span> para o quadro <text:span text:style-name="Strong_20_Emphasis">Selecionados</text:span>, utilize as setas <draw:frame draw:style-name="media" draw:name="2" text:anchor-type="as-char" draw:z-index="2" svg:width="1.0054166666667cm" svg:height="0.58208333333333cm"><draw:image xlink:href="Pictures/1a2aa3654e226951483699a375935245.png" xlink:type="simple" xlink:show="embed" xlink:actuate="onLoad"/></draw:frame>, <draw:frame draw:style-name="media" draw:name="3" text:anchor-type="as-char" draw:z-index="3" svg:width="0.97895833333333cm" svg:height="0.52916666666667cm"><draw:image xlink:href="Pictures/8e5e0271464270ac0babc05d4affee54.png" xlink:type="simple" xlink:show="embed" xlink:actuate="onLoad"/></draw:frame>, <draw:frame draw:style-name="media" draw:name="4" text:anchor-type="as-char" draw:z-index="4" svg:width="1.0054166666667cm" svg:height="0.60854166666667cm"><draw:image xlink:href="Pictures/6edc45237b0c974a9a746b8d4c964e33.png" xlink:type="simple" xlink:show="embed" xlink:actuate="onLoad"/></draw:frame>, e <draw:frame draw:style-name="media" draw:name="5" text:anchor-type="as-char" draw:z-index="5" svg:width="1.0054166666667cm" svg:height="0.58208333333333cm"><draw:image xlink:href="Pictures/c327c08ae943da7f85ac9bf68b422987.png" xlink:type="simple" xlink:show="embed" xlink:actuate="onLoad"/></draw:frame>.</text:p>
            <text:p text:style-name="Text_20_body">Em seguida, informe os demais dados necessários para gerar o movimento de débito automático, o Mês/ano de Faturamento (obrigatório) e o Período da Data de Vencimento. Depois, clique em <draw:frame draw:style-name="media" draw:name="6" text:anchor-type="as-char" draw:z-index="6" svg:width="2.8839583333333cm" style:rel-width="100%" svg:height="0.555625cm" style:rel-height="scale"><draw:image xlink:href="Pictures/cc064d5aab62f5b1338a900c9c294955.jpg" xlink:type="simple" xlink:show="embed" xlink:actuate="onLoad"/></draw:frame>. Feito isso, o sistema carrega a lista de bancos e a exibe com todos os bancos marcados para seleção, com o código, o nome do banco e a quantidade de movimentos de débito automático registrados, ordenando por código do banco.</text:p>
            <text:p text:style-name="Text_20_body">Na sequência, o sistema visualiza a tela com as informações visualizadas: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7" text:anchor-type="paragraph" draw:z-index="7" svg:width="20.399375cm" style:rel-width="100%" svg:height="21.828125cm" style:rel-height="scale"><draw:image xlink:href="Pictures/4c7a371de7c0bb3ca351a48775cf5e45.jp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regerar_arquivo_txt_do_movimento_de_debito_automatico_4"/><text:bookmark-start text:name="regerar_arquivo_txt_do_movimento_de_debito_automatico"/>Regerar Arquivo TXT do Movimento de Débito Automático<text:bookmark-end text:name="__RefHeading___regerar_arquivo_txt_do_movimento_de_debito_automatico_4"/><text:bookmark-end text:name="regerar_arquivo_txt_do_movimento_de_debito_automatico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Quando informada a opção <text:span text:style-name="Strong_20_Emphasis">Regerar Arquivo TXT do Movimento de Débito Automático</text:span>, clique em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 ao lado de <text:span text:style-name="Strong_20_Emphasis">Movimento</text:span>. O sistema exibe a tela <text:span text:style-name="Strong_20_Emphasis">Pesquisar Movimento do Arrecadador</text:span>:</text:p>
          </table:table-cell>
        </table:table-row>
      </table:table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9" text:anchor-type="paragraph" draw:z-index="9" svg:width="16.324791666667cm" svg:height="8.969375cm"><draw:image xlink:href="Pictures/1309ad8dda36e661e79fc9d7b92213cd.jpg" xlink:type="simple" xlink:show="embed" xlink:actuate="onLoad"/></draw:frame></text:p></table:table-cell></table:table-row></table:table></draw:text-box></draw:frame></text:p>
      <text:p text:style-name="Text_20_body">Informe os parâmetros que julgar necessários e clique no botão <draw:frame draw:style-name="media" draw:name="10" text:anchor-type="as-char" draw:z-index="10" svg:width="1.9579166666667cm" svg:height="0.52916666666667cm"><draw:image xlink:href="Pictures/134cc9cd65ba381c42ed8ca4594986c0.jpg" xlink:type="simple" xlink:show="embed" xlink:actuate="onLoad"/></draw:frame>.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11" text:anchor-type="paragraph" draw:z-index="11" svg:width="19.579166666667cm" style:rel-width="100%" svg:height="8.175625cm" style:rel-height="scale"><draw:image xlink:href="Pictures/2f0a242e743a42b23588d1c3f4be759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Acima, o sistema exibe o popup contendo os dados que atenderam aos parâmetros informados. Clique no hiperlink do campo <text:span text:style-name="Strong_20_Emphasis">Nome do Banco</text:span> para selecionar o arrecadador desejado.</text:p>
            <text:p text:style-name="Text_20_body"><text:span text:style-name="Strong_20_Emphasis">Atenção</text:span>: Quando informada a opção <text:span text:style-name="Strong_20_Emphasis">Enviar para o Banco</text:span>, o sistema habilita o botão <draw:frame draw:style-name="media" draw:name="12" text:anchor-type="as-char" draw:z-index="12" svg:width="1.190625cm" svg:height="0.44979166666667cm"><draw:image xlink:href="Pictures/87f3c3815cc3ff28c329c155c4eac791.jpg" xlink:type="simple" xlink:show="embed" xlink:actuate="onLoad"/></draw:frame> quando retornar à tela inicial.</text:p>
            <text:p text:style-name="Text_20_body">Antes de enviar o movimento de débito automático para processamento, o sistema efetua algumas validações durante o preenchimento dos campos:</text:p>
            <text:list text:style-name="List_20_1" text:continue-numbering="false">
              <text:list-item>
                <text:p text:style-name="List_20_1_Content_First"> Validar mês/ano de faturamento:</text:p>
                <text:list text:style-name="List_20_1">
                  <text:list-item>
                    <text:p text:style-name="List_20_1_Content"> Caso o mês/ano de faturamento esteja inválido, exibir a mensagem <text:span text:style-name="Emphasis">Mês/Ano de faturamento inválido</text:span> e retornar para o passo correspondente no fluxo principal.</text:p>
                  </text:list-item>
                  <text:list-item>
                    <text:p text:style-name="List_20_1_Content"> Caso o ano de faturamento seja menor que 2005, exibir a mensagem <text:span text:style-name="Emphasis">Não existem movimentos para anos anteriores a 2005</text:span>.</text:p>
                  </text:list-item>
                  <text:list-item>
                    <text:p text:style-name="List_20_1_Content"> Caso o mês/ano de faturamento informado, seja maior que o ano/mês do faturamento do grupo informado, exibir a mensagem <text:span text:style-name="Emphasis">Mês/ ano do faturamento posterior ao mês/ano do faturamento corrente para o grupo</text:span> e retornar para o passo correspondente no fluxo principal.</text:p>
                  </text:list-item>
                </text:list>
              </text:list-item>
              <text:list-item>
                <text:p text:style-name="List_20_1_Content"> Validar período da data de vencimento:</text:p>
                <text:list text:style-name="List_20_1">
                  <text:list-item>
                    <text:p text:style-name="List_20_1_Content"> Caso a data de vencimento esteja inválida, exibir a mensagem “Período de Vencimento do Débito inválido” e retornar para o passo correspondente no fluxo principal.</text:p>
                  </text:list-item>
                  <text:list-item>
                    <text:p text:style-name="List_20_1_Content"> Caso a data de vencimento final seja anterior a data de vencimento inicial, exibir a mensagem “Período de Vencimento do Débito Final é anterior ao Período de Vencimento do Débito Inicial” e retornar para o passo correspondente no fluxo principal.</text:p>
                  </text:list-item>
                </text:list>
              </text:list-item>
              <text:list-item>
                <text:p text:style-name="List_20_1_Content"> Verificar lista de bancos vazia:</text:p>
                <text:list text:style-name="List_20_1">
                  <text:list-item>
                    <text:p text:style-name="List_20_1_Content"> Caso a lista de bancos esteja vazia, referente ao grupo e ano/mês de referência do faturamento, exibir a mensagem <text:span text:style-name="Emphasis">Não existem movimentos de débito automático a serem gerados para o grupo e mês/ano de faturamento informados</text:span>, e retornar para o passo correspondente no subfluxo.</text:p>
                  </text:list-item>
                </text:list>
              </text:list-item>
              <text:list-item>
                <text:p text:style-name="List_20_1_Content"> Verificar movimento de débito automático:</text:p>
                <text:list text:style-name="List_20_1">
                  <text:list-item>
                    <text:p text:style-name="List_20_1_Content"> Caso o movimento de arrecadador selecionado não tenha o código de remessa correspondente a envio ou a identificação do serviço não corresponda a débito automático, exibir a mensagem <text:span text:style-name="Emphasis">Movimento informado não é de envio de débito automático</text:span>, e retornar para o passo correspondente no subfluxo.</text:p>
                  </text:list-item>
                </text:list>
              </text:list-item>
              <text:list-item>
                <text:p text:style-name="List_20_1_Content"> Verificar sucesso da transação:</text:p>
                <text:list text:style-name="List_20_1">
                  <text:list-item>
                    <text:p text:style-name="List_20_1_Content"> Caso o código de retorno da operação efetuada no banco de dados seja diferente de zero, exibir a mensagem conforme o código de retorno e encerrar o caso de uso.</text:p>
                  </text:list-item>
                </text:list>
              </text:list-item>
              <text:list-item>
                <text:p text:style-name="List_20_1_Content"> Retirar o Dígito Verificador do código para débito automático:</text:p>
                <text:list text:style-name="List_20_1">
                  <text:list-item>
                    <text:p text:style-name="List_20_1_Content"> Caso esteja processando movimento da Empresa=CAER, retirar o último dígito do código para débito automático do imóvel, retornando código para débito do imóvel sem o dígito verificador para o passo que chamou este fluxo secundário.</text:p>
                  </text:list-item>
                </text:list>
              </text:list-item>
              <text:list-item>
                <text:p text:style-name="List_20_1_Content"> Verificar a situação da conta:</text:p>
                <text:list text:style-name="List_20_1">
                  <text:list-item>
                    <text:p text:style-name="List_20_1_Content"> Caso a situação da conta sejam normal (0) ou retificada (1) ou incluída (2), gerar movimentos de débito automático para o banco;</text:p>
                  </text:list-item>
                  <text:list-item>
                    <text:p text:style-name="List_20_1_Content_Last"> Caso contrário retornar para o passo correspondente no subfluxo.</text:p>
                  </text:list-item>
                </text:list>
              </text:list-item>
            </text:list>
          </table:table-cell>
        </table:table-row>
      </table:table>
      <text:h text:style-name="Heading_20_1" text:outline-level="1"><text:bookmark-start text:name="__RefHeading___tela_de_sucesso_5"/><text:bookmark-start text:name="tela_de_sucesso"/>Tela de Sucesso<text:bookmark-end text:name="__RefHeading___tela_de_sucesso_5"/><text:bookmark-end text:name="tela_de_sucesso"/></text:h>
      <text:p text:style-name="Text_20_body"><draw:frame draw:style-name="PluginODTAutoStyle_Frame_32_text_frame" draw:name="Frame5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13" text:anchor-type="paragraph" draw:z-index="13" svg:width="24.553333333333cm" style:rel-width="100%" svg:height="4.7889583333333cm" style:rel-height="scale"><draw:image xlink:href="Pictures/ec9eddfd860129d70f874e3fbe7a26fa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6"/><text:bookmark-start text:name="preenchimento_dos_campos"/>Preenchimento dos Campos<text:bookmark-end text:name="__RefHeading___preenchimento_dos_campos_6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Gerar Movimento de Débito Automático</text:p>
          </table:table-cell>
          <table:table-cell office:value-type="string" table:style-name="tablecell">
            <text:p text:style-name="tablealignleft">Quando informada a opção <text:span text:style-name="Strong_20_Emphasis">Gerar Movimento de Débito Automático</text:span>, o sistema habilita as opções disponíveis referentes aos grupos de faturamento. Selecione um ou mais grupos disponíveis.</text:p>
          </table:table-cell>
        </table:table-row>
        <table:table-row>
          <table:table-cell office:value-type="string" table:style-name="tablecell">
            <text:p text:style-name="tablealignleft">Mês/ano de Faturamento</text:p>
          </table:table-cell>
          <table:table-cell office:value-type="string" table:style-name="tablecell">
            <text:p text:style-name="tablealignleft">Campo obrigatório. Informe no formato MM/AAAA.</text:p>
          </table:table-cell>
        </table:table-row>
        <table:table-row>
          <table:table-cell office:value-type="string" table:style-name="tablecell">
            <text:p text:style-name="tablealignleft">Período da Data de Vencimento</text:p>
          </table:table-cell>
          <table:table-cell office:value-type="string" table:style-name="tablecell">
            <text:p text:style-name="tablealignleft">Campo opcional. Informe no formato DD/MM/AAAA.</text:p>
          </table:table-cell>
        </table:table-row>
        <table:table-row>
          <table:table-cell office:value-type="string" table:style-name="tablecell">
            <text:p text:style-name="tablealignleft">Regerar Arquivo TXT do Movimento de Débito Automático</text:p>
          </table:table-cell>
          <table:table-cell office:value-type="string" table:style-name="tablecell">
            <text:p text:style-name="tablealignleft">Campo Obrigatório - Quando informada a opção <text:span text:style-name="Strong_20_Emphasis">Regerar Arquivo TXT do Movimento de Débito Automático</text:span>, o sistema habilita o campo <text:span text:style-name="Strong_20_Emphasis">Movimento</text:span>. Informe o código do arrecadador ou clique no botão <draw:frame draw:style-name="media" draw:name="14" text:anchor-type="as-char" draw:z-index="14" svg:width="0.60854166666667cm" svg:height="0.555625cm"><draw:image xlink:href="Pictures/4a1d013358fec02f62fd9128287614a7.gif" xlink:type="simple" xlink:show="embed" xlink:actuate="onLoad"/></draw:frame> para selecionar o arrecadador desejado. O nome será exibido no campo ao lado.<text:line-break/>Para apagar o conteúdo do campo, clique no botão 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Enviar para o Banco</text:p>
          </table:table-cell>
          <table:table-cell office:value-type="string" table:style-name="tablecell">
            <text:p text:style-name="tablealignleft">Campo Obrigatório - Informe a opção <text:span text:style-name="Strong_20_Emphasis">Sim</text:span> para o arquivo ser enviado para o banco, caso contrário, clique na opção <text:span text:style-name="Strong_20_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8839583333333cm" style:rel-width="100%" svg:height="0.555625cm" style:rel-height="scale"><draw:image xlink:href="Pictures/cc064d5aab62f5b1338a900c9c29495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ibe a lista de bancos, permitindo desmarcar e marca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190625cm" svg:height="0.44979166666667cm"><draw:image xlink:href="Pictures/87f3c3815cc3ff28c329c155c4eac79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arquivo conforme a opção escolhi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.<text:line-break/>Para obter detalhes sobre o preenchimento do campo de datas, clique no hiperlink <text:a xlink:type="simple" xlink:href="https://gsan.com.br/doku.php?id=ajuda:pesquisar_calendario" text:style-name="Internet_20_link" text:visited-style-name="Visited_20_Internet_20_Link">Pesquisar Data - Calendário</text:a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1.9579166666667cm" svg:height="0.52916666666667cm"><draw:image xlink:href="Pictures/134cc9cd65ba381c42ed8ca4594986c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pesquisar o movimento arrecadad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4.4185416666667cm" style:rel-width="100%" svg:height="0.58208333333333cm" style:rel-height="scale"><draw:image xlink:href="Pictures/de011c248ce0a331171d476c8e7fa75f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pesquis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</table:table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arrecadacao:uc0319" text:style-name="Internet_20_link" text:visited-style-name="Visited_20_Internet_20_Link">Gerar Movimento de Débito Automático</text:a></text:span></text:p>
      <text:h text:style-name="Heading_20_3" text:outline-level="3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arrecadacao" text:style-name="Internet_20_link" text:visited-style-name="Visited_20_Internet_20_Link">Arrecadação</text:a></text:span></text:p>
      <text:h text:style-name="Heading_20_2" text:outline-level="2"><text:bookmark-start text:name="__RefHeading___videos_10"/><text:bookmark-start text:name="videos"/>Vídeos<text:bookmark-end text:name="__RefHeading___videos_10"/><text:bookmark-end text:name="videos"/></text:h>
      <text:p text:style-name="Text_20_body"><text:span text:style-name="Strong_20_Emphasis"><text:a xlink:type="simple" xlink:href="https://gsan.com.br/doku.php?id=treinamentos:livre:video-aulas:gerar_movimento_de_debito_automatico" text:style-name="Internet_20_link" text:visited-style-name="Visited_20_Internet_20_Link">Gerar Movimento Débito Automátic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0::21:40</meta:creation-date>
    <dc:creator>Generated</dc:creator>
    <dc:date>2026-09-12T20::21:40</dc:date>
    <dc:language>en-US</dc:language>
    <meta:editing-cycles>1</meta:editing-cycles>
    <meta:editing-duration>PT0S</meta:editing-duration>
    <dc:title>ajuda:arrecadacao:gerar_movimento_de_debito_automatico</dc:title>
  </office:meta>
</office:document-meta>
</file>