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6f0b98facd6e9721408c91329a5a9b67.jpg"/>
  <manifest:file-entry manifest:media-type="image/jpeg" manifest:full-path="Pictures/ea6983d9539b9bd6a264fe7949c016fc.jpg"/>
  <manifest:file-entry manifest:media-type="image/jpeg" manifest:full-path="Pictures/740daee4d22b759956a5789533157d5a.jp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a58efef41114e43bf5ade87ef609c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atualizar_cliente_do_ambiente_virtual"/><text:bookmark-start text:name="__RefHeading___atualizar_cliente_do_ambiente_virtual_1"/><text:bookmark-start text:name="atualizar_cliente_do_ambiente_virtual"/>Atualizar Cliente do Ambiente Virtual<text:bookmark-end text:name="__RefHeading___atualizar_cliente_do_ambiente_virtual_1"/><text:bookmark-end text:name="atualizar_cliente_do_ambiente_virtu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 módulo <text:span text:style-name="Strong_20_Emphasis"><text:a xlink:type="simple" xlink:href="https://gsan.com.br/doku.php?id=ajuda:cadastro" text:style-name="Internet_20_link" text:visited-style-name="Visited_20_Internet_20_Link">Cadastro</text:a></text:span>, tem como objetivo atualizar os dados cadastrais do cliente no Ambiente Virtual. Para acessar a funcionalidade, utilize o caminho via <text:span text:style-name="Strong_20_Emphasis">Menu de Sistema</text:span>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cliente" text:style-name="Internet_20_link" text:visited-style-name="Visited_20_Internet_20_Link">Cliente</text:a> &gt; Atualizar Cliente do Ambiente Virtual</text:span>.</text:p>
          </table:table-cell>
        </table:table-row>
      </table:table>
      <text:p text:style-name="Text_20_body">Feito isso, o sistema visualiz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4.419791666667cm" svg:height="14.208125cm"><draw:image xlink:href="Pictures/6f0b98facd6e9721408c91329a5a9b6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 tela acima permite selecionar o cliente para atualização dos dados cadastrais. Após informar os campos que julgar necessários (para detalhes sobre os campos clique <text:span text:style-name="Strong_20_Emphasis"><text:a xlink:type="simple" xlink:href="#__RefHeading___preenchimento_dos_campos_8" text:style-name="Local_20_link" text:visited-style-name="Visited_20_Local_20_Link">AQUI</text:a></text:span>) e clicar em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, o sistema visualiza o quadro com os dados dos clientes que atenderam aos parâmetros de pesquisa. São disponibilizados todos os clientes cadastrados no ambiente virtual. Haverá uma ação para cada situação do cadastro.</text:p>
            <text:p text:style-name="Text_20_body">Caso exista mais de um cadastro para o mesmo imóvel, em menos de 30 dias, é apresentado um alerta que esse imóvel possui mais de um cadastro em menos de 30 (trinta) dias.</text:p>
          </table:table-cell>
        </table:table-row>
      </table:table>
      <text:h text:style-name="Heading_20_3" text:outline-level="3"><text:bookmark-start text:name="__RefHeading___para_situacao_pendente_3"/><text:bookmark-start text:name="para_situacao_pendente"/>Para situação PENDENTE<text:bookmark-end text:name="__RefHeading___para_situacao_pendente_3"/><text:bookmark-end text:name="para_situacao_pendente"/></text:h>
      <table:table table:style-name="Table">
        <table:table-column table:style-name="odt_auto_style_table_column_5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O usuário pode atualizar os dados do cliente virtual no ambiente de produção: a situação do seu cadastro é <text:span text:style-name="Strong_20_Emphasis">ATUALIZADO</text:span>.</text:p>
              </text:list-item>
              <text:list-item>
                <text:p text:style-name="Numbering_20_1_Content_Last"> Ou o usuário pode rejeitar os dados do cliente virtual: a situação do seu cadastro é <text:span text:style-name="Strong_20_Emphasis">REJEITADO</text:span>.</text:p>
              </text:list-item>
            </text:list>
          </table:table-cell>
        </table:table-row>
      </table:table>
      <text:h text:style-name="Heading_20_3" text:outline-level="3"><text:bookmark-start text:name="__RefHeading___para_situacao_atualizado_4"/><text:bookmark-start text:name="para_situacao_atualizado"/>Para situação ATUALIZADO<text:bookmark-end text:name="__RefHeading___para_situacao_atualizado_4"/><text:bookmark-end text:name="para_situacao_atualizado"/></text:h>
      <text:p text:style-name="Text_20_body">O usuário pode somente visualizar os dados dos clientes atualizados. Nesse caso, não haverá ação para essa situação.</text:p>
      <text:h text:style-name="Heading_20_3" text:outline-level="3"><text:bookmark-start text:name="__RefHeading___para_situacao_rejeitado_5"/><text:bookmark-start text:name="para_situacao_rejeitado"/>Para situação REJEITADO<text:bookmark-end text:name="__RefHeading___para_situacao_rejeitado_5"/><text:bookmark-end text:name="para_situacao_rejeitado"/></text:h>
      <text:p text:style-name="Text_20_body">O usuário pode atualizar os dados do cliente virtual no ambiente de produção: a situação do seu cadastro é <text:span text:style-name="Strong_20_Emphasis">ATUALIZADO</text:span>.</text:p>
      <text:h text:style-name="Heading_20_3" text:outline-level="3"><text:bookmark-start text:name="__RefHeading___para_situacao_em_analise_6"/><text:bookmark-start text:name="para_situacao_em_analise"/>Para situação EM ANALISE<text:bookmark-end text:name="__RefHeading___para_situacao_em_analise_6"/><text:bookmark-end text:name="para_situacao_em_analise"/></text:h>
      <table:table table:style-name="Table">
        <table:table-column table:style-name="odt_auto_style_table_column_6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O usuário pode atualizar os dados do cliente virtual no ambiente de produção: a situação do seu cadastro é <text:span text:style-name="Strong_20_Emphasis">ATUALIZADO</text:span>;</text:p>
              </text:list-item>
              <text:list-item>
                <text:p text:style-name="Numbering_20_1_Content"> Ou o usuário pode rejeitar os dados do cliente virtual: a situação do seu cadastro é <text:span text:style-name="Strong_20_Emphasis">REJEITADO</text:span>;</text:p>
              </text:list-item>
              <text:list-item>
                <text:p text:style-name="Numbering_20_1_Content_Last"> Ou usuário pode retirar o cliente da situação de <text:span text:style-name="Emphasis">Em análise</text:span>: a situação do seu cadastro é <text:span text:style-name="Strong_20_Emphasis">REMOVIDO DE EM ANALISE</text:span>.</text:p>
              </text:list-item>
            </text:list>
          </table:table-cell>
        </table:table-row>
      </table:table>
      <text:h text:style-name="Heading_20_3" text:outline-level="3"><text:bookmark-start text:name="__RefHeading___para_situacao_removido_de_em_analise_7"/><text:bookmark-start text:name="para_situacao_removido_de_em_analise"/>Para situação REMOVIDO DE EM ANALISE<text:bookmark-end text:name="__RefHeading___para_situacao_removido_de_em_analise_7"/><text:bookmark-end text:name="para_situacao_removido_de_em_analise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O usuário pode somente visualizar os dados dos clientes removidos: não haverá ação para essa situação.</text:p>
            <text:p text:style-name="Text_20_body">Para exibir informações sobre os dados cadastrais, passe o mouse sobre o <text:span text:style-name="Strong_20_Emphasis">Nome</text:span> (conforme tela acima). Caso o cliente já exista no cadastro real, o cliente é atualizado com os dados no ambiente virtual. Caso o cliente não exista no cadastro real, o cliente é inserido com os dados informados no ambiente virtual. </text:p>
            <text:p text:style-name="Text_20_body">Clicando sobre o link <text:span text:style-name="Strong_20_Emphasis">Nome</text:span>, o sistema abre a tela (popup) <text:span text:style-name="Strong_20_Emphasis"><text:a xlink:type="simple" xlink:href="https://gsan.com.br/doku.php?id=ajuda:inserir_cliente" text:style-name="Internet_20_link" text:visited-style-name="Visited_20_Internet_20_Link">Inserir Cliente</text:a></text:span> e <text:span text:style-name="Strong_20_Emphasis"><text:a xlink:type="simple" xlink:href="https://gsan.com.br/doku.php?id=ajuda:atualizar_cliente" text:style-name="Internet_20_link" text:visited-style-name="Visited_20_Internet_20_Link">Atualizar Cliente</text:a></text:span>, que contém quatro Aba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inserir_cliente_-_aba_nome_e_tipo" text:style-name="Internet_20_link" text:visited-style-name="Visited_20_Internet_20_Link">Inserir Cliente - Aba Nome e Tip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inserir_cliente_-_aba_pessoa" text:style-name="Internet_20_link" text:visited-style-name="Visited_20_Internet_20_Link">Inserir Cliente - Aba Pesso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inserir_cliente_-_aba_endereco" text:style-name="Internet_20_link" text:visited-style-name="Visited_20_Internet_20_Link">Inserir Cliente - Aba Endereço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inserir_cliente_-_aba_telefone" text:style-name="Internet_20_link" text:visited-style-name="Visited_20_Internet_20_Link">Inserir Cliente - Aba Telefone</text:a></text:span></text:p>
              </text:list-item>
            </text:list>
            <text:p text:style-name="Text_20_body">Caso o cliente pesquisado possua mais de um cadastro para o mesmo imóvel em menos de 30 (trinta) dias, o sistema exibe a Situação em destaque em <text:span text:style-name="">Vermelho</text:span>.</text:p>
            <text:p text:style-name="Text_20_body">Para remover um registro é necessário que o cliente cadastrado esteja na Situação <text:span text:style-name="Strong_20_Emphasis">Em Análise</text:span>. Marque o checkbox para remover o registro desejado, ou, para marcar todos os checkbox exibidos na tela para remoção, clique no <text:span text:style-name="Emphasis">link</text:span> <text:span text:style-name="Strong_20_Emphasis"><text:span text:style-name="underline">Remover?</text:span></text:span> e, em seguida, no botão <draw:frame draw:style-name="media" draw:name="3" text:anchor-type="as-char" draw:z-index="3" svg:width="1.6933333333333cm" svg:height="0.396875cm"><draw:image xlink:href="Pictures/740daee4d22b759956a5789533157d5a.jpg" xlink:type="simple" xlink:show="embed" xlink:actuate="onLoad"/></draw:frame>.</text:p>
          </table:table-cell>
        </table:table-row>
      </table:table>
      <text:h text:style-name="Heading_20_1" text:outline-level="1"><text:bookmark-start text:name="__RefHeading___preenchimento_dos_campos_8"/><text:bookmark-start text:name="preenchimento_dos_campos"/>Preenchimento dos campos<text:bookmark-end text:name="__RefHeading___preenchimento_dos_campos_8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Período de Atendimento</text:p>
          </table:table-cell>
          <table:table-cell office:value-type="string" table:style-name="tablecell">
            <text:p text:style-name="tablealignleft">Informe o período de atendimento no formato DD/MM/AAAA (dia, mês, ano) ou clique no botão <draw:frame draw:style-name="media" draw:name="4" text:anchor-type="as-char" draw:z-index="4" svg:width="0.42333333333333cm" svg:height="0.396875cm"><draw:image xlink:href="Pictures/8fb21656a5cd9bfdcf4bc167f8eb632e.gif" xlink:type="simple" xlink:show="embed" xlink:actuate="onLoad"/></draw:frame> para selecionar a data desejada.</text:p>
          </table:table-cell>
        </table:table-row>
        <table:table-row>
          <table:table-cell office:value-type="string" table:style-name="tablecell">
            <text:p text:style-name="tablealignleft">Matrícula do Imóvel</text:p>
          </table:table-cell>
          <table:table-cell office:value-type="string" table:style-name="tablecell">
            <text:p text:style-name="tablealignleft">Informe a matrícula do imóvel, ou selecione clicando no botão 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 ao lado do campo. A identificação do imóvel é exibida ao lado da matrícula.<text:line-break/>Para apagar o conteúdo do campo em exibição, clique no botão <draw:frame draw:style-name="media" draw:name="6" text:anchor-type="as-char" draw:z-index="6" svg:width="0.52916666666667cm" svg:height="0.555625cm"><draw:image xlink:href="Pictures/7d683db972d9051c5dfecc78c7cc997d.gif" xlink:type="simple" xlink:show="embed" xlink:actuate="onLoad"/></draw:frame> ao lado do campo.</text:p>
          </table:table-cell>
        </table:table-row>
        <table:table-row>
          <table:table-cell office:value-type="string" table:style-name="tablecell">
            <text:p text:style-name="tablealignleft">Situação do Cliente</text:p>
          </table:table-cell>
          <table:table-cell office:value-type="string" table:style-name="tablecell">
            <text:p text:style-name="tablealignleft">Selecione uma das opções disponibilizadas pelo sistema.<text:line-break/>Caso não seja informada qualquer opção, o sistema exibe todos os registros de todas as opções.</text:p>
          </table:table-cell>
        </table:table-row>
        <table:table-row>
          <table:table-cell office:value-type="string" table:style-name="tablecell">
            <text:p text:style-name="tablealignleft">Cadastro em menos de 30 dias</text:p>
          </table:table-cell>
          <table:table-cell office:value-type="string" table:style-name="tablecell">
            <text:p text:style-name="tablealignleft">Selecione a opção <text:span text:style-name="Emphasis">Sim</text:span> ou <text:span text:style-name="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9"/><text:bookmark-start text:name="funcionalidade_dos_botoes"/>Funcionalidade dos Botões<text:bookmark-end text:name="__RefHeading___funcionalidade_dos_botoes_9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.<text:line-break/>Clique em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 para obter instruções mais detalhadas da tela <text:span text:style-name="Emphasis">Calendá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iltra os dados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6933333333333cm" svg:height="0.396875cm"><draw:image xlink:href="Pictures/740daee4d22b759956a5789533157d5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 item marcado no checkbox.</text:p>
          </table:table-cell>
        </table:table-row>
      </table:table>
      <text:h text:style-name="Heading_20_2" text:outline-level="2"><text:bookmark-start text:name="__RefHeading___referencias_10"/><text:bookmark-start text:name="referencias"/>Referências<text:bookmark-end text:name="__RefHeading___referencias_10"/><text:bookmark-end text:name="referencias"/></text:h>
      <text:p text:style-name="Text_20_body"><text:span text:style-name="Strong_20_Emphasis"><text:a xlink:type="simple" xlink:href="https://gsan.com.br/doku.php?id=postgres:cadastro:uc1260" text:style-name="Internet_20_link" text:visited-style-name="Visited_20_Internet_20_Link">Atualizar Cliente do Ambiente Virtual</text:a></text:span></text:p>
      <text:h text:style-name="Heading_20_3" text:outline-level="3"><text:bookmark-start text:name="__RefHeading___termos_principais_11"/><text:bookmark-start text:name="termos_principais"/>Termos Principais<text:bookmark-end text:name="__RefHeading___termos_principais_11"/><text:bookmark-end text:name="termos_principais"/></text:h>
      <text:p text:style-name="Text_20_body"><text:span text:style-name="Strong_20_Emphasis"><text:a xlink:type="simple" xlink:href="https://gsan.com.br/doku.php?id=ajuda:cliente" text:style-name="Internet_20_link" text:visited-style-name="Visited_20_Internet_20_Link">Cliente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5:55</meta:creation-date>
    <dc:creator>Generated</dc:creator>
    <dc:date>2026-09-13T08::55:55</dc:date>
    <dc:language>en-US</dc:language>
    <meta:editing-cycles>1</meta:editing-cycles>
    <meta:editing-duration>PT0S</meta:editing-duration>
    <dc:title>ajuda:atualizar_cliente_do_ambiente_virtual</dc:title>
  </office:meta>
</office:document-meta>
</file>