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861cbbfb34c37edffe61643ea3160e7b.jpg"/>
  <manifest:file-entry manifest:media-type="image/jpeg" manifest:full-path="Pictures/691cbce4a0fa4ff30c17dc82a1f92bf9.jpg"/>
  <manifest:file-entry manifest:media-type="image/png" manifest:full-path="Pictures/bcaf12dc82fa0f2b1d0ae5b1f25b0a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atualizar_criterios_de_especificacoes_da_situacao_do_imovel"/><text:bookmark-start text:name="__RefHeading___atualizar_criterios_da_especificacao_da_situacao_do_imovel_1"/><text:bookmark-start text:name="atualizar_criterios_da_especificacao_da_situacao_do_imovel"/>Atualizar Critérios da Especificação da Situação do Imóvel<text:bookmark-end text:name="__RefHeading___atualizar_criterios_da_especificacao_da_situacao_do_imovel_1"/><text:bookmark-end text:name="atualizar_criterios_da_especificacao_da_situacao_do_imove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permite a atualização dos <text:span text:style-name="Strong_20_Emphasis">Critérios da Especificação da Situação do Imóvel</text:span>. O acesso a esta funcionalidade deve ser realizada pelo <text:span text:style-name="Strong_20_Emphasis">Menu do Sistema</text:span>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registro_atendimento" text:style-name="Internet_20_link" text:visited-style-name="Visited_20_Internet_20_Link">Registro Atendimento</text:a> &gt; <text:a xlink:type="simple" xlink:href="https://gsan.com.br/doku.php?id=ajuda:manter_especificacao_da_situacao_do_imovel" text:style-name="Internet_20_link" text:visited-style-name="Visited_20_Internet_20_Link">Manter Especificação da Situação do Imóvel</text:a></text:span>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A partir da tela <text:span text:style-name="Strong_20_Emphasis"><text:a xlink:type="simple" xlink:href="https://gsan.com.br/doku.php?id=ajuda:manter_especificacao_da_situacao_do_imovel" text:style-name="Internet_20_link" text:visited-style-name="Visited_20_Internet_20_Link">Manter Especificação da Situação do Imóvel</text:a></text:span>, você deverá selecionar uma <text:span text:style-name="Strong_20_Emphasis">Especificação da Situação do Imóvel</text:span> para atualização e clicar no <text:span text:style-name="Emphasis">link</text:span> do código do <text:span text:style-name="Strong_20_Emphasis">Critério</text:span>, para que o sistema ative a tela de <text:span text:style-name="Emphasis">popup</text:span> para atualização dos <text:span text:style-name="Strong_20_Emphasis">Critérios da Especificação da Situação do Imóvel</text:span>:</text:p>
          </table:table-cell>
        </table:table-row>
      </table:table>
      <text:p text:style-name="Text_20_body"><draw:frame draw:style-name="PluginODTAutoStyle_Frame_7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4.737291666667cm" svg:height="6.1383333333333cm"><draw:image xlink:href="Pictures/861cbbfb34c37edffe61643ea3160e7b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Informe os dados do <text:span text:style-name="Strong_20_Emphasis">Critério da Especificação do Imóvel</text:span> e clique no botão <draw:frame draw:style-name="media" draw:name="2" text:anchor-type="as-char" draw:z-index="2" svg:width="1.7197916666667cm" svg:height="0.555625cm"><draw:image xlink:href="Pictures/691cbce4a0fa4ff30c17dc82a1f92bf9.jpg" xlink:type="simple" xlink:show="embed" xlink:actuate="onLoad"/></draw:frame> para solicitar ao sistema a atualização do <text:span text:style-name="Strong_20_Emphasis">Critério</text:span> para a <text:span text:style-name="Strong_20_Emphasis">Especificação da Situação do Imóvel</text:span>.</text:p>
          </table:table-cell>
        </table:table-row>
      </table:table>
      <text:h text:style-name="Heading_20_1" text:outline-level="1"><text:bookmark-start text:name="__RefHeading___preenchimento_dos_campos_2"/><text:bookmark-start text:name="preenchimento_dos_campos"/>Preenchimento dos Campos<text:bookmark-end text:name="__RefHeading___preenchimento_dos_campos_2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Código do Critério</text:p>
          </table:table-cell>
          <table:table-cell office:value-type="string" table:style-name="tablecell">
            <text:p text:style-name="tablealignleft">Campo apresentado protegido contra atualização, pois trata-se do campo chave para identificação do critério.</text:p>
          </table:table-cell>
        </table:table-row>
        <table:table-row>
          <table:table-cell office:value-type="string" table:style-name="tablecell">
            <text:p text:style-name="tablealignleft">Situação da Ligação de Água</text:p>
          </table:table-cell>
          <table:table-cell office:value-type="string" table:style-name="tablecell">
            <text:p text:style-name="tablealignleft">Selecione a <text:span text:style-name="Emphasis">Situação da Ligação de Água</text:span> na lista apresentada ao lado do campo.</text:p>
          </table:table-cell>
        </table:table-row>
        <table:table-row>
          <table:table-cell office:value-type="string" table:style-name="tablecell">
            <text:p text:style-name="tablealignleft">Existência do Hidrômetro na Ligação de Água</text:p>
          </table:table-cell>
          <table:table-cell office:value-type="string" table:style-name="tablecell">
            <text:p text:style-name="tablealignleft">Informe se existe, ou não, hidrômetro na ligação de água, selecionando SIM/NÃO na lista apresentada ao lado do campo.</text:p>
          </table:table-cell>
        </table:table-row>
        <table:table-row>
          <table:table-cell office:value-type="string" table:style-name="tablecell">
            <text:p text:style-name="tablealignleft">Situação da Ligação de Esgoto</text:p>
          </table:table-cell>
          <table:table-cell office:value-type="string" table:style-name="tablecell">
            <text:p text:style-name="tablealignleft">Selecione a <text:span text:style-name="Emphasis">Situação da Ligação de Esgoto</text:span> na lista apresentada ao lado do campo.</text:p>
          </table:table-cell>
        </table:table-row>
        <table:table-row>
          <table:table-cell office:value-type="string" table:style-name="tablecell">
            <text:p text:style-name="tablealignleft">Existência do Hidrômetro no Poço</text:p>
          </table:table-cell>
          <table:table-cell office:value-type="string" table:style-name="tablecell">
            <text:p text:style-name="tablealignleft">Informe se existe, ou não, hidrômetro no poço, selecionando SIM/NÃO na lista apresentada ao lado do campo.</text:p>
          </table:table-cell>
        </table:table-row>
      </table:table>
      <text:h text:style-name="Heading_20_1" text:outline-level="1"><text:bookmark-start text:name="__RefHeading___validacoes_que_serao_realizadas_pelo_sistema_3"/><text:bookmark-start text:name="validacoes_que_serao_realizadas_pelo_sistema"/>Validações que serão realizadas pelo sistema<text:bookmark-end text:name="__RefHeading___validacoes_que_serao_realizadas_pelo_sistema_3"/><text:bookmark-end text:name="validacoes_que_serao_realizadas_pelo_sistema"/></text:h>
      <table:table table:style-name="Table">
        <table:table-column table:style-name="odt_auto_style_table_column_6_1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Caso os dados informados para o critério da especificação já existam na lista; o sistema exibe a mensagem: <text:span text:style-name="Emphasis">Este critério da especificação da situação já foi informado</text:span>.</text:p>
              </text:list-item>
              <text:list-item>
                <text:p text:style-name="List_20_1_Content"> Caso a situação da ligação da água seja diferente de LIGADO e CORTADO, e o indicador de existência do hidrômetro na ligação da água esteja marcado com SIM, ou sem informação; o sistema exibe a mensagem: <text:span text:style-name="Emphasis">Indicador de existência do hidrômetro na ligação da água incompatível com a situação de ligação da água</text:span>.</text:p>
              </text:list-item>
              <text:list-item>
                <text:p text:style-name="List_20_1_Content"> Caso a situação da ligação da água esteja sem informação e o indicador de existência do hidrômetro na ligação da água esteja marcado com SIM ou NÃO; o sistema exibe a mensagem <text:span text:style-name="Emphasis">Indicador de existência do hidrômetro na ligação da água incompatível com a situação de ligação da água</text:span>.</text:p>
              </text:list-item>
              <text:list-item>
                <text:p text:style-name="List_20_1_Content"> Caso a situação da ligação do esgoto seja diferente de LIGADO e TAMPONADO, e o indicador de existência do hidrômetro no poço estiver marcado com SIM; o sistema exibe a mensagem: <text:span text:style-name="Emphasis">Indicador de existência do hidrômetro no poço incompatível com a situação de ligação do esgoto</text:span>.</text:p>
              </text:list-item>
              <text:list-item>
                <text:p text:style-name="List_20_1_Content_Last"> Caso a situação da ligação do esgoto esteja sem informação e o indicador de existência do hidrômetro no poço estiver marcado com SIM ou NÃO; então, o sistema exibe a mensagem: <text:span text:style-name="Emphasis">Indicador de existência do hidrômetro no poço incompatível com a situação de ligação da água</text:span>.</text:p>
              </text:list-item>
            </text:list>
          </table:table-cell>
        </table:table-row>
      </table:table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1.8520833333333cm" svg:height="0.59836538461538cm"><draw:image xlink:href="Pictures/691cbce4a0fa4ff30c17dc82a1f92bf9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solicitar ao sistema a atualização do <text:span text:style-name="Emphasis">Critério da Especificação</text:span> na tabela de <text:span text:style-name="Emphasis">Critérios da Especificação</text:span>.<text:line-break/>É necessário que todos os campos estejam preenchidos corretamente.<text:line-break/>Caso exista alguma inconsistência, o sistema emitirá a mensagem de crítica corresponden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1.6404166666667cm" svg:height="0.58208333333333cm"><draw:image xlink:href="Pictures/bcaf12dc82fa0f2b1d0ae5b1f25b0a3a.pn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fechar a tela sem efetuar nenhuma atualização na tabela de <text:span text:style-name="Emphasis">Critérios da Especificação</text:span>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 <text:span text:style-name="Strong_20_Emphasis"><text:a xlink:type="simple" xlink:href="https://gsan.com.br/doku.php?id=postgres:atendimento_ao_publico:uc0402" text:style-name="Internet_20_link" text:visited-style-name="Visited_20_Internet_20_Link">Inserir Especificação da Situação do Imóvel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consultar_imovel" text:style-name="Internet_20_link" text:visited-style-name="Visited_20_Internet_20_Link">Imóvel</text:a></text:span>
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20::09:06</meta:creation-date>
    <dc:creator>Generated</dc:creator>
    <dc:date>2026-09-14T20::09:06</dc:date>
    <dc:language>en-US</dc:language>
    <meta:editing-cycles>1</meta:editing-cycles>
    <meta:editing-duration>PT0S</meta:editing-duration>
    <dc:title>ajuda:atualizar_criterios_de_especificacoes_da_situacao_do_imovel</dc:title>
  </office:meta>
</office:document-meta>
</file>