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5fd0c3783f85a23b6ea6d4df9849662e.jpg"/>
  <manifest:file-entry manifest:media-type="image/jpeg" manifest:full-path="Pictures/ea6983d9539b9bd6a264fe7949c016fc.jpg"/>
  <manifest:file-entry manifest:media-type="image/jpeg" manifest:full-path="Pictures/fe43b9b23a0b0c571b9c978e3c311f5d.jpg"/>
  <manifest:file-entry manifest:media-type="image/png" manifest:full-path="Pictures/91d8bcdd1e3e4c138b44bcc97ad756ab.png"/>
  <manifest:file-entry manifest:media-type="image/jpeg" manifest:full-path="Pictures/97ce5dccc5983f8a799963595ba065cf.jpg"/>
  <manifest:file-entry manifest:media-type="image/gif" manifest:full-path="Pictures/8fb21656a5cd9bfdcf4bc167f8eb632e.gif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png" manifest:full-path="Pictures/3732d372caf2c29cd805081a23cc1ab1.png"/>
  <manifest:file-entry manifest:media-type="image/png" manifest:full-path="Pictures/861df531e8aeea3f86e8ffbc776317e8.png"/>
  <manifest:file-entry manifest:media-type="image/png" manifest:full-path="Pictures/6153977f91b5996eeccea38deec02c3b.png"/>
  <manifest:file-entry manifest:media-type="image/png" manifest:full-path="Pictures/c725753fc3f27d556613e316ef0b125b.png"/>
  <manifest:file-entry manifest:media-type="image/jpeg" manifest:full-path="Pictures/94da8f105f6c68ac851dbf2c3939aa4d.jpg"/>
  <manifest:file-entry manifest:media-type="image/jpeg" manifest:full-path="Pictures/1f074e94c904c79b691c8abaf69c22c8.jpg"/>
  <manifest:file-entry manifest:media-type="image/jpeg" manifest:full-path="Pictures/edd78664e0701a9a97b7c2ab5722e0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atualizar_dados_cadastrais_para_imoveis_inconsistentes"/><text:bookmark-start text:name="__RefHeading___consultar_dados_cadastrais_de_imoveis_inconsistentes_1"/><text:bookmark-start text:name="consultar_dados_cadastrais_de_imoveis_inconsistentes"/>Consultar Dados Cadastrais de Imóveis Inconsistentes<text:bookmark-end text:name="__RefHeading___consultar_dados_cadastrais_de_imoveis_inconsistentes_1"/><text:bookmark-end text:name="consultar_dados_cadastrais_de_imoveis_inconsistent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permite consultar um movimento de dados cadastrais, com base nos parâmetros informados na tela de filtro, que foram consistidos pela rotina de atualização automática, possibilitando a geração de relatório de imóveis inconsistentes. A funcionalidade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mobile:atucad" text:style-name="Internet_20_link" text:visited-style-name="Visited_20_Internet_20_Link">Atualização Cadastral Dispositivo Móvel</text:a> &gt; Atualizar Dados Cadastrais de Imóveis Inconsistentes</text:span>.</text:p>
          </table:table-cell>
        </table:table-row>
      </table:table>
      <text:p text:style-name="Text_20_body">Feito isso, o sistema acessa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71875cm" svg:height="16.430625cm"><draw:image xlink:href="Pictures/5fd0c3783f85a23b6ea6d4df9849662e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icialmente, o sistema exibe a tela acima, para consultar. Selecione, obrigatoriamente, uma das empresas disponibilizadas pelo sistema e, opcionalmente os demais campos que julgar necessários, e clique no botão <draw:frame draw:style-name="media" draw:name="2" text:anchor-type="as-char" draw:z-index="2" svg:width="1.2964583333333cm" svg:height="0.555625cm"><draw:image xlink:href="Pictures/ea6983d9539b9bd6a264fe7949c016fc.jpg" xlink:type="simple" xlink:show="embed" xlink:actuate="onLoad"/></draw:frame>. Para mais detalhes sobre o preenchimento dos campos clique <text:span text:style-name="Strong_20_Emphasis"><text:a xlink:type="simple" xlink:href="#__RefHeading___preenchimento_dos_campos_3" text:style-name="Local_20_link" text:visited-style-name="Visited_20_Local_20_Link">AQUI</text:a></text:span>.</text:p>
            <text:p text:style-name="Text_20_body">Por solicitação da <text:span text:style-name="Strong_20_Emphasis">Compesa</text:span>, foi alterado o processo de atualização cadastral, para remover a cobrança do débito criado pela religação/restabelecimento. Foram alteradas as funcionalidades <text:span text:style-name="Strong_20_Emphasis"><text:a xlink:type="simple" xlink:href="https://gsan.com.br/doku.php?id=ajuda:informar_parametros_do_sistema" text:style-name="Internet_20_link" text:visited-style-name="Visited_20_Internet_20_Link">Informar Parâmetros do Sistema</text:a></text:span> e <text:span text:style-name="Strong_20_Emphasis"><text:a xlink:type="simple" xlink:href="https://gsan.com.br/doku.php?id=ajuda:consultar_parametros_do_sistema" text:style-name="Internet_20_link" text:visited-style-name="Visited_20_Internet_20_Link">Consultar Parâmetros do Sistema</text:a></text:span>, onde foi incluído o indicador <text:span text:style-name="Strong_20_Emphasis">Gerar Débito Retorno Fiscalização Atual Cadastral</text:span>, que indicará se o débito será criado no retorno da fiscalização na atualização cadastral. Esse campo ficará marcado como <text:span text:style-name="Emphasis">Não</text:span>, indicando que não haverá cobrança. </text:p>
            <text:p text:style-name="Text_20_body">Alterada também a funcionalidade <text:span text:style-name="Strong_20_Emphasis"><text:a xlink:type="simple" xlink:href="#ajuda:atualizar_dados_cadastrais_para_imoveis_inconsistentes" text:style-name="Local_20_link" text:visited-style-name="Visited_20_Local_20_Link">Atualizar Dados Cadastrais para Imóveis Inconsistentes</text:a></text:span> para considerar esse indicador, quando o atributo de atualização for a situação da ligação de água (de cortado e suprimido para ligado) na geração do débito.</text:p>
            <text:p text:style-name="Text_20_body">Após a execução do filtro, o sistema exibe a tela abaixo, contendo as informações resultantes da pesquisa (Data de Recebimento; QTDE Total; QTDE Pendente; QTDE Pendente de Inscrição; e Situação)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35125cm" svg:height="13.626041666667cm"><draw:image xlink:href="Pictures/fe43b9b23a0b0c571b9c978e3c311f5d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<text:span text:style-name="Strong_20_Emphasis">Todos -</text:span> Marca todos os checkbox da tela com os dados do filtro;</text:p>
            <text:p text:style-name="Text_20_body"><text:span text:style-name="Strong_20_Emphasis">Data de Recebimento -</text:span> Contém a data de recebimento do arquivo;</text:p>
            <text:p text:style-name="Text_20_body"><text:span text:style-name="Strong_20_Emphasis">QTDE Total -</text:span> Contém a quantidade de registro para atualização cadastral pertencentes ao movimento. Ao clicar no hiperlink <text:a xlink:type="simple" xlink:href="https://gsan.com.br/doku.php?id=ajuda:qtde_total" text:style-name="Internet_20_link" text:visited-style-name="Visited_20_Internet_20_Link">QTDE Total</text:a>, o sistema exibe o detalhe da informação: setor, quadra, lote, matrícula, cadastrador, e situação (1=Atualizado; 2=Pendente por Inconsistência; 3=Pendente Alteração Inscrição; 4=Pendente por Logradouro);</text:p>
            <text:p text:style-name="Text_20_body"><text:span text:style-name="Strong_20_Emphasis">QTDE Pendente -</text:span> Contém a quantidade de informações cadastrais pendentes, dentre o total, pertencentes ao movimento. Ao clicar no hiperlink <text:a xlink:type="simple" xlink:href="https://gsan.com.br/doku.php?id=ajuda:qtde_pendente" text:style-name="Internet_20_link" text:visited-style-name="Visited_20_Internet_20_Link">QTDE Pendente</text:a>, o sistema exibe o detalhe da informação: setor, quadra, lote, matrícula, cadastrador, e sistuação (1=Atualizado; 2=Pendente por Inconsistência; 3=Pendente Alteração Inscrição; 4=Pendente por Logradouro);</text:p>
            <text:p text:style-name="Text_20_body"><text:span text:style-name="Strong_20_Emphasis">QTDE Pendente Inscrição -</text:span> Contém a quantidade de registros pendentes de inscrição do imóvel pertencentes ao movimento.</text:p>
            <text:p text:style-name="Text_20_body"><text:span text:style-name="Strong_20_Emphasis">Situação -</text:span> Contém a situação em que se encontra o registro de atualização cadastral (1=Atualizado; 2=Pendente por Inconsistência; 3=Pendente Alteração Inscrição; 4=Pendente por Logradouro).</text:p>
            <text:p text:style-name="Text_20_body">Será apresentada na opção <text:span text:style-name="Strong_20_Emphasis">Consultar Dados do Imóvel para Atualização Cadastral</text:span> as mensagens de crítica para os atributos que não foram atualizados automaticamente pela rotina batch de Atualização Cadastral.</text:p>
            <text:p text:style-name="Text_20_body">Serão disponibilizados 3 (três) tipos de atualizações:</text:p>
            <text:list text:style-name="List_20_1" text:continue-numbering="false">
              <text:list-item>
                <text:p text:style-name="List_20_1_Content_First"> <text:span text:style-name="Strong_20_Emphasis">Aprovado</text:span> - O atributo será atualizado sem restrição;</text:p>
              </text:list-item>
              <text:list-item>
                <text:p text:style-name="List_20_1_Content"> <text:span text:style-name="Strong_20_Emphasis">Aceito</text:span> - O atributo será atualizado e será gerada uma ocorrência para este tipo de atualização;</text:p>
              </text:list-item>
              <text:list-item>
                <text:p text:style-name="List_20_1_Content_Last"> <text:span text:style-name="Strong_20_Emphasis">Reprovado</text:span> - O atributo não será atualizado, será gerada uma ocorrência e o imóvel passará por um novo cadastramento.</text:p>
              </text:list-item>
            </text:list>
            <text:p text:style-name="Text_20_body">Ficou definido que para as mensagens marcadas com <text:span text:style-name="Emphasis">NUNCA</text:span>, o tipo de atualização <text:span text:style-name="Emphasis">Aprovado</text:span> não ficará disponível. Para as demais mensagens, a atualização dos atributos será realizada diretamente na base do GSAN.</text:p>
            <text:p text:style-name="Text_20_body">Segue abaixo a relação das mensagens de crítica:</text:p>
            <text:list text:style-name="List_20_1" text:continue-numbering="false">
              <text:list-item>
                <text:p text:style-name="List_20_1_Content_First"> Atributo - <text:span text:style-name="Strong_20_Emphasis">CPF/CNPJ</text:span>:</text:p>
                <text:list text:style-name="List_20_1">
                  <text:list-item>
                    <text:p text:style-name="List_20_1_Content"> NUMERO DO CPF/CNPJ NAO INFORMADO -  NUNCA;</text:p>
                  </text:list-item>
                  <text:list-item>
                    <text:p text:style-name="List_20_1_Content"> CPF/CNPJ EXISTENTE NO GSAN ESTA LIGADO A UM RA, DESEJA SUBSTITUIR?</text:p>
                  </text:list-item>
                  <text:list-item>
                    <text:p text:style-name="List_20_1_Content_Last"> NUMERO DO CPF/CNPJ INVALIDO -  NUNCA.</text:p>
                  </text:list-item>
                </text:list>
              </text:list-item>
            </text:list>
            <text:list text:style-name="List_20_1" text:continue-numbering="false">
              <text:list-item>
                <text:p text:style-name="List_20_1_Content_First"> Atributo - <text:span text:style-name="Strong_20_Emphasis">CATEGORIA/SUBCATEGORIA:</text:span></text:p>
                <text:list text:style-name="List_20_1">
                  <text:list-item>
                    <text:p text:style-name="List_20_1_Content"> IMOVEL POSSUI MAIS DE UMA CATEGORIA;</text:p>
                  </text:list-item>
                  <text:list-item>
                    <text:p text:style-name="List_20_1_Content"> IMOVEL NA CATEGORIA RESIDENCIAL ASSOCIADO A UM CNPJ;</text:p>
                  </text:list-item>
                  <text:list-item>
                    <text:p text:style-name="List_20_1_Content"> IMOVEL NA CATEGORIA COMERCIAL, INDUSTRIAL OU PUBLICO ASSOCIADO A UM CPF;</text:p>
                  </text:list-item>
                  <text:list-item>
                    <text:p text:style-name="List_20_1_Content_Last"> ALTERACAO DE CATEGORIA COM REDUCAO DE FATURAMENTO.</text:p>
                  </text:list-item>
                </text:list>
              </text:list-item>
            </text:list>
            <text:list text:style-name="List_20_1" text:continue-numbering="false">
              <text:list-item>
                <text:p text:style-name="List_20_1_Content_First"> Atributo - <text:span text:style-name="Strong_20_Emphasis">SITUACAO LIGACAO AGUA:</text:span></text:p>
                <text:list text:style-name="List_20_1">
                  <text:list-item>
                    <text:p text:style-name="List_20_1_Content"> ALTERACAO DA LIGACAO DE AGUA APENAS COM AUTORIZACAO;</text:p>
                  </text:list-item>
                  <text:list-item>
                    <text:p text:style-name="List_20_1_Content"> ALTERACAO DA LIGACAO DE AGUA APÓS ENVIO A CONTRATADA;</text:p>
                  </text:list-item>
                  <text:list-item>
                    <text:p text:style-name="List_20_1_Content_Last"> ALTERACAO DA LIGACAO DE AGUA COM REDUCAO DE FATURAMENTO.</text:p>
                  </text:list-item>
                </text:list>
              </text:list-item>
            </text:list>
            <text:list text:style-name="List_20_1" text:continue-numbering="false">
              <text:list-item>
                <text:p text:style-name="List_20_1_Content_First"> Atributo - <text:span text:style-name="Strong_20_Emphasis">ECONOMIA:</text:span></text:p>
                <text:list text:style-name="List_20_1">
                  <text:list-item>
                    <text:p text:style-name="List_20_1_Content_Last"> IMOVEL COM REDUCAO DO NUMERO DE ECONOMIAS.</text:p>
                  </text:list-item>
                </text:list>
              </text:list-item>
            </text:list>
            <text:list text:style-name="List_20_1" text:continue-numbering="false">
              <text:list-item>
                <text:p text:style-name="List_20_1_Content_First"> Atributo - <text:span text:style-name="Strong_20_Emphasis">HIDROMETRO:</text:span></text:p>
                <text:list text:style-name="List_20_1">
                  <text:list-item>
                    <text:p text:style-name="List_20_1_Content"> IMOVEL COM EXCLUSAO OU SUBSTITUICAO DOS DADOS DO HIDROMETRO;</text:p>
                  </text:list-item>
                  <text:list-item>
                    <text:p text:style-name="List_20_1_Content"> HIDRÔMETRO INEXISTENTE EM ESTOQUE;</text:p>
                  </text:list-item>
                  <text:list-item>
                    <text:p text:style-name="List_20_1_Content"> Número do hidrômetro informado não esteja cadastrado na COMPESA;</text:p>
                  </text:list-item>
                  <text:list-item>
                    <text:p text:style-name="List_20_1_Content"> HIDRÔMETRO JA INSTALADO EM OUTRO IMOVEL;</text:p>
                  </text:list-item>
                  <text:list-item>
                    <text:p text:style-name="List_20_1_Content"> HIDROMETRO NÃO DISPONIVEL;</text:p>
                  </text:list-item>
                  <text:list-item>
                    <text:p text:style-name="List_20_1_Content"> SITUACAO DA LIGACAO DE AGUA INVALIDA PARA INSTALAR HIDROMETRO;</text:p>
                    <text:list text:style-name="List_20_1">
                      <text:list-item>
                        <text:p text:style-name="List_20_1_Content"> Caso o tipo de medição selecionado seja igual a LIGAÇÃO DE ÁGUA e a situação da ligação de água do imóvel esteja diferente de LIGADO e de LIGADO EM ANALISE e de CORTADO;</text:p>
                      </text:list-item>
                    </text:list>
                  </text:list-item>
                  <text:list-item>
                    <text:p text:style-name="List_20_1_Content"> LIGACAO DE AGUA JÁ POSSUI HIDROMETRO;</text:p>
                  </text:list-item>
                  <text:list-item>
                    <text:p text:style-name="List_20_1_Content"> SITUACAO DA LIGACAO DE ESGOTO INVALIDA PARA INSTAR HIDROMETRO NA LIGACAO NO POCO;</text:p>
                    <text:list text:style-name="List_20_1">
                      <text:list-item>
                        <text:p text:style-name="List_20_1_Content"> Caso o tipo de medição selecionado seja igual a POÇO e a situação da ligação de esgoto do imóvel esteja diferente de LIGADO;</text:p>
                      </text:list-item>
                    </text:list>
                  </text:list-item>
                  <text:list-item>
                    <text:p text:style-name="List_20_1_Content_Last"> IMOVEL JA POSSUI HIDROMETRO NO POCO.</text:p>
                  </text:list-item>
                </text:list>
              </text:list-item>
            </text:list>
            <text:list text:style-name="List_20_1" text:continue-numbering="false">
              <text:list-item>
                <text:p text:style-name="List_20_1_Content_First"> Atributo - <text:span text:style-name="Strong_20_Emphasis">IMOVEL:</text:span></text:p>
                <text:list text:style-name="List_20_1">
                  <text:list-item>
                    <text:p text:style-name="List_20_1_Content"> IMOVEL EXCLUIDO APÓS ENVIO A CONTRATADA - NUNCA;</text:p>
                    <text:list text:style-name="List_20_1">
                      <text:list-item>
                        <text:p text:style-name="List_20_1_Content"> Excluído em campo - NUNCA;</text:p>
                      </text:list-item>
                    </text:list>
                  </text:list-item>
                  <text:list-item>
                    <text:p text:style-name="List_20_1_Content"> PERFIL TARIFA SOCIAL NAO PERMITE ATUALIZACAO -  NUNCA;</text:p>
                    <text:list text:style-name="List_20_1">
                      <text:list-item>
                        <text:p text:style-name="List_20_1_Content"> Área construída, código do cliente usuário e proprietário, número de economias e número de contrato da companhia energética não podem ser alterados se imóvel for tarifa social;</text:p>
                      </text:list-item>
                    </text:list>
                  </text:list-item>
                  <text:list-item>
                    <text:p text:style-name="List_20_1_Content"> VERIFICAR SE IMOVEL CARACTERIZA TARIFA SOCIAL - NUNCA;</text:p>
                  </text:list-item>
                  <text:list-item>
                    <text:p text:style-name="List_20_1_Content"> IMOVEL DEVE SER EXCLUIDO MANUALMENTE - NUNCA;</text:p>
                  </text:list-item>
                  <text:list-item>
                    <text:p text:style-name="List_20_1_Content"> VERIFICAR INFORMACAO DE POCO - NUNCA;</text:p>
                    <text:list text:style-name="List_20_1">
                      <text:list-item>
                        <text:p text:style-name="List_20_1_Content_Last"> Caso exista poço na base de dados da COMPESA e indicador de poço igual a Não em campo ou não exista poço na base de dados da COMPESA e indicador de poço igual a Sim em campo.</text:p>
                      </text:list-item>
                    </text:list>
                  </text:list-item>
                </text:list>
              </text:list-item>
            </text:list>
            <text:list text:style-name="List_20_1" text:continue-numbering="false">
              <text:list-item>
                <text:p text:style-name="List_20_1_Content_First"> Atributo - <text:span text:style-name="Strong_20_Emphasis">LOGRADOURO:</text:span></text:p>
                <text:list text:style-name="List_20_1">
                  <text:list-item>
                    <text:p text:style-name="List_20_1_Content_Last"> ATUALIZACAO PENDENTE POR LOGRADOURO - NUNCA.</text:p>
                  </text:list-item>
                </text:list>
              </text:list-item>
            </text:list>
            <text:list text:style-name="List_20_1" text:continue-numbering="false">
              <text:list-item>
                <text:p text:style-name="List_20_1_Content_First"> Atributo - <text:span text:style-name="Strong_20_Emphasis">SITUACAO LIGACAO ESGOTO:</text:span></text:p>
                <text:list text:style-name="List_20_1">
                  <text:list-item>
                    <text:p text:style-name="List_20_1_Content_Last"> ALTERACAO DA LIGACAO DE ESGOTO COM REDUCAO DE FATURAMENTO.</text:p>
                  </text:list-item>
                </text:list>
              </text:list-item>
            </text:list>
            <text:list text:style-name="List_20_1" text:continue-numbering="false">
              <text:list-item>
                <text:p text:style-name="List_20_1_Content_First"> Atributo - <text:span text:style-name="Strong_20_Emphasis">CLIENTE:</text:span></text:p>
                <text:list text:style-name="List_20_1">
                  <text:list-item>
                    <text:p text:style-name="List_20_1_Content"> CLIENTE RESPONSAVEL NAO PODE SER ATUALIZADO OU REMOVIDO - NUNCA;</text:p>
                  </text:list-item>
                  <text:list-item>
                    <text:p text:style-name="List_20_1_Content"> IMOVEL POSSUI MAIS DE UM USUARIO - NUNCA;</text:p>
                  </text:list-item>
                  <text:list-item>
                    <text:p text:style-name="List_20_1_Content"> NECESSARIO INFORMAR UM CLIENTE USUARIO - NUNCA;</text:p>
                  </text:list-item>
                  <text:list-item>
                    <text:p text:style-name="List_20_1_Content"> CLIENTE PROPRIETARIO NAO PODE SER ATUALIZADO OU REMOVIDO - NUNCA;</text:p>
                  </text:list-item>
                  <text:list-item>
                    <text:p text:style-name="List_20_1_Content"> CLIENTE DE TARIFA SOCIAL NAO PODE SER ATUALIZADO - NUNCA;</text:p>
                  </text:list-item>
                  <text:list-item>
                    <text:p text:style-name="List_20_1_Content"> CLIENTE DE IMOVEL PUBLICO NAO PODE SER ATUALIZADO - NUNCA;</text:p>
                  </text:list-item>
                  <text:list-item>
                    <text:p text:style-name="List_20_1_Content"> CLIENTE INATIVO NAO PODE SER ATUALIZADO - NUNCA;</text:p>
                    <text:list text:style-name="List_20_1">
                      <text:list-item>
                        <text:p text:style-name="List_20_1_Content_Last"> Cliente com indicador de uso inativo na COMPESA</text:p>
                      </text:list-item>
                    </text:list>
                  </text:list-item>
                </text:list>
              </text:list-item>
            </text:list>
            <text:list text:style-name="List_20_1" text:continue-numbering="false">
              <text:list-item>
                <text:p text:style-name="List_20_1_Content_First"> Atributo - <text:span text:style-name="Strong_20_Emphasis">GERAL</text:span></text:p>
                <text:list text:style-name="List_20_1">
                  <text:list-item>
                    <text:p text:style-name="List_20_1_Content"> ATUALIZACAO COM SUCESSO - NUNCA;</text:p>
                  </text:list-item>
                  <text:list-item>
                    <text:p text:style-name="List_20_1_Content_Last"> INFORMACAO OBRIGATORIA - NUNCA.</text:p>
                  </text:list-item>
                </text:list>
              </text:list-item>
            </text:list>
            <text:p text:style-name="Text_20_body">As correções das mensagens de hidrômetro serão realizadas por outras opções no <text:span text:style-name="Strong_20_Emphasis">GSAN</text:span>, por exemplo, na mensagem HIDROMETRO INSTALADO EM OUTRO IMOVEL, o usuário terá que resolver esta situação, atualizando o número do hidrômetro por uma aplicação especifica.</text:p>
            <text:p text:style-name="Text_20_body">Após as atualizações, quando o usuário selecionar a opção APROVADO, será feita novamente a verificação das críticas do hidrômetro.</text:p>
            <text:p text:style-name="Text_20_body">Caso exista para o mesmo imóvel as críticas para <text:span text:style-name="Emphasis">Categoria</text:span> e <text:span text:style-name="Emphasis">Economia</text:span>, o usuário terá que aprovar (ou rejeitar) as duas críticas juntas.</text:p>
            <text:p text:style-name="Text_20_body">Para emitir o Relatório de Imóveis Inconsistentes - Atualização Cadastral, marcar o checkbox ou <text:span text:style-name="Strong_20_Emphasis">Todos</text:span> e, em seguida, clicar no botão <draw:frame draw:style-name="media" draw:name="4" text:anchor-type="as-char" draw:z-index="4" svg:width="2.8575cm" style:rel-width="100%" svg:height="0.50270833333333cm" style:rel-height="scale"><draw:image xlink:href="Pictures/91d8bcdd1e3e4c138b44bcc97ad756ab.png" xlink:type="simple" xlink:show="embed" xlink:actuate="onLoad"/></draw:frame>. Feito isso, o sistema gera o relatório conforme modelo abaixo: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28.072291666667cm" style:rel-width="100%" svg:height="20.79625cm" style:rel-height="scale"><draw:image xlink:href="Pictures/97ce5dccc5983f8a799963595ba065cf.jp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Empresa</text:p>
          </table:table-cell>
          <table:table-cell office:value-type="string" table:style-name="tablecell">
            <text:p text:style-name="tablealignleft">Campo obrigatório - Selecione uma das opções disponibilizadas pelo sistema.<text:line-break/>Quando a opção de <text:span text:style-name="Emphasis">Empresa</text:span> for selecionada, os campos referentes a <text:span text:style-name="Emphasis">Matrícula do Imóvel</text:span>, <text:span text:style-name="Emphasis">Código do Cliente</text:span>, e <text:span text:style-name="Emphasis">Número de Documento</text:span> ficam indisponíveis para o filtro.</text:p>
          </table:table-cell>
        </table:table-row>
        <table:table-row>
          <table:table-cell office:value-type="string" table:style-name="tablecell">
            <text:p text:style-name="tablealignleft">Período do Movimento</text:p>
          </table:table-cell>
          <table:table-cell office:value-type="string" table:style-name="tablecell">
            <text:p text:style-name="tablealignleft">Informe as datas no formato dd/mm/aaaa (dia, mês, ano), ou selecione clicando no botão <draw:frame draw:style-name="media" draw:name="6" text:anchor-type="as-char" draw:z-index="6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referente ao período de movimento a ser consultado.<text:line-break/>A data inicial informada não pode ser maior que a data inicial do movimento.<text:line-break/>A data final do movimento não pode ser maior que a data corrente.<text:line-break/>A data final do movimento não pode ser menor que a data inicial do movimento.</text:p>
          </table:table-cell>
        </table:table-row>
        <table:table-row>
          <table:table-cell office:value-type="string" table:style-name="tablecell">
            <text:p text:style-name="tablealignleft">Localidade</text:p>
          </table:table-cell>
          <table:table-cell office:value-type="string" table:style-name="tablecell">
            <text:p text:style-name="tablealignleft">Informe o código da localidade, ou selecione a localidade desejada clicando no botão <draw:frame draw:style-name="media" draw:name="7" text:anchor-type="as-char" draw:z-index="7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localidade" text:style-name="Internet_20_link" text:visited-style-name="Visited_20_Internet_20_Link">Pesquisar Localidade</text:a></text:span>, ao lado do campo. A descrição da localidade será exibida no campo ao lado.<text:line-break/>Para apagar o conteúdo do campo, clique no botão <draw:frame draw:style-name="media" draw:name="8" text:anchor-type="as-char" draw:z-index="8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Setor Comercial</text:p>
          </table:table-cell>
          <table:table-cell office:value-type="string" table:style-name="tablecell">
            <text:p text:style-name="tablealignleft">Informe o código do setor comercial, ou selecione o setor desejado clicando no botão 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setor_comercial" text:style-name="Internet_20_link" text:visited-style-name="Visited_20_Internet_20_Link">Pesquisar Setor Comercial</text:a></text:span>, ao lado do campo. A descrição será exibida ao lado do campo.<text:line-break/>Para apagar o conteúdo do campo, clique no botão <draw:frame draw:style-name="media" draw:name="10" text:anchor-type="as-char" draw:z-index="10" svg:width="0.52916666666667cm" svg:height="0.555625cm"><draw:image xlink:href="Pictures/7d683db972d9051c5dfecc78c7cc997d.gif" xlink:type="simple" xlink:show="embed" xlink:actuate="onLoad"/></draw:frame> ao lado do campo em exibição. </text:p>
          </table:table-cell>
        </table:table-row>
        <table:table-row>
          <table:table-cell office:value-type="string" table:style-name="tablecell">
            <text:p text:style-name="tablealignleft">Quadra</text:p>
          </table:table-cell>
          <table:table-cell office:value-type="string" table:style-name="tablecell">
            <text:p text:style-name="tablealignleft"> Selecione as quadras disponibilizadas pelo sistema utilizando as setas<draw:frame draw:style-name="media" draw:name="11" text:anchor-type="as-char" draw:z-index="11" svg:width="0.97895833333333cm" svg:height="0.52916666666667cm"><draw:image xlink:href="Pictures/3732d372caf2c29cd805081a23cc1ab1.png" xlink:type="simple" xlink:show="embed" xlink:actuate="onLoad"/></draw:frame>, <draw:frame draw:style-name="media" draw:name="12" text:anchor-type="as-char" draw:z-index="12" svg:width="1.0054166666667cm" svg:height="0.58208333333333cm"><draw:image xlink:href="Pictures/861df531e8aeea3f86e8ffbc776317e8.png" xlink:type="simple" xlink:show="embed" xlink:actuate="onLoad"/></draw:frame>, <draw:frame draw:style-name="media" draw:name="13" text:anchor-type="as-char" draw:z-index="13" svg:width="1.0054166666667cm" svg:height="0.60854166666667cm"><draw:image xlink:href="Pictures/6153977f91b5996eeccea38deec02c3b.png" xlink:type="simple" xlink:show="embed" xlink:actuate="onLoad"/></draw:frame> e <draw:frame draw:style-name="media" draw:name="14" text:anchor-type="as-char" draw:z-index="14" svg:width="1.0054166666667cm" svg:height="0.58208333333333cm"><draw:image xlink:href="Pictures/c725753fc3f27d556613e316ef0b125b.png" xlink:type="simple" xlink:show="embed" xlink:actuate="onLoad"/></draw:frame>.</text:p>
          </table:table-cell>
        </table:table-row>
        <table:table-row>
          <table:table-cell office:value-type="string" table:style-name="tablecell">
            <text:p text:style-name="tablealignleft">Cadastrador</text:p>
          </table:table-cell>
          <table:table-cell office:value-type="string" table:style-name="tablecell">
            <text:p text:style-name="tablealignleft">Selecione o nome do cadastrador entre as opções disponibilizadas pelo sistema.<text:line-break/>Serão exibidos os nomes dos cadastradores de acordo com a empresa escolhida para o filtro.</text:p>
          </table:table-cell>
        </table:table-row>
        <table:table-row>
          <table:table-cell office:value-type="string" table:style-name="tablecell">
            <text:p text:style-name="tablealignleft">Situação Movimento</text:p>
          </table:table-cell>
          <table:table-cell office:value-type="string" table:style-name="tablecell">
            <text:p text:style-name="tablealignleft">São três opções:<text:line-break/><text:span text:style-name="Strong_20_Emphasis">Inconsistente</text:span> - serão filtrados os dados cadastrais que ocorreram inconsistências;<text:line-break/><text:span text:style-name="Strong_20_Emphasis">Atualizado</text:span> - serão filtrados os dados cadastrais que foram atualizados;<text:line-break/><text:span text:style-name="Strong_20_Emphasis">Todos</text:span> - serão filtrados os dados cadastrais inconsistentes e atualizados.</text:p>
          </table:table-cell>
        </table:table-row>
        <table:table-row>
          <table:table-cell office:value-type="string" table:style-name="tablecell">
            <text:p text:style-name="tablealignleft">Tipo de Inconsistência</text:p>
          </table:table-cell>
          <table:table-cell office:value-type="string" table:style-name="tablecell">
            <text:p text:style-name="tablealignleft">Selecione uma das opções de inconsistência disponibilizadas pelo sistema a ser utilizada no filtro.</text:p>
          </table:table-cell>
        </table:table-row>
        <table:table-row>
          <table:table-cell office:value-type="string" table:style-name="tablecell">
            <text:p text:style-name="tablealignleft">Matrícula do Imóvel</text:p>
          </table:table-cell>
          <table:table-cell office:value-type="string" table:style-name="tablecell">
            <text:p text:style-name="tablealignleft">Informe a matrícula do imóvel, ou selecione clicando no botão <draw:frame draw:style-name="media" draw:name="15" text:anchor-type="as-char" draw:z-index="15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imovel" text:style-name="Internet_20_link" text:visited-style-name="Visited_20_Internet_20_Link">Pesquisar Imóvel</text:a></text:span>, ao lado do campo. A identificação do imóvel será exibido no campo ao lado.<text:line-break/>Para apagar o conteúdo do campo, clique no botão <draw:frame draw:style-name="media" draw:name="16" text:anchor-type="as-char" draw:z-index="16" svg:width="0.52916666666667cm" svg:height="0.555625cm"><draw:image xlink:href="Pictures/7d683db972d9051c5dfecc78c7cc997d.gif" xlink:type="simple" xlink:show="embed" xlink:actuate="onLoad"/></draw:frame> ao lado do campo em exibição.<text:line-break/>Quando esta opção é utilizada todas as demais opções do filtro ficam indisponíveis.</text:p>
          </table:table-cell>
        </table:table-row>
        <table:table-row>
          <table:table-cell office:value-type="string" table:style-name="tablecell">
            <text:p text:style-name="tablealignleft">Código do Cliente</text:p>
          </table:table-cell>
          <table:table-cell office:value-type="string" table:style-name="tablecell">
            <text:p text:style-name="tablealignleft">Informe o código do cliente, ou selecione o código desejado clicando no botão <draw:frame draw:style-name="media" draw:name="17" text:anchor-type="as-char" draw:z-index="17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cliente" text:style-name="Internet_20_link" text:visited-style-name="Visited_20_Internet_20_Link">Pesquisar Cliente</text:a></text:span>, ao lado do campo. O nome do cliente será exibido no campo ao lado.<text:line-break/>Para apagar o conteúdo do campo, clique no botão <draw:frame draw:style-name="media" draw:name="18" text:anchor-type="as-char" draw:z-index="18" svg:width="0.52916666666667cm" svg:height="0.555625cm"><draw:image xlink:href="Pictures/7d683db972d9051c5dfecc78c7cc997d.gif" xlink:type="simple" xlink:show="embed" xlink:actuate="onLoad"/></draw:frame> ao lado do campo em exibição.<text:line-break/>Quando esta opção é utilizada todas as demais opções do filtro ficam indisponíveis.</text:p>
          </table:table-cell>
        </table:table-row>
        <table:table-row>
          <table:table-cell office:value-type="string" table:style-name="tablecell">
            <text:p text:style-name="tablealignleft">CPF/CNPJ</text:p>
          </table:table-cell>
          <table:table-cell office:value-type="string" table:style-name="tablecell">
            <text:p text:style-name="tablealignleft">Informe o CPF ou o CNPJ do cliente.<text:line-break/>Quando esta opção é utilizada todas as demais opções do filtro ficam indisponíveis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seleciona uma data válida, no formato dd/mm/aaaa (dia, mês, ano)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1.2964583333333cm" svg:height="0.555625cm"><draw:image xlink:href="Pictures/ea6983d9539b9bd6a264fe7949c016f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aliza 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ao menu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1.3229166666667cm" svg:height="0.47625cm"><draw:image xlink:href="Pictures/1f074e94c904c79b691c8abaf69c22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s dados da tela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2.0902083333333cm" style:rel-width="100%" svg:height="0.50270833333333cm" style:rel-height="scale"><draw:image xlink:href="Pictures/edd78664e0701a9a97b7c2ab5722e0b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para a tela de filtro inicial, para a realização de uma nova consult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2.8575cm" style:rel-width="100%" svg:height="0.50270833333333cm" style:rel-height="scale"><draw:image xlink:href="Pictures/91d8bcdd1e3e4c138b44bcc97ad756a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gera o relatório com base nos parâmetros informados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p text:style-name="Text_20_body"><text:span text:style-name="Strong_20_Emphasis"><text:a xlink:type="simple" xlink:href="https://gsan.com.br/doku.php?id=ajuda:s#setor_comercial" text:style-name="Internet_20_link" text:visited-style-name="Visited_20_Internet_20_Link">Setor Comercial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3::28:20</meta:creation-date>
    <dc:creator>Generated</dc:creator>
    <dc:date>2026-09-15T13::28:20</dc:date>
    <dc:language>en-US</dc:language>
    <meta:editing-cycles>1</meta:editing-cycles>
    <meta:editing-duration>PT0S</meta:editing-duration>
    <dc:title>ajuda:atualizar_dados_cadastrais_para_imoveis_inconsistentes</dc:title>
  </office:meta>
</office:document-meta>
</file>