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37cab774085db5ac823932999cc5d004.jpg"/>
  <manifest:file-entry manifest:media-type="image/jpeg" manifest:full-path="Pictures/f607db487bda772f81656fc144ddff9c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png" manifest:full-path="Pictures/068ab3b54edaad3fb83da436d6d53ee2.png"/>
  <manifest:file-entry manifest:media-type="image/jpeg" manifest:full-path="Pictures/3e2a25944c3e4293f7c93c8a2354e151.jpg"/>
  <manifest:file-entry manifest:media-type="image/png" manifest:full-path="Pictures/64123ee79fd0d3671d0b069fdb80426e.png"/>
  <manifest:file-entry manifest:media-type="image/jpeg" manifest:full-path="Pictures/f17c5a508c01c5a83cdf1d99e1bf7bb8.jpg"/>
  <manifest:file-entry manifest:media-type="image/jpeg" manifest:full-path="Pictures/66f50b8b952b3d35597db2e7cbef552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8208333333333cm" style:rel-width="100%" svg:height="4.361063218390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atualizar_imovel"/><text:bookmark-start text:name="__RefHeading___atualizar_imovel_-_aba_localidade_1"/><text:bookmark-start text:name="atualizar_imovel_-_aba_localidade"/>Atualizar Imóvel - Aba Localidade<text:bookmark-end text:name="__RefHeading___atualizar_imovel_-_aba_localidade_1"/><text:bookmark-end text:name="atualizar_imovel_-_aba_localidad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tela faz parte do processo <text:span text:style-name="Strong_20_Emphasis"><text:a xlink:type="simple" xlink:href="https://gsan.com.br/doku.php?id=ajuda:manter_imovel" text:style-name="Internet_20_link" text:visited-style-name="Visited_20_Internet_20_Link">Manter Imóvel</text:a></text:span> e permite que você atualize as informações de um determinado imóvel, após selecioná-lo na funcionalidade <text:span text:style-name="Strong_20_Emphasis"><text:a xlink:type="simple" xlink:href="https://gsan.com.br/doku.php?id=ajuda:manter_imovel" text:style-name="Internet_20_link" text:visited-style-name="Visited_20_Internet_20_Link">Manter Imóvel</text:a></text:span>. Para acessá-la agora clique <text:span text:style-name="Strong_20_Emphasis"><text:a xlink:type="simple" xlink:href="#__RefHeading___aba_localidade_2" text:style-name="Local_20_link" text:visited-style-name="Visited_20_Local_20_Link">AQUI</text:a></text:span>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O sistema apresenta os campos do imóvel preenchidos com as informações existentes no banco de dados. Verifique se você selecionou o imóvel correto. Em caso afirmativo, dê continuidade ao processo de alteração. Se você selecionou o imóvel errado, volte para a tela anterior, ou para a tela de filtro, para selecionar o imóvel correto.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Se você selecionou o imóvel correto, efetue as alterações que desejar, clicando no botão <draw:frame draw:style-name="media" draw:name="1" text:anchor-type="as-char" draw:z-index="1" svg:width="1.6933333333333cm" svg:height="0.52916666666667cm"><draw:image xlink:href="Pictures/37cab774085db5ac823932999cc5d004.jpg" xlink:type="simple" xlink:show="embed" xlink:actuate="onLoad"/></draw:frame> para solicitar ao sistema a atualização das informações na base de dados.  </text:p>
            <text:p text:style-name="Text_20_body">Em função da quantidade de informações a serem cadastradas, a tela foi dividida em seis abas: 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localidade" text:style-name="Internet_20_link" text:visited-style-name="Visited_20_Internet_20_Link">Localidade</text:a></text:span>: para atualizar a localização do imóvel no espaço territorial (Localidade / Setor Comercial / Quadra / Lote / Sublote / Testada).</text:p>
              </text:list-item>
              <text:list-item>
                <text:p text:style-name="List_20_1_Content"> <text:span text:style-name="Strong_20_Emphasis"><text:a xlink:type="simple" xlink:href="https://gsan.com.br/doku.php?id=ajuda:atualizar_endereco" text:style-name="Internet_20_link" text:visited-style-name="Visited_20_Internet_20_Link">Endereço</text:a></text:span>: para atualizar as informações do endereço do imóvel (Logradouro / Bairro / Referência /Número / Complemento / CEP).</text:p>
              </text:list-item>
              <text:list-item>
                <text:p text:style-name="List_20_1_Content"> <text:span text:style-name="Strong_20_Emphasis"><text:a xlink:type="simple" xlink:href="https://gsan.com.br/doku.php?id=ajuda:cliente_do_imovel" text:style-name="Internet_20_link" text:visited-style-name="Visited_20_Internet_20_Link">Cliente</text:a></text:span>: para atualizar a relação dos clientes vinculados ao imóvel. Clientes do tipo proprietário, usuário e responsável, por exemplo.</text:p>
              </text:list-item>
              <text:list-item>
                <text:p text:style-name="List_20_1_Content"> <text:span text:style-name="Strong_20_Emphasis"><text:a xlink:type="simple" xlink:href="https://gsan.com.br/doku.php?id=ajuda:subcategoria_economias" text:style-name="Internet_20_link" text:visited-style-name="Visited_20_Internet_20_Link">Subcategoria Economias</text:a></text:span>: para atualizar as definições de quantidade de economias existentes no imóvel, separando-as por categoria e subcategoria econômica.</text:p>
              </text:list-item>
              <text:list-item>
                <text:p text:style-name="List_20_1_Content"> <text:span text:style-name="Strong_20_Emphasis"><text:a xlink:type="simple" xlink:href="https://gsan.com.br/doku.php?id=ajuda:caracteristica" text:style-name="Internet_20_link" text:visited-style-name="Visited_20_Internet_20_Link">Característica</text:a></text:span>: para atualizar as características do perfil do imóvel com informações, tais como: Área Construída, Volume dos Reservatórios de Água, Volume da Piscina, entre outros. Nesta aba, também é possível adicionar fotos do imóvel que está sendo inserido.</text:p>
              </text:list-item>
              <text:list-item>
                <text:p text:style-name="List_20_1_Content_Last"> <text:span text:style-name="Strong_20_Emphasis"><text:a xlink:type="simple" xlink:href="https://gsan.com.br/doku.php?id=ajuda:conclusao" text:style-name="Internet_20_link" text:visited-style-name="Visited_20_Internet_20_Link">Conclusão</text:a></text:span>: para atualizar os dados finais e complementares acerca do imóvel que encerram o cadastramento. Serão informados dados, tais como: Número de Moradores, Integração com a Prefeitura e a Companhia Energética, Coordenadas UTM para georreferenciamento, entre outros.</text:p>
              </text:list-item>
            </text:list>
            <text:p text:style-name="Text_20_body">Nas opções <text:span text:style-name="Strong_20_Emphasis">Incluir Imóvel</text:span> e <text:span text:style-name="Strong_20_Emphasis">Manter Imóvel</text:span>, caso o <text:span text:style-name="Strong_20_Emphasis">Indicador de Atualização Cadastral</text:span> esteja marcado com <text:span text:style-name="Strong_20_Emphasis">SIM</text:span> para os setores e quadras, seus respectivos campos não ficarão disponibilizados.</text:p>
            <text:p text:style-name="Text_20_body">As telas do tipo aba têm um comportamento padrão. Clique <text:span text:style-name="Strong_20_Emphasis"><text:a xlink:type="simple" xlink:href="https://gsan.com.br/doku.php?id=ajuda:aqui" text:style-name="Internet_20_link" text:visited-style-name="Visited_20_Internet_20_Link">aqui</text:a></text:span> para obter uma explicação mais detalhada do funcionamento das telas do tipo aba. Agora veremos o funcionamento da <text:span text:style-name="Strong_20_Emphasis">Aba Localidade</text:span>.</text:p>
          </table:table-cell>
        </table:table-row>
      </table:table>
      <text:h text:style-name="Heading_20_2" text:outline-level="2"><text:bookmark-start text:name="__RefHeading___aba_localidade_2"/><text:bookmark-start text:name="aba_localidade"/>Aba Localidade<text:bookmark-end text:name="__RefHeading___aba_localidade_2"/><text:bookmark-end text:name="aba_localidade"/></text:h>
      <text:h text:style-name="Heading_20_4" text:outline-level="4"><text:bookmark-start text:name="__RefHeading___observacao_3"/><text:bookmark-start text:name="observacao"/>Observação<text:bookmark-end text:name="__RefHeading___observacao_3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e no relatório a seguir são fictícios, e não retratam informações de clientes.</text:p>
          </table:table-cell>
        </table:table-row>
      </table:table>
      <text:p text:style-name="Text_20_body"><draw:frame draw:style-name="PluginODTAutoStyle_Frame_10_text_frame" draw:name="Frame1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2" text:anchor-type="paragraph" draw:z-index="2" svg:width="16.430625cm" svg:height="12.620625cm"><draw:image xlink:href="Pictures/f607db487bda772f81656fc144ddff9c.jpg" xlink:type="simple" xlink:show="embed" xlink:actuate="onLoad"/></draw:frame></text:p></table:table-cell></table:table-row></table:table></draw:text-box></draw:frame></text:p>
      <text:p text:style-name="Text_20_body"><text:span text:style-name="Strong_20_Emphasis">Observação</text:span>: Os campos obrigatórios estão marcados com um asterisco <text:span text:style-name="">vermelho</text:span></text:p>
      <text:h text:style-name="Heading_20_2" text:outline-level="2"><text:bookmark-start text:name="__RefHeading___tela_de_sucesso_4"/><text:bookmark-start text:name="tela_de_sucesso"/>Tela de Sucesso:<text:bookmark-end text:name="__RefHeading___tela_de_sucesso_4"/><text:bookmark-end text:name="tela_de_sucesso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 tela de sucesso será apresentada após clicar no botão <draw:frame draw:style-name="media" draw:name="3" text:anchor-type="as-char" draw:z-index="3" svg:width="1.6933333333333cm" svg:height="0.52916666666667cm"><draw:image xlink:href="Pictures/37cab774085db5ac823932999cc5d004.jpg" xlink:type="simple" xlink:show="embed" xlink:actuate="onLoad"/></draw:frame> e não houver nenhuma inconsistência no conteúdo dos campos de todas as abas do processo <text:span text:style-name="Strong_20_Emphasis"><text:a xlink:type="simple" xlink:href="https://gsan.com.br/doku.php?id=ajuda:manter_imovel" text:style-name="Internet_20_link" text:visited-style-name="Visited_20_Internet_20_Link">Manter Imóvel</text:a></text:span>. O sistema apresentará a mensagem abaixo, quando a atualização do imóvel tiver sido realizada com sucesso.</text:p>
            <text:p text:style-name="Text_20_body"><text:span text:style-name="Strong_20_Emphasis">Imóvel de matrícula (<text:span text:style-name="Emphasis">matrícula do imóvel</text:span>) atualizado com sucesso</text:span>.</text:p>
            <text:p text:style-name="Text_20_body">O sistema apresentará duas opções após a atualização do imóvel. Escolha a opção desejada clicando em algum dos <text:span text:style-name="Emphasis">links</text:span> existentes na tela de sucesso:</text:p>
            <text:list text:style-name="List_20_1" text:continue-numbering="false">
              <text:list-item>
                <text:p text:style-name="List_20_1_Content_First"> Menu Principal: para voltar à tela principal do sistema.</text:p>
              </text:list-item>
              <text:list-item>
                <text:p text:style-name="List_20_1_Content_Last"> Realizar outra Manutenção de Imóvel: para efetuar a atualização de um outro imóvel.</text:p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o </text:p>
          </table:table-cell>
          <table:table-cell office:value-type="string" table:style-name="tableheader">
            <text:p text:style-name="Table_20_Heading"> Orientações para Preenchimento </text:p>
          </table:table-cell>
        </table:table-row>
        <table:table-row>
          <table:table-cell office:value-type="string" table:style-name="tablecell">
            <text:p text:style-name="tablealignleft">Matrícula</text:p>
          </table:table-cell>
          <table:table-cell office:value-type="string" table:style-name="tablecell">
            <text:p text:style-name="tablealignleft">Campo contendo a matrícula do imóvel. Já vem preenchido e não permite alteração.</text:p>
          </table:table-cell>
        </table:table-row>
        <table:table-row>
          <table:table-cell office:value-type="string" table:style-name="tablecell">
            <text:p text:style-name="tablealignleft">Localidade</text:p>
          </table:table-cell>
          <table:table-cell office:value-type="string" table:style-name="tablecell">
            <text:p text:style-name="tablealignleft">Campo obrigatório - Informe o código de uma localidade com até três dígitos e tecle <text:span text:style-name="Emphasis">Enter</text:span>, ou clique no botão <text:span text:style-name="Strong_20_Emphasis">Pesquisar</text:span> <draw:frame draw:style-name="media" draw:name="4" text:anchor-type="as-char" draw:z-index="4" svg:width="0.60854166666667cm" svg:height="0.555625cm"><draw:image xlink:href="Pictures/4a1d013358fec02f62fd9128287614a7.gif" xlink:type="simple" xlink:show="embed" xlink:actuate="onLoad"/></draw:frame>, que fica ao lado do campo. Neste caso, será apresentada uma tela de <text:span text:style-name="Emphasis">popup</text:span>, onde será possível efetuar a pesquisa das localidades cadastradas. Após a informação do código de uma localidade, ou da seleção de uma localidade na tela de pesquisa, o sistema apresentará o nome da localidade no campo correspondente. Para obter ajuda sobre a funcionalidade clique aqui <text:span text:style-name="Strong_20_Emphasis"><text:a xlink:type="simple" xlink:href="https://gsan.com.br/doku.php?id=ajuda:pesquisar_localidade" text:style-name="Internet_20_link" text:visited-style-name="Visited_20_Internet_20_Link">Pesquisar Localidade</text:a></text:span>.<text:line-break/>Para apagar o conteúdo do campo, clique no botão <draw:frame draw:style-name="media" draw:name="5" text:anchor-type="as-char" draw:z-index="5" svg:width="0.52916666666667cm" svg:height="0.555625cm"><draw:image xlink:href="Pictures/7d683db972d9051c5dfecc78c7cc997d.gif" xlink:type="simple" xlink:show="embed" xlink:actuate="onLoad"/></draw:frame> ao lado do campo em exibição. </text:p>
          </table:table-cell>
        </table:table-row>
        <table:table-row>
          <table:table-cell office:value-type="string" table:style-name="tablecell">
            <text:p text:style-name="tablealignleft">Setor Comercial</text:p>
          </table:table-cell>
          <table:table-cell office:value-type="string" table:style-name="tablecell">
            <text:p text:style-name="tablealignleft">Campo obrigatório - O setor comercial só deverá ser informado, após a localidade já ter sido informada. Informe o código do setor comercial com até três dígitos e tecle <text:span text:style-name="Emphasis">Enter</text:span> ou clique no botão <text:span text:style-name="Strong_20_Emphasis">Pesquisar</text:span> 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, que fica ao lado do campo. Neste caso  será apresentada uma tela de <text:span text:style-name="Emphasis">popup</text:span>, onde será possível efetuar a pesquisa dos setores comerciais cadastrados para a  localidade informada.  Após a informação do código de um setor comercial, ou da seleção de um setor comercial na tela de pesquisa, o sistema  apresentará o nome do setor comercial no campo correspondente. Para obter ajuda sobre a funcionalidade clique aqui <text:span text:style-name="Strong_20_Emphasis"><text:a xlink:type="simple" xlink:href="https://gsan.com.br/doku.php?id=ajuda:pesquisar_setor_comercial" text:style-name="Internet_20_link" text:visited-style-name="Visited_20_Internet_20_Link">Pesquisar Setor Comercial</text:a></text:span>.<text:line-break/>Para apagar o conteúdo do campo, clique no botão 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 ao lado do campo em exibição. </text:p>
          </table:table-cell>
        </table:table-row>
        <table:table-row>
          <table:table-cell office:value-type="string" table:style-name="tablecell">
            <text:p text:style-name="tablealignleft">Quadra</text:p>
          </table:table-cell>
          <table:table-cell office:value-type="string" table:style-name="tablecell">
            <text:p text:style-name="tablealignleft">Campo obrigatório - Informe com até três dígitos o código da quadra onde estará localizado o imóvel. </text:p>
          </table:table-cell>
        </table:table-row>
        <table:table-row>
          <table:table-cell office:value-type="string" table:style-name="tablecell">
            <text:p text:style-name="tablealignleft">Lote</text:p>
          </table:table-cell>
          <table:table-cell office:value-type="string" table:style-name="tablecell">
            <text:p text:style-name="tablealignleft">Campo obrigatório - Informe com até quatro dígitos o código do lote de localização do imóvel.</text:p>
          </table:table-cell>
        </table:table-row>
        <table:table-row>
          <table:table-cell office:value-type="string" table:style-name="tablecell">
            <text:p text:style-name="tablealignleft">Sublote</text:p>
          </table:table-cell>
          <table:table-cell office:value-type="string" table:style-name="tablecell">
            <text:p text:style-name="tablealignleft">Campo obrigatório - Informe com até três dígitos o número do sublote de localização do imóvel.</text:p>
          </table:table-cell>
        </table:table-row>
        <table:table-row>
          <table:table-cell office:value-type="string" table:style-name="tablecell">
            <text:p text:style-name="tablealignleft">Testada do Lote</text:p>
          </table:table-cell>
          <table:table-cell office:value-type="string" table:style-name="tablecell">
            <text:p text:style-name="tablealignleft">Informe com até quatro dígitos o tamanho da testada principal do lote, em metros. A testada é o comprimento da frente de um lote onde o imóvel foi edificado.</text:p>
          </table:table-cell>
        </table:table-row>
        <table:table-row>
          <table:table-cell office:value-type="string" table:style-name="tablecell">
            <text:p text:style-name="tablealignleft">Sequência na Rota</text:p>
          </table:table-cell>
          <table:table-cell office:value-type="string" table:style-name="tablecell">
            <text:p text:style-name="tablealignleft">Informe com até quatro dígitos a sequência da rota na quadra. O sistema verifica se existe imóvel com a mesma sequência de rota e informa com uma mensagem. </text:p>
          </table:table-cell>
        </table:table-row>
      </table:table>
      <text:p text:style-name="Text_20_body"><text:line-break/></text:p>
      <text:h text:style-name="Heading_20_2" text:outline-level="2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0.79375cm" svg:height="0.873125cm"><draw:image xlink:href="Pictures/068ab3b54edaad3fb83da436d6d53ee2.png" xlink:type="simple" xlink:show="embed" xlink:actuate="onLoad"/></draw:frame></text:p>
          </table:table-cell>
          <table:table-cell office:value-type="string" table:style-name="tablecell">
            <text:p text:style-name="tablealignleft">Este botão permite ao usuário visualizar um resumo dos dados do imóvel que está sendo atualizado.<text:line-break/>Basta posicionar o <text:span text:style-name="Emphasis">mouse</text:span> sobre o botão, que o sistema apresentará a janela com o resum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ativar as funcionalidades de pesquisa de uma localidade ou de um setor comercial.<text:line-break/>Deve ser utilizado quando não se conhece o código da informação que deseja inserir.<text:line-break/>Fica localizado ao lado do campo correspondente.<text:line-break/>Ao clicar no botão, o sistema apresentará uma outra tela, onde será possível realizar a pesquis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limpar as informações existentes em um determinado campo da tela.<text:line-break/>Eventualmente, poderá efetuar a limpeza de campos relacionados, com o objetivo de eliminar inconsistências.<text:line-break/>Por exemplo, nesta tela, ao limpar o campo <text:span text:style-name="Strong_20_Emphasis">Localidade</text:span>, o sistema limpará, automaticamente, os campos de <text:span text:style-name="Strong_20_Emphasis">Setor Comercial</text:span> e <text:span text:style-name="Strong_20_Emphasis">Quadra</text:span>.<text:line-break/>O mesmo ocorre ao limpar o campo <text:span text:style-name="Strong_20_Emphasis">Setor Comercial</text:span>, que limpará, também, o campo <text:span text:style-name="Strong_20_Emphasis">Quadra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7727083333333cm" svg:height="0.52916666666667cm"><draw:image xlink:href="Pictures/3e2a25944c3e4293f7c93c8a2354e15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1166666666667cm" style:rel-width="100%" svg:height="0.555625cm" style:rel-height="scale"><draw:image xlink:href="Pictures/64123ee79fd0d3671d0b069fdb80426e.png" xlink:type="simple" xlink:show="embed" xlink:actuate="onLoad"/></draw:frame></text:p>
          </table:table-cell>
          <table:table-cell office:value-type="string" table:style-name="tablecell">
            <text:p text:style-name="tablealignleft">Estes botões estão na parte superior da linha horizontal, e devem ser utilizados para que o sistema avance para a próxima aba.<text:line-break/>Antes de passar para a próxima aba, o sistema irá verificar se existe alguma inconsistência na aba atual.<text:line-break/>No caso de haver alguma inconsistência, o sistema apresentará a mensagem de crítica correspondente e não avançará para a próxima ab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2170833333333cm" svg:height="0.555625cm"><draw:image xlink:href="Pictures/f17c5a508c01c5a83cdf1d99e1bf7bb8.jpg" xlink:type="simple" xlink:show="embed" xlink:actuate="onLoad"/></draw:frame></text:p>
          </table:table-cell>
          <table:table-cell office:value-type="string" table:style-name="tablecell">
            <text:p text:style-name="tablealignleft">Estes botões estão na parte superior da linha horizontal, e devem ser utilizados para que o sistema avance para a próxima aba.<text:line-break/>Antes de passar para a próxima aba o sistema irá verificar se existe alguma inconsistência na aba atual.<text:line-break/>No caso de haver alguma inconsistência, o sistema apresentará a mensagem de crítica correspondente e não avançará para a próxima ab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6933333333333cm" svg:height="0.52916666666667cm"><draw:image xlink:href="Pictures/66f50b8b952b3d35597db2e7cbef552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<text:span text:style-name="Strong_20_Emphasis"><text:a xlink:type="simple" xlink:href="https://gsan.com.br/doku.php?id=postgres:cadastro:uc0014" text:style-name="Internet_20_link" text:visited-style-name="Visited_20_Internet_20_Link">Manter Imóvel</text:a></text:span></text:p>
      <text:p text:style-name="Text_20_body"><text:span text:style-name="Strong_20_Emphasis"><text:a xlink:type="simple" xlink:href="https://gsan.com.br/doku.php?id=postgres:cadastro:uc0011" text:style-name="Internet_20_link" text:visited-style-name="Visited_20_Internet_20_Link">Inserir Imóvel</text:a></text:span></text:p>
      <text:h text:style-name="Heading_20_3" text:outline-level="3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57:52</meta:creation-date>
    <dc:creator>Generated</dc:creator>
    <dc:date>2026-09-13T08::57:52</dc:date>
    <dc:language>en-US</dc:language>
    <meta:editing-cycles>1</meta:editing-cycles>
    <meta:editing-duration>PT0S</meta:editing-duration>
    <dc:title>ajuda:atualizar_imovel</dc:title>
  </office:meta>
</office:document-meta>
</file>