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8dc9e1b02b04878035dd985c325525a.png"/>
  <manifest:file-entry manifest:media-type="image/jpeg" manifest:full-path="Pictures/c0523c11c79eb26405224a367dae2f25.jpg"/>
  <manifest:file-entry manifest:media-type="image/jpeg" manifest:full-path="Pictures/450fae4ce23b83e61040e1ad7393c9bf.jpg"/>
  <manifest:file-entry manifest:media-type="image/jpeg" manifest:full-path="Pictures/ef1a29574b389406f8b5dc949362f6ae.jpg"/>
  <manifest:file-entry manifest:media-type="image/jpeg" manifest:full-path="Pictures/6d5067420b00a90d47ccc9ab04671570.jpg"/>
  <manifest:file-entry manifest:media-type="image/jpeg" manifest:full-path="Pictures/d4217202534dd8f2e6f6e8ffa5be73c8.jpg"/>
  <manifest:file-entry manifest:media-type="image/jpeg" manifest:full-path="Pictures/31c14d5c582f08602520c8de0d71fa1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"><draw:frame draw:style-name="mediaright" draw:name="0" text:anchor-type="paragraph" draw:z-index="0" svg:width="5.8208333333333cm" style:rel-width="100%" svg:height="4.3360198226395cm" style:rel-height="scale"><draw:image xlink:href="Pictures/58dc9e1b02b04878035dd985c325525a.png" xlink:type="simple" xlink:show="embed" xlink:actuate="onLoad"/></draw:frame></draw:a></text:p>
      <text:h text:style-name="Heading_20_2" text:outline-level="2"><text:bookmark text:name="ajuda:atualizar_ordem_de_servico"/><text:bookmark-start text:name="__RefHeading___atualizar_ordem_de_servico_1"/><text:bookmark-start text:name="atualizar_ordem_de_servico"/>Atualizar Ordem de Serviço<text:bookmark-end text:name="__RefHeading___atualizar_ordem_de_servico_1"/><text:bookmark-end text:name="atualizar_ordem_de_servico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Esta opção do sistema permite atualizar uma ordem de serviço durante a sua programação. É acionada mediante o botão <draw:frame draw:style-name="media" draw:name="1" text:anchor-type="as-char" draw:z-index="1" svg:width="2.301875cm" style:rel-width="100%" svg:height="0.52916666666667cm" style:rel-height="scale"><draw:image xlink:href="Pictures/c0523c11c79eb26405224a367dae2f25.jpg" xlink:type="simple" xlink:show="embed" xlink:actuate="onLoad"/></draw:frame> da funcionalidade <text:span text:style-name="Strong_20_Emphasis"><text:a xlink:type="simple" xlink:href="https://gsan.com.br/doku.php?id=ajuda:elaborar_roteiro_de_programacao_de_ordens_de_servico" text:style-name="Internet_20_link" text:visited-style-name="Visited_20_Internet_20_Link">Elaborar Roteiro de Programação de Ordens de Serviço</text:a></text:span>.</text:p>
          </table:table-cell>
        </table:table-row>
      </table:table>
      <text:h text:style-name="Heading_20_3" text:outline-level="3"><text:bookmark-start text:name="__RefHeading___observacao_2"/><text:bookmark-start text:name="observacao"/>Observação<text:bookmark-end text:name="__RefHeading___observacao_2"/><text:bookmark-end text:name="observacao"/></text:h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a seguir são fictícios, e não retratam informações de clientes.</text:p>
          </table:table-cell>
        </table:table-row>
      </table:table>
      <text:p text:style-name="Text_20_body"><draw:frame draw:style-name="PluginODTAutoStyle_Frame_4_text_frame" draw:name="Frame1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frame draw:style-name="mediacenter" draw:name="2" text:anchor-type="paragraph" draw:z-index="2" svg:width="15.583958333333cm" svg:height="18.600208333333cm"><draw:image xlink:href="Pictures/450fae4ce23b83e61040e1ad7393c9bf.jpg" xlink:type="simple" xlink:show="embed" xlink:actuate="onLoad"/></draw:frame></text:p></table:table-cell></table:table-row></table:table></draw:text-box></draw:frame></text:p>
      <text:p text:style-name="Text_20_body"><text:line-break/>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tablealignleft">Os campos do quadro <text:span text:style-name="Strong_20_Emphasis">Dados Gerais da Ordem de Serviço</text:span> são para consulta e o sistema não permite alterações neles. No quadro <text:span text:style-name="Strong_20_Emphasis">Dados da Ordem de Serviço</text:span> selecione obrigatoriamente o <text:span text:style-name="Strong_20_Emphasis">Tipo de Serviço</text:span> da lista disponibilizada pelo sistema. Em seguida, informe por extenso uma <text:span text:style-name="Strong_20_Emphasis">Observação</text:span> sobre a atualização que está sendo feita. Caso queira atualizar a <text:span text:style-name="Strong_20_Emphasis">Prioridade do Serviço Atual</text:span> da ordem, faça isso, selecionando uma das opções. No campo <text:span text:style-name="Strong_20_Emphasis">Número de Reserva de Material SAP</text:span>, informe, caso queira, com até dez dígitos, e clique em <draw:frame draw:style-name="media" draw:name="3" text:anchor-type="as-char" draw:z-index="3" svg:width="1.7727083333333cm" svg:height="0.58208333333333cm"><draw:image xlink:href="Pictures/ef1a29574b389406f8b5dc949362f6ae.jpg" xlink:type="simple" xlink:show="embed" xlink:actuate="onLoad"/></draw:frame> para adicioná-lo no quadro <text:span text:style-name="Strong_20_Emphasis">Números de Reserva de Material SAP</text:span>.</text:p>
            <text:p text:style-name="Text_20_body">Feito isso, clique em <draw:frame draw:style-name="media" draw:name="4" text:anchor-type="as-char" draw:z-index="4" svg:width="1.7197916666667cm" svg:height="0.47625cm"><draw:image xlink:href="Pictures/6d5067420b00a90d47ccc9ab04671570.jpg" xlink:type="simple" xlink:show="embed" xlink:actuate="onLoad"/></draw:frame>.</text:p>
          </table:table-cell>
        </table:table-row>
      </table:table>
      <text:p text:style-name="Text_20_body"><text:line-break/></text:p>
      <text:h text:style-name="Heading_20_1" text:outline-level="1"><text:bookmark-start text:name="__RefHeading___preenchimento_dos_campos_3"/><text:bookmark-start text:name="preenchimento_dos_campos"/>Preenchimento dos campos<text:bookmark-end text:name="__RefHeading___preenchimento_dos_campos_3"/><text:bookmark-end text:name="preenchimento_dos_campos"/></text:h>
      <text:p text:style-name="Text_20_body">Informe, pelo menos, um dos parâmetros de pesquisa relacionados abaixo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s</text:p>
          </table:table-cell>
          <table:table-cell office:value-type="string" table:style-name="tableheader">
            <text:p text:style-name="Table_20_Heading">Orientações para Preenchimento dos Campo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Tipo de Serviço</text:span></text:p>
          </table:table-cell>
          <table:table-cell office:value-type="string" table:style-name="tablecell">
            <table:table table:style-name="Table">
              <table:table-column table:style-name="odt_auto_style_table_column_6_1"/>
              <table:table-row>
                <table:table-cell office:value-type="string" table:style-name="tablecell">
                  <text:p text:style-name="tablealignleft">Campo obrigatório. Selecione um tipo de serviço, da lista disponibilizada pelo sistema. <text:line-break/><text:span text:style-name="Strong_20_Emphasis">Regra associada</text:span>: Caso a especificação do tipo de solicitação do registro de atendimento tenha uma coleção de tipos de serviço possíveis para geração de ordem de serviço, selecione obrigatoriamente um e somente um tipo associado à especificação do tipo da solicitação do registro de atendimento. Caso já exista ordem de serviço para o registro de atendimento informado com o mesmo tipo de serviço selecionado/informado na situação diferente de <text:span text:style-name="Emphasis">encerrada/executada</text:span>, o sistema exibe uma mensagem de crítica.</text:p>
                </table:table-cell>
              </table:table-row>
            </table:table>
          </table:table-cell>
        </table:table-row>
        <table:table-row>
          <table:table-cell office:value-type="string" table:style-name="tablecell">
            <text:p text:style-name="tablealignleft"><text:span text:style-name="Strong_20_Emphasis">Observação</text:span></text:p>
          </table:table-cell>
          <table:table-cell office:value-type="string" table:style-name="tablecell">
            <text:p text:style-name="tablealignleft">Informe por extenso os motivos da atualização da ordem de serviço, com no máximo 200 caracteres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rioridade do Serviço Atual</text:span> </text:p>
          </table:table-cell>
          <table:table-cell office:value-type="string" table:style-name="tablecell">
            <text:p text:style-name="tablealignleft">Selecione a prioridade, da lista disponibilizada pelo sistema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Número de Reserva de Material SAP</text:span></text:p>
          </table:table-cell>
          <table:table-cell office:value-type="string" table:style-name="tablecell">
            <text:p text:style-name="tablealignleft">Informe o novo número de reserva de material do sistema <text:span text:style-name="Strong_20_Emphasis">SAP</text:span> com até dez dígitos.</text:p>
          </table:table-cell>
        </table:table-row>
      </table:table>
      <text:p text:style-name="Text_20_body"><text:line-break/></text:p>
      <text:h text:style-name="Heading_20_1" text:outline-level="1"><text:bookmark-start text:name="__RefHeading___funcionalidade_dos_botoes_4"/><text:bookmark-start text:name="funcionalidade_dos_botoes"/>Funcionalidade dos botões<text:bookmark-end text:name="__RefHeading___funcionalidade_dos_botoes_4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5" text:anchor-type="as-char" draw:z-index="5" svg:width="1.7727083333333cm" svg:height="0.58208333333333cm"><draw:image xlink:href="Pictures/ef1a29574b389406f8b5dc949362f6ae.jpg" xlink:type="simple" xlink:show="embed" xlink:actuate="onLoad"/></draw:frame></text:p>
          </table:table-cell>
          <table:table-cell office:value-type="string" table:style-name="tablecell">
            <text:p text:style-name="tablealignleft">Clique neste botão para adicionar o novo número ao quadro <text:span text:style-name="Strong_20_Emphasis">Números de Reserva de Material SAP</text:span>.</text:p>
          </table:table-cell>
        </table:table-row>
        <table:table-row>
          <table:table-cell office:value-type="string" table:style-name="tablecell">
            <text:p text:style-name="tablealignleft"><draw:frame draw:style-name="media" draw:name="6" text:anchor-type="as-char" draw:z-index="6" svg:width="1.3229166666667cm" svg:height="0.50270833333333cm"><draw:image xlink:href="Pictures/d4217202534dd8f2e6f6e8ffa5be73c8.jpg" xlink:type="simple" xlink:show="embed" xlink:actuate="onLoad"/></draw:frame></text:p>
          </table:table-cell>
          <table:table-cell office:value-type="string" table:style-name="tablecell">
            <text:p text:style-name="tablealignleft">Clique neste botão para voltar à tela que originou a chamada de atualização da ordem de serviç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7" text:anchor-type="as-char" draw:z-index="7" svg:width="1.74625cm" svg:height="0.58208333333333cm"><draw:image xlink:href="Pictures/31c14d5c582f08602520c8de0d71fa1a.jpg" xlink:type="simple" xlink:show="embed" xlink:actuate="onLoad"/></draw:frame></text:p>
          </table:table-cell>
          <table:table-cell office:value-type="string" table:style-name="tablecell">
            <text:p text:style-name="tablealignleft">Utilize este botão para desfazer os procedimentos efetuados (apagar os campos) sem salvar as informaçõe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8" text:anchor-type="as-char" draw:z-index="8" svg:width="1.7197916666667cm" svg:height="0.47625cm"><draw:image xlink:href="Pictures/6d5067420b00a90d47ccc9ab04671570.jpg" xlink:type="simple" xlink:show="embed" xlink:actuate="onLoad"/></draw:frame></text:p>
          </table:table-cell>
          <table:table-cell office:value-type="string" table:style-name="tablecell">
            <text:p text:style-name="tablealignleft">Utilize este botão para atualizar a ordem de serviço selecionada na base de dados.</text:p>
          </table:table-cell>
        </table:table-row>
      </table:table>
      <text:p text:style-name="Text_20_body"><text:line-break/></text:p>
      <text:h text:style-name="Heading_20_2" text:outline-level="2"><text:bookmark-start text:name="__RefHeading___referencias_5"/><text:bookmark-start text:name="referencias"/>Referências<text:bookmark-end text:name="__RefHeading___referencias_5"/><text:bookmark-end text:name="referencias"/></text:h>
      <text:p text:style-name="Text_20_body"><text:span text:style-name="Strong_20_Emphasis"><text:a xlink:type="simple" xlink:href="https://gsan.com.br/doku.php?id=postgres:atendimento_ao_publico:uc0467" text:style-name="Internet_20_link" text:visited-style-name="Visited_20_Internet_20_Link">Atualizar Ordem de Serviço</text:a></text:span></text:p>
      <text:h text:style-name="Heading_20_3" text:outline-level="3"><text:bookmark-start text:name="__RefHeading___termos_principais_6"/><text:bookmark-start text:name="termos_principais"/>Termos Principais<text:bookmark-end text:name="__RefHeading___termos_principais_6"/><text:bookmark-end text:name="termos_principais"/></text:h>
      <text:p text:style-name="Text_20_body"><text:span text:style-name="Strong_20_Emphasis"><text:a xlink:type="simple" xlink:href="https://gsan.com.br/doku.php?id=ajuda:o#ordem_de_servico" text:style-name="Internet_20_link" text:visited-style-name="Visited_20_Internet_20_Link">Ordem de Serviço</text:a></text:span></text:p>
      <text:p text:style-name="Text_20_body"><text:line-break/>

<text:line-break/>
<text:line-break/>
Clique <text:span text:style-name="Strong_20_Emphasis"><text:a xlink:type="simple" xlink:href="https://gsan.com.br/doku.php?id=ajuda" text:style-name="Internet_20_link" text:visited-style-name="Visited_20_Internet_20_Link">aqui</text:a></text:span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7T11::55:01</meta:creation-date>
    <dc:creator>Generated</dc:creator>
    <dc:date>2026-09-17T11::55:01</dc:date>
    <dc:language>en-US</dc:language>
    <meta:editing-cycles>1</meta:editing-cycles>
    <meta:editing-duration>PT0S</meta:editing-duration>
    <dc:title>ajuda:atualizar_ordem_de_servico</dc:title>
  </office:meta>
</office:document-meta>
</file>