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7b130d877e1a1b1824663b98c89446.png"/>
  <manifest:file-entry manifest:media-type="image/jpeg" manifest:full-path="Pictures/dde753383a3d089adde56cfd7bf4972d.jpg"/>
  <manifest:file-entry manifest:media-type="image/png" manifest:full-path="Pictures/cd5fa571241607c16cfe66b63211e2ba.png"/>
  <manifest:file-entry manifest:media-type="image/png" manifest:full-path="Pictures/825b50e32f6906a8d71c4aeba83e8b6b.png"/>
  <manifest:file-entry manifest:media-type="image/jpeg" manifest:full-path="Pictures/36866787a97f36048a17d2b709a8ad9c.jpg"/>
  <manifest:file-entry manifest:media-type="image/jpeg" manifest:full-path="Pictures/690c0edfa8d614271830fb610ffdc122.jpg"/>
  <manifest:file-entry manifest:media-type="image/jpeg" manifest:full-path="Pictures/6d5067420b00a90d47ccc9ab04671570.jpg"/>
  <manifest:file-entry manifest:media-type="image/png" manifest:full-path="Pictures/9da5953fc94edd076a3b31bc42170844.png"/>
  <manifest:file-entry manifest:media-type="image/gif" manifest:full-path="Pictures/8fb21656a5cd9bfdcf4bc167f8eb632e.gif"/>
  <manifest:file-entry manifest:media-type="image/png" manifest:full-path="Pictures/7a3ee5346a6dae1d0123bfe37257827a.png"/>
  <manifest:file-entry manifest:media-type="image/jpeg" manifest:full-path="Pictures/51fe5ccd17146f2eb821e6339bb862c7.jpg"/>
  <manifest:file-entry manifest:media-type="image/png" manifest:full-path="Pictures/06149a2d3ce1b0e838b5a83ac49107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:cobranca"><draw:frame draw:style-name="mediaright" draw:name="0" text:anchor-type="paragraph" draw:z-index="0" svg:width="5.2916666666667cm" style:rel-width="100%" svg:height="3.950233281493cm" style:rel-height="scale"><draw:image xlink:href="Pictures/d87b130d877e1a1b1824663b98c89446.png" xlink:type="simple" xlink:show="embed" xlink:actuate="onLoad"/></draw:frame></draw:a></text:p>
      <text:h text:style-name="Heading_20_1" text:outline-level="1"><text:bookmark text:name="ajuda:cobranca:inserir_criterio_de_cobranca"/><text:bookmark-start text:name="__RefHeading___inserir_criterio_de_cobranca_1"/><text:bookmark-start text:name="inserir_criterio_de_cobranca"/>Inserir Critério de Cobrança<text:bookmark-end text:name="__RefHeading___inserir_criterio_de_cobranca_1"/><text:bookmark-end text:name="inserir_criterio_de_cobranca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Esta funcionalidade, que pertence ao  <text:span text:style-name="Strong_20_Emphasis"><text:a xlink:type="simple" xlink:href="https://gsan.com.br/doku.php?id=ajuda:cobranca" text:style-name="Internet_20_link" text:visited-style-name="Visited_20_Internet_20_Link">Módulo de Cobrança</text:a></text:span>, permite inserir o usuário e informar um novo critério de cobrança. Ela pode ser acessada via <text:span text:style-name="Strong_20_Emphasis">Menu de sistema</text:span>, no caminho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obranca" text:style-name="Internet_20_link" text:visited-style-name="Visited_20_Internet_20_Link">Cobrança</text:a> &gt; <text:a xlink:type="simple" xlink:href="https://gsan.com.br/doku.php?id=ajuda:cobranca:criterio_de_cobranca" text:style-name="Internet_20_link" text:visited-style-name="Visited_20_Internet_20_Link">Critério de Cobrança</text:a> &gt; Inserir Critério de Cobrança</text:span>.</text:p>
          </table:table-cell>
        </table:table-row>
      </table:table>
      <text:p text:style-name="Text_20_body">Feito isso, o sistema visualiza a tela a seguir: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404166666667cm" svg:height="29.236458333333cm"><draw:image xlink:href="Pictures/dde753383a3d089adde56cfd7bf4972d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Na tela acima, informe os campos necessários e clique no botão <draw:frame draw:style-name="media" draw:name="2" text:anchor-type="as-char" draw:z-index="2" svg:width="1.4816666666667cm" svg:height="0.58208333333333cm"><draw:image xlink:href="Pictures/cd5fa571241607c16cfe66b63211e2ba.png" xlink:type="simple" xlink:show="embed" xlink:actuate="onLoad"/></draw:frame> (para detalhes sobre o preenchimento dos campos, clique <text:span text:style-name="Strong_20_Emphasis"><text:a xlink:type="simple" xlink:href="#__RefHeading___preenchimento_dos_campos_3" text:style-name="Local_20_link" text:visited-style-name="Visited_20_Local_20_Link">aqui</text:a></text:span>). Em seguida, o sistema realiza algumas consistências:</text:p>
            <text:list text:style-name="List_20_1" text:continue-numbering="false">
              <text:list-item>
                <text:p text:style-name="List_20_1_Content_First"> Verificar existência de dados:</text:p>
                <text:list text:style-name="List_20_1">
                  <text:list-item>
                    <text:p text:style-name="List_20_1_Content"> Caso não exista a tabela na base de dados, o sistema exibe a mensagem <text:span text:style-name="Strong_20_Emphasis">Tabela  inexistente</text:span> e cancela a operação.</text:p>
                  </text:list-item>
                  <text:list-item>
                    <text:p text:style-name="List_20_1_Content"> Caso a tabela esteja sem dados, o sistema exibe a mensagem <text:span text:style-name="Strong_20_Emphasis">Tabela  sem dados para seleção</text:span> e cancela a operação.</text:p>
                  </text:list-item>
                </text:list>
              </text:list-item>
              <text:list-item>
                <text:p text:style-name="List_20_1_Content"> Verificar data de início de vigência:</text:p>
                <text:list text:style-name="List_20_1">
                  <text:list-item>
                    <text:p text:style-name="List_20_1_Content"> Caso a data de início de vigência esteja inválida, o sistema exibe a mensagem <text:span text:style-name="Strong_20_Emphasis">Data de Início de Vigência inválida</text:span>.</text:p>
                  </text:list-item>
                  <text:list-item>
                    <text:p text:style-name="List_20_1_Content"> Caso a data de início de vigência seja menor que a data corrente, o sistema exibe a mensagem <text:span text:style-name="Strong_20_Emphasis">Data de Início de Vigência não deve ser anterior a</text:span>.</text:p>
                  </text:list-item>
                </text:list>
              </text:list-item>
              <text:list-item>
                <text:p text:style-name="List_20_1_Content"> Verificar perfil do imóvel e categoria já existentes:</text:p>
                <text:list text:style-name="List_20_1">
                  <text:list-item>
                    <text:p text:style-name="List_20_1_Content"> Caso o perfil do imóvel e a categoria informados já estejam na lista, o sistema exibe a mensagem <text:span text:style-name="Strong_20_Emphasis">Este Perfil do Imóvel e esta Categoria já foram informados</text:span>.</text:p>
                  </text:list-item>
                </text:list>
              </text:list-item>
              <text:list-item>
                <text:p text:style-name="List_20_1_Content"> Verificar valor máximo do débito menor que valor mínimo do débito:</text:p>
                <text:list text:style-name="List_20_1">
                  <text:list-item>
                    <text:p text:style-name="List_20_1_Content"> Caso informe o valor máximo do débito e este seja menor do que o valor mínimo do débito, o sistema exibe a mensagem <text:span text:style-name="Strong_20_Emphasis">Valor Máximo do Débito é menor do que o Valor Mínimo do Débito</text:span>.</text:p>
                  </text:list-item>
                </text:list>
              </text:list-item>
              <text:list-item>
                <text:p text:style-name="List_20_1_Content"> Verificar quantidade máxima de contas menor que quantidade mínima de contas:</text:p>
                <text:list text:style-name="List_20_1">
                  <text:list-item>
                    <text:p text:style-name="List_20_1_Content"> Caso informe a quantidade máxima de contas e esta seja menor do que a quantidade mínima de contas, o sistema exibe a mensagem <text:span text:style-name="Strong_20_Emphasis">Quantidade Máxima de Contas é menor do que a Quantidade Mínima de Contas</text:span>.</text:p>
                  </text:list-item>
                </text:list>
              </text:list-item>
              <text:list-item>
                <text:p text:style-name="List_20_1_Content"> Verificar preenchimento dos campos:</text:p>
                <text:list text:style-name="List_20_1">
                  <text:list-item>
                    <text:p text:style-name="List_20_1_Content"> Caso o usuário não informe ou selecione o conteúdo de algum campo necessário à inclusão do critério de cobrança, o sistema exibe a mensagem <text:span text:style-name="Strong_20_Emphasis">Informe</text:span>.</text:p>
                  </text:list-item>
                </text:list>
              </text:list-item>
              <text:list-item>
                <text:p text:style-name="List_20_1_Content"> Verificar sucesso da transação:</text:p>
                <text:list text:style-name="List_20_1">
                  <text:list-item>
                    <text:p text:style-name="List_20_1_Content"> Caso o código de retorno da operação efetuada no banco de dados seja diferente de zero, o sistema exibe a mensagem conforme o código de retorno;</text:p>
                  </text:list-item>
                  <text:list-item>
                    <text:p text:style-name="List_20_1_Content"> Caso contrário, exibe a mensagem <text:span text:style-name="Strong_20_Emphasis">Critério de Cobrança « no do Critério de Cobrança » inserido com sucesso</text:span>, bem como apresentar os <text:span text:style-name="Emphasis">links</text:span> <text:span text:style-name="Strong_20_Emphasis">Menu Principal</text:span>, <text:span text:style-name="Strong_20_Emphasis">Inserir outro Critério de Cobrança</text:span> e  <text:span text:style-name="Strong_20_Emphasis">Atualizar Critério de Cobrança</text:span>, desviando o controle conforme a opção selecionada.</text:p>
                  </text:list-item>
                </text:list>
              </text:list-item>
              <text:list-item>
                <text:p text:style-name="List_20_1_Content"> Validar campo numérico:</text:p>
                <text:list text:style-name="List_20_1">
                  <text:list-item>
                    <text:p text:style-name="List_20_1_Content_Last"> Caso o usuário tenha informado um valor não numérico, o sistema exibe a mensagem <text:span text:style-name="Strong_20_Emphasis">&lt;&gt; deve somente conter números positivos</text:span>.</text:p>
                  </text:list-item>
                </text:list>
              </text:list-item>
            </text:list>
            <text:p text:style-name="Text_20_body"><text:line-break/>
Para adicionar uma <text:span text:style-name="Emphasis">Linha do Critério</text:span>, clique no botão <draw:frame draw:style-name="media" draw:name="3" text:anchor-type="as-char" draw:z-index="3" svg:width="1.8785416666667cm" svg:height="0.555625cm"><draw:image xlink:href="Pictures/825b50e32f6906a8d71c4aeba83e8b6b.png" xlink:type="simple" xlink:show="embed" xlink:actuate="onLoad"/></draw:frame> e será exibida a tela abaixo:</text:p>
          </table:table-cell>
        </table:table-row>
      </table:table>
      <text:p text:style-name="Text_20_body"><draw:frame draw:style-name="PluginODTAutoStyle_Frame_11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4" text:anchor-type="paragraph" draw:z-index="4" svg:width="14.843125cm" svg:height="11.641666666667cm"><draw:image xlink:href="Pictures/36866787a97f36048a17d2b709a8ad9c.jpg" xlink:type="simple" xlink:show="embed" xlink:actuate="onLoad"/></draw:frame></text:p></table:table-cell></table:table-row></table:table></draw:text-box></draw:frame></text:p>
      <text:p text:style-name="Text_20_body">Selecione o Perfíl do Imóvel e Categoria (obrigatórios) e demais campos que julgar necessários e clique no botão <draw:frame draw:style-name="media" draw:name="5" text:anchor-type="as-char" draw:z-index="5" svg:width="1.4816666666667cm" svg:height="0.58208333333333cm"><draw:image xlink:href="Pictures/cd5fa571241607c16cfe66b63211e2ba.png" xlink:type="simple" xlink:show="embed" xlink:actuate="onLoad"/></draw:frame>. O sistema expande a tela <text:span text:style-name="Strong_20_Emphasis">Inserir Critério de Cobrança</text:span>, exibindo os campos. Para excluir uma linha de critério, clique no botão <draw:frame draw:style-name="media" draw:name="6" text:anchor-type="as-char" draw:z-index="6" svg:width="0.714375cm" svg:height="0.42333333333333cm"><draw:image xlink:href="Pictures/690c0edfa8d614271830fb610ffdc122.jpg" xlink:type="simple" xlink:show="embed" xlink:actuate="onLoad"/></draw:frame>.</text:p>
      <text:p text:style-name="Text_20_body">Para atualizar uma linha do critério do critério, clique no <text:span text:style-name="Emphasis">link</text:span> da linha correspondente ao campo <text:span text:style-name="Emphasis">Categoria</text:span> e será exibida a tela de <text:span text:style-name="Emphasis">Atualizar Linha do Critério de Cobrança</text:span>. Faça as alterações que julgar necessárias e clique no botão <draw:frame draw:style-name="media" draw:name="7" text:anchor-type="as-char" draw:z-index="7" svg:width="1.7197916666667cm" svg:height="0.47625cm"><draw:image xlink:href="Pictures/6d5067420b00a90d47ccc9ab04671570.jpg" xlink:type="simple" xlink:show="embed" xlink:actuate="onLoad"/></draw:frame>:</text:p>
      <text:p text:style-name="Text_20_body"><draw:frame draw:style-name="PluginODTAutoStyle_Frame_15_text_frame" draw:name="Frame3" text:anchor-type="paragraph" svg:width="481.89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draw:frame draw:style-name="mediacenter" draw:name="8" text:anchor-type="paragraph" draw:z-index="8" svg:width="13.678958333333cm" svg:height="9.9483333333333cm"><draw:image xlink:href="Pictures/9da5953fc94edd076a3b31bc42170844.pn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1" text:outline-level="1"><text:bookmark-start text:name="__RefHeading___preenchimento_dos_campos_3"/><text:bookmark-start text:name="preenchimento_dos_campos"/>Preenchimento dos Campos<text:bookmark-end text:name="__RefHeading___preenchimento_dos_campos_3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escrição do Critério de Cobrança</text:span></text:p>
          </table:table-cell>
          <table:table-cell office:value-type="string" table:style-name="tablecell">
            <text:p text:style-name="tablealignleft">Campo obrigatório - Informe a descrição do critério de cobrança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ata de Inicio de Vigência do Critério</text:span></text:p>
          </table:table-cell>
          <table:table-cell office:value-type="string" table:style-name="tablecell">
            <text:p text:style-name="tablealignleft">Campo obrigatório - Informe a uma data válida, no formato dd/mm/aaaa (dia, mês, Ano), ou clique no botão <draw:frame draw:style-name="media" draw:name="9" text:anchor-type="as-char" draw:z-index="9" svg:width="0.42333333333333cm" svg:height="0.396875cm"><draw:image xlink:href="Pictures/8fb21656a5cd9bfdcf4bc167f8eb632e.gif" xlink:type="simple" xlink:show="embed" xlink:actuate="onLoad"/></draw:frame>, link <text:span text:style-name="Strong_20_Emphasis"><text:a xlink:type="simple" xlink:href="https://gsan.com.br/doku.php?id=ajuda:pesquisar_calendario" text:style-name="Internet_20_link" text:visited-style-name="Visited_20_Internet_20_Link">Pesquisar Data - Calendário</text:a></text:span>, para selecionar a data desejada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úmero de Anos para Determinar Conta Antiga</text:span></text:p>
          </table:table-cell>
          <table:table-cell office:value-type="string" table:style-name="tablecell">
            <text:p text:style-name="tablealignleft">Campo obrigatório - Informe campo numéric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Valor Limite para Prioridade</text:span></text:p>
          </table:table-cell>
          <table:table-cell office:value-type="string" table:style-name="tablecell">
            <text:p text:style-name="tablealignleft">Campo obrigatório - Informe o valor limite para prioridade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ocumento Pago/Parcelado/Cancelado - Percentual Valor</text:span></text:p>
          </table:table-cell>
          <table:table-cell office:value-type="string" table:style-name="tablecell">
            <text:p text:style-name="tablealignleft">Campo obrigatório - Informe o percentual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ocumento Pago/Parcelado/Cancelado - Percentual Quantidade de Itens</text:span></text:p>
          </table:table-cell>
          <table:table-cell office:value-type="string" table:style-name="tablecell">
            <text:p text:style-name="tablealignleft">Campo obrigatório - Informe o percentual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úmero de Dias Após o Vencimento</text:span></text:p>
          </table:table-cell>
          <table:table-cell office:value-type="string" table:style-name="tablecell">
            <text:p text:style-name="tablealignleft"> Informe o número de dias após o vencimento em que a ação de cobrança deverá ser efetuada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missão da Ação para Imóvel com Situação Especial de Cobrança</text:span></text:p>
          </table:table-cell>
          <table:table-cell office:value-type="string" table:style-name="tablecell">
            <text:p text:style-name="tablealignleft">Campo obrigatório - Selecione uma das opções <text:span text:style-name="Emphasis">Sim</text:span> ou <text:span text:style-name="Emphasis">Não</text:span>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missão da Ação para Imóvel com Situação de Cobrança</text:span></text:p>
          </table:table-cell>
          <table:table-cell office:value-type="string" table:style-name="tablecell">
            <text:p text:style-name="tablealignleft">Campo obrigatório - Selecione uma das opções <text:span text:style-name="Emphasis">Sim</text:span> ou <text:span text:style-name="Emphasis">Não</text:span>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ituação de Cobrança</text:span></text:p>
          </table:table-cell>
          <table:table-cell office:value-type="string" table:style-name="tablecell">
            <text:p text:style-name="tablealignleft">Selecione uma ou mais opções disponibilizadas pelo sistema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onsiderar Contas em Revisão</text:span></text:p>
          </table:table-cell>
          <table:table-cell office:value-type="string" table:style-name="tablecell">
            <text:p text:style-name="tablealignleft">Campo obrigatório - Selecione uma das opções <text:span text:style-name="Emphasis">Sim</text:span> ou <text:span text:style-name="Emphasis">Não</text:span>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missão da Ação para Imóvel com Débito só da Conta do Mês</text:span></text:p>
          </table:table-cell>
          <table:table-cell office:value-type="string" table:style-name="tablecell">
            <text:p text:style-name="tablealignleft">Campo obrigatório - Selecione uma das opções <text:span text:style-name="Emphasis">Sim</text:span> ou <text:span text:style-name="Emphasis">Não</text:span>. <text:line-break/><text:span text:style-name="Strong_20_Emphasis">Regra associada</text:span>: Quando este indicador estiver marcado com NÃO, o sistema verifica a existência de contas para o imóvel. Caso o imóvel só possua uma única conta em aberto e esta seja a de referência do mês anterior à referência do faturamento, o sistema não seleciona o imóvel para emissão de documento de cobrança pelo motivo: <text:span text:style-name="Emphasis">critério não permite débito apenas da conta do mês</text:span>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missão da Ação para Inquilino com Débito só da Conta do Mês</text:span></text:p>
          </table:table-cell>
          <table:table-cell office:value-type="string" table:style-name="tablecell">
            <text:p text:style-name="tablealignleft">Campo obrigatório - Selecione uma das opções <text:span text:style-name="Emphasis">Sim</text:span> ou <text:span text:style-name="Emphasis">Não</text:span>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dependentemente do Valor da Conta</text:span></text:p>
          </table:table-cell>
          <table:table-cell office:value-type="string" table:style-name="tablecell">
            <text:p text:style-name="tablealignleft">Campo obrigatório - Selecione uma das opções <text:span text:style-name="Emphasis">Sim</text:span> ou <text:span text:style-name="Emphasis">Não</text:span>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missão da Ação para Imóvel com Débito só das Contas Antigas</text:span></text:p>
          </table:table-cell>
          <table:table-cell office:value-type="string" table:style-name="tablecell">
            <text:p text:style-name="tablealignleft">Campo obrigatório - Selecione uma das opções <text:span text:style-name="Emphasis">Sim</text:span> ou <text:span text:style-name="Emphasis">Não</text:span>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onsiderar Apenas os Débitos do Titular Atual do Imóvel</text:span></text:p>
          </table:table-cell>
          <table:table-cell office:value-type="string" table:style-name="tablecell">
            <text:p text:style-name="tablealignleft"> Selecione obrigatoriamente entre <text:span text:style-name="Emphasis">Sim</text:span> ou <text:span text:style-name="Emphasis">Não</text:span> se o critério de cobrança considerará apenas os débitos do titular atual do imóvel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ituação de Ligação de Água</text:span></text:p>
          </table:table-cell>
          <table:table-cell office:value-type="string" table:style-name="tablecell">
            <text:p text:style-name="tablealignleft">Selecione uma ou mais opções disponibilizadas pelo sistema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ituação de Ligação de Esgoto</text:span></text:p>
          </table:table-cell>
          <table:table-cell office:value-type="string" table:style-name="tablecell">
            <text:p text:style-name="tablealignleft">Selecione uma ou mais opções disponibilizadas pelo sistema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D do Critério</text:span></text:p>
          </table:table-cell>
          <table:table-cell office:value-type="string" table:style-name="tablecell">
            <text:p text:style-name="tablealignleft">Selecione uma das opções disponibilizadas pelo sistema.<text:line-break/>O usuário deverá selecionar a RD que será utilizada no critério de cobrança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Linhas do Critério</text:span></text:p>
          </table:table-cell>
          <table:table-cell office:value-type="string" table:style-name="tablecell">
            <text:p text:style-name="tablealignleft">Campo obrigatório - Para adicionar uma linha de critério, clique no botão <draw:frame draw:style-name="media" draw:name="10" text:anchor-type="as-char" draw:z-index="10" svg:width="1.8785416666667cm" svg:height="0.555625cm"><draw:image xlink:href="Pictures/825b50e32f6906a8d71c4aeba83e8b6b.png" xlink:type="simple" xlink:show="embed" xlink:actuate="onLoad"/></draw:frame>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4"/><text:bookmark-start text:name="funcionalidade_dos_botoes"/>Funcionalidade dos Botões<text:bookmark-end text:name="__RefHeading___funcionalidade_dos_botoes_4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0.42333333333333cm" svg:height="0.396875cm"><draw:image xlink:href="Pictures/8fb21656a5cd9bfdcf4bc167f8eb632e.gif" xlink:type="simple" xlink:show="embed" xlink:actuate="onLoad"/></draw:frame></text:p>
          </table:table-cell>
          <table:table-cell office:value-type="string" table:style-name="tablecell">
            <text:p text:style-name="tablealignleft">Ao clicar  neste botão, o sistema permite selecionar uma data desejada, no formato dd/mm/aaaa (dia, mês, ano), link <text:span text:style-name="Strong_20_Emphasis"><text:a xlink:type="simple" xlink:href="https://gsan.com.br/doku.php?id=ajuda:pesquisar_calendario" text:style-name="Internet_20_link" text:visited-style-name="Visited_20_Internet_20_Link">Pesquisar Data - Calendário</text:a></text:span>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1.8785416666667cm" svg:height="0.555625cm"><draw:image xlink:href="Pictures/825b50e32f6906a8d71c4aeba83e8b6b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adicionar uma linha de critéri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3" text:anchor-type="as-char" draw:z-index="13" svg:width="0.714375cm" svg:height="0.42333333333333cm"><draw:image xlink:href="Pictures/690c0edfa8d614271830fb610ffdc122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excluir uma linha de critéri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2.4341666666667cm" style:rel-width="100%" svg:height="0.66145833333333cm" style:rel-height="scale"><draw:image xlink:href="Pictures/7a3ee5346a6dae1d0123bfe37257827a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desfaz o último procedimento realiz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1.7197916666667cm" svg:height="0.555625cm"><draw:image xlink:href="Pictures/51fe5ccd17146f2eb821e6339bb862c7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6" text:anchor-type="as-char" draw:z-index="16" svg:width="1.4816666666667cm" svg:height="0.58208333333333cm"><draw:image xlink:href="Pictures/cd5fa571241607c16cfe66b63211e2ba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inserir um critério de cobranç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7" text:anchor-type="as-char" draw:z-index="17" svg:width="1.6404166666667cm" svg:height="0.58208333333333cm"><draw:image xlink:href="Pictures/06149a2d3ce1b0e838b5a83ac4910799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fechar a tela de <text:span text:style-name="Emphasis">popup</text:span>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8" text:anchor-type="as-char" draw:z-index="18" svg:width="1.7197916666667cm" svg:height="0.47625cm"><draw:image xlink:href="Pictures/6d5067420b00a90d47ccc9ab04671570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atualizar a linha de critério de cobrança.</text:p>
          </table:table-cell>
        </table:table-row>
      </table:table>
      <text:p text:style-name="Text_20_body"><text:line-break/></text:p>
      <text:h text:style-name="Heading_20_2" text:outline-level="2"><text:bookmark-start text:name="__RefHeading___referencias_5"/><text:bookmark-start text:name="referencias"/>Referências<text:bookmark-end text:name="__RefHeading___referencias_5"/><text:bookmark-end text:name="referencias"/></text:h>
      <text:p text:style-name="Text_20_body"><text:span text:style-name="Strong_20_Emphasis"><text:a xlink:type="simple" xlink:href="https://gsan.com.br/doku.php?id=postgres:cobranca:uc0316" text:style-name="Internet_20_link" text:visited-style-name="Visited_20_Internet_20_Link">Inserir Critério de Cobrança</text:a></text:span></text:p>
      <text:h text:style-name="Heading_20_3" text:outline-level="3"><text:bookmark-start text:name="__RefHeading___termos_principais_6"/><text:bookmark-start text:name="termos_principais"/>Termos Principais<text:bookmark-end text:name="__RefHeading___termos_principais_6"/><text:bookmark-end text:name="termos_principais"/></text:h>
      <text:p text:style-name="Text_20_body"><text:span text:style-name="Strong_20_Emphasis"><text:a xlink:type="simple" xlink:href="https://gsan.com.br/doku.php?id=ajuda:cobranca" text:style-name="Internet_20_link" text:visited-style-name="Visited_20_Internet_20_Link">Cobrança</text:a></text:span></text:p>
      <text:p text:style-name="Text_20_body"><text:span text:style-name="Strong_20_Emphasis"><text:a xlink:type="simple" xlink:href="https://gsan.com.br/doku.php?id=ajuda:cobranca:criterio_de_cobranca" text:style-name="Internet_20_link" text:visited-style-name="Visited_20_Internet_20_Link">Critério de Cobrança</text:a></text:span></text:p>
      <text:p text:style-name="Text_20_body">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9::46:51</meta:creation-date>
    <dc:creator>Generated</dc:creator>
    <dc:date>2026-09-13T19::46:51</dc:date>
    <dc:language>en-US</dc:language>
    <meta:editing-cycles>1</meta:editing-cycles>
    <meta:editing-duration>PT0S</meta:editing-duration>
    <dc:title>ajuda:cobranca:inserir_criterio_de_cobranca</dc:title>
  </office:meta>
</office:document-meta>
</file>