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62e929991dfa2d81a25b8e8268acba07.jpg"/>
  <manifest:file-entry manifest:media-type="image/jpeg" manifest:full-path="Pictures/74333d03e0d1ab88c114bd6b7c49c801.jpg"/>
  <manifest:file-entry manifest:media-type="image/jpeg" manifest:full-path="Pictures/e40e407b547903cdae8f72ee6ef6102f.jpg"/>
  <manifest:file-entry manifest:media-type="image/jpeg" manifest:full-path="Pictures/284cf4d6c3dde606440a270585d4a9b3.jpg"/>
  <manifest:file-entry manifest:media-type="image/jpeg" manifest:full-path="Pictures/55c33b1f51e97d171404990a3973b8f9.jpg"/>
  <manifest:file-entry manifest:media-type="image/jpeg" manifest:full-path="Pictures/7b7a79d43ae6f898524b8fe6d2475c01.jpg"/>
  <manifest:file-entry manifest:media-type="image/jpeg" manifest:full-path="Pictures/49fc98df1a12de2766dca0cb29e313fe.jpg"/>
  <manifest:file-entry manifest:media-type="image/jpeg" manifest:full-path="Pictures/ee7fb53f3c5d65ed13d57104f48a99a2.jpg"/>
  <manifest:file-entry manifest:media-type="image/jpeg" manifest:full-path="Pictures/6d5067420b00a90d47ccc9ab04671570.jpg"/>
  <manifest:file-entry manifest:media-type="image/jpeg" manifest:full-path="Pictures/37cab774085db5ac823932999cc5d004.jpg"/>
  <manifest:file-entry manifest:media-type="image/jpeg" manifest:full-path="Pictures/c4784b848e21584137fd6efd74064d10.jpg"/>
  <manifest:file-entry manifest:media-type="image/jpeg" manifest:full-path="Pictures/5384cf4e67edf5de5e514a48cf834c26.jpg"/>
  <manifest:file-entry manifest:media-type="image/jpeg" manifest:full-path="Pictures/0937595a8bcd703e0a56b1db8c44d9a8.jpg"/>
  <manifest:file-entry manifest:media-type="image/jpeg" manifest:full-path="Pictures/6b86e73b8343471b4245484a183146e5.jpg"/>
  <manifest:file-entry manifest:media-type="image/jpeg" manifest:full-path="Pictures/7903fdad5dc6ec535e91afa0cf078aa2.jpg"/>
  <manifest:file-entry manifest:media-type="image/png" manifest:full-path="Pictures/82636ed19aad60679248a2359703d92b.png"/>
  <manifest:file-entry manifest:media-type="image/jpeg" manifest:full-path="Pictures/0d76685b10d40e695ba2c20af08fba7c.jpg"/>
  <manifest:file-entry manifest:media-type="image/png" manifest:full-path="Pictures/0725b1cd725adf77da8f4471fc10446e.png"/>
  <manifest:file-entry manifest:media-type="image/png" manifest:full-path="Pictures/621dd64c9989435a823d42f753ce8eb7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gif" manifest:full-path="Pictures/8fb21656a5cd9bfdcf4bc167f8eb632e.gif"/>
  <manifest:file-entry manifest:media-type="image/jpeg" manifest:full-path="Pictures/b032e74b17c4388ddc86442d6b2a98dc.jpg"/>
  <manifest:file-entry manifest:media-type="image/jpeg" manifest:full-path="Pictures/3e2a25944c3e4293f7c93c8a2354e151.jpg"/>
  <manifest:file-entry manifest:media-type="image/png" manifest:full-path="Pictures/b3b9fb2a557764f61b42092511a8972b.png"/>
  <manifest:file-entry manifest:media-type="image/jpeg" manifest:full-path="Pictures/d4217202534dd8f2e6f6e8ffa5be73c8.jpg"/>
  <manifest:file-entry manifest:media-type="image/png" manifest:full-path="Pictures/285e111cd2eb6f3e266e804be4172429.png"/>
  <manifest:file-entry manifest:media-type="image/png" manifest:full-path="Pictures/e8e67608dc11e5172c7a3e8151c35f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manter_contrato_de_parcelamento_por_cliente"/><text:bookmark-start text:name="__RefHeading___manter_contrato_de_parcelamento_por_cliente_1"/><text:bookmark-start text:name="manter_contrato_de_parcelamento_por_cliente"/>Manter Contrato de Parcelamento por Cliente<text:bookmark-end text:name="__RefHeading___manter_contrato_de_parcelamento_por_cliente_1"/><text:bookmark-end text:name="manter_contrato_de_parcelamento_por_client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exibe os contratos de parcelamento por cliente e consulta os dados de um contrato, possibilitando ainda emitir a relação dos contratos de parcelamento por cliente.</text:p>
            <text:p text:style-name="Text_20_body">Foi criada uma Permissão Especial para Colocar e Retirar as Contas que se encontram em Revisão pelo motivo <text:span text:style-name="Strong_20_Emphasis">REVISÃO POR PROCESSO JUDICIAL</text:span>, não permitido que elas sejam Canceladas, Alterados os Vencimentos, Retificadas ou Parceladas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No <text:span text:style-name="Strong_20_Emphasis">Efetuar Parcelamento</text:span> e no <text:span text:style-name="Strong_20_Emphasis">Contrato de Parcelamento</text:span>, o sistema não apresenta as Contas que tenham o motivo <text:span text:style-name="Strong_20_Emphasis">REVISÃO POR PROCESSO JUDICIAL</text:span>, mesmo para aqueles usuários que tenham a permissão especial.</text:p>
            <text:p text:style-name="Text_20_body">O sistema não permite as opções de Retificar, Cancelar, Parcelar e Alterar Vencimento, quando as contas estiverem em Revisão pelo motivo <text:span text:style-name="Strong_20_Emphasis">REVISÃO POR PROCESSO JUDICIAL</text:span>, mesmo para aqueles usuários que tenham a permissão especial. Para efetuar essas operações será necessário antes retirar as contas de Revisão.</text:p>
            <text:p text:style-name="Text_20_body">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ntrato_parcelamento" text:style-name="Internet_20_link" text:visited-style-name="Visited_20_Internet_20_Link">Contrato Parcelamento</text:a> &gt; Manter Contrato de Parcelamento por Cliente</text:span>.</text:p>
            <text:p text:style-name="Text_20_body">Feito isso, o sistema acessa a tela de filtro abaixo: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457083333333cm" svg:height="18.467916666667cm"><draw:image xlink:href="Pictures/62e929991dfa2d81a25b8e8268acba07.jp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Na tela acima, o sistema exibe um filtro contendo várias opções de parâmetros de pesquisa. Informe os parâmetros que julgar necessários (para detalhes sobre o preenchimento dos campos clique <text:span text:style-name="Strong_20_Emphasis"><text:a xlink:type="simple" xlink:href="#__RefHeading___preenchimento_dos_campos_5" text:style-name="Local_20_link" text:visited-style-name="Visited_20_Local_20_Link">aqui</text:a></text:span>) e clique no botão <draw:frame draw:style-name="media" draw:name="2" text:anchor-type="as-char" draw:z-index="2" svg:width="1.2435416666667cm" svg:height="0.47625cm"><draw:image xlink:href="Pictures/74333d03e0d1ab88c114bd6b7c49c801.jpg" xlink:type="simple" xlink:show="embed" xlink:actuate="onLoad"/></draw:frame>.</text:p>
            <text:p text:style-name="Text_20_body">Em seguida, o sistema exibe a tela contendo a lista de <text:span text:style-name="Strong_20_Emphasis">Contratos de Parcelamento por Cliente</text:span> cadastrados, conforme tela abaixo:</text:p>
          </table:table-cell>
        </table:table-row>
      </table:table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3" text:anchor-type="paragraph" draw:z-index="3" svg:width="16.404166666667cm" svg:height="12.408958333333cm"><draw:image xlink:href="Pictures/e40e407b547903cdae8f72ee6ef6102f.jp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O <text:span text:style-name="Emphasis">link</text:span> referente ao <text:span text:style-name="Strong_20_Emphasis">Número do Contrato</text:span> permite acessar a tela de <text:span text:style-name="Strong_20_Emphasis">Consulta</text:span>, que terá várias funções:</text:p>
            <text:list text:style-name="List_20_1" text:continue-numbering="false">
              <text:list-item>
                <text:p text:style-name="List_20_1_Content_First"> <text:span text:style-name="Strong_20_Emphasis">Voltar</text:span> à tela anterior;</text:p>
              </text:list-item>
              <text:list-item>
                <text:p text:style-name="List_20_1_Content"> <text:span text:style-name="Strong_20_Emphasis">Atualizar</text:span> dados referente ao contrato;</text:p>
              </text:list-item>
              <text:list-item>
                <text:p text:style-name="List_20_1_Content"> <text:span text:style-name="Strong_20_Emphasis">Cancelar</text:span> o contrato;</text:p>
              </text:list-item>
              <text:list-item>
                <text:p text:style-name="List_20_1_Content"> <text:span text:style-name="Strong_20_Emphasis">Emitir Contrato</text:span>;</text:p>
              </text:list-item>
              <text:list-item>
                <text:p text:style-name="List_20_1_Content"> <text:span text:style-name="Strong_20_Emphasis">Emitir Comprovante de Pagamento</text:span> - Os contratos que estão com número provisório, este aparecerá como <text:span text:style-name="Emphasis">Sem Número</text:span>;</text:p>
              </text:list-item>
              <text:list-item>
                <text:p text:style-name="List_20_1_Content_Last"> <text:span text:style-name="Strong_20_Emphasis">Emitir Extrato de Contrato de Parcelamento</text:span>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consultar_contrato_de_parcelamento_por_cliente_3"/><text:bookmark-start text:name="consultar_contrato_de_parcelamento_por_cliente"/>Consultar Contrato de Parcelamento por Cliente<text:bookmark-end text:name="__RefHeading___consultar_contrato_de_parcelamento_por_cliente_3"/><text:bookmark-end text:name="consultar_contrato_de_parcelamento_por_cliente"/></text:h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4" text:anchor-type="paragraph" draw:z-index="4" svg:width="16.35125cm" svg:height="10.027708333333cm"><draw:image xlink:href="Pictures/284cf4d6c3dde606440a270585d4a9b3.jpg" xlink:type="simple" xlink:show="embed" xlink:actuate="onLoad"/></draw:frame>
</text:p></table:table-cell></table:table-row></table:table></draw:text-box></draw:frame></text:p>
      <text:p text:style-name="Text_20_body">Ao clicar no <text:span text:style-name="Emphasis">link</text:span> <text:span text:style-name="Strong_20_Emphasis">Dados Gerais do Contrato</text:span>, o sistema exibe todos os dados do contrato cadastrado:</text:p>
      <text:p text:style-name="Text_20_body"><text:line-break/></text:p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5" text:anchor-type="paragraph" draw:z-index="5" svg:width="16.404166666667cm" svg:height="16.377708333333cm"><draw:image xlink:href="Pictures/55c33b1f51e97d171404990a3973b8f9.jpg" xlink:type="simple" xlink:show="embed" xlink:actuate="onLoad"/></draw:frame>
</text:p></table:table-cell></table:table-row></table:table></draw:text-box></draw:frame></text:p>
      <text:p text:style-name="Text_20_body"><text:line-break/></text:p>
      <text:p text:style-name="Text_20_body">Ao clicar no <text:span text:style-name="Emphasis">link</text:span> <text:span text:style-name="Strong_20_Emphasis">Débito do Cliente</text:span>, o sistema exibe todos os dados do débito do cliente que motivou o parcelamento.</text:p>
      <text:p text:style-name="Text_20_body"><text:line-break/></text:p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6" text:anchor-type="paragraph" draw:z-index="6" svg:width="16.536458333333cm" svg:height="15.822083333333cm"><draw:image xlink:href="Pictures/7b7a79d43ae6f898524b8fe6d2475c01.jpg" xlink:type="simple" xlink:show="embed" xlink:actuate="onLoad"/></draw:frame>
</text:p></table:table-cell></table:table-row></table:table></draw:text-box></draw:frame></text:p>
      <text:p text:style-name="Text_20_body"><text:line-break/></text:p>
      <text:p text:style-name="Text_20_body">Ao clicar no <text:span text:style-name="Emphasis">link</text:span> <text:span text:style-name="Strong_20_Emphasis">Dados das Condições do Parcelamento</text:span>, o sistema exibe as condições do contrato de parcelamento.</text:p>
      <text:p text:style-name="Text_20_body"><text:line-break/></text:p>
      <text:p text:style-name="Text_20_body"><draw:frame draw:style-name="PluginODTAutoStyle_Frame_33_text_frame" draw:name="Frame6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7" text:anchor-type="paragraph" draw:z-index="7" svg:width="16.721666666667cm" svg:height="18.25625cm"><draw:image xlink:href="Pictures/49fc98df1a12de2766dca0cb29e313fe.jpg" xlink:type="simple" xlink:show="embed" xlink:actuate="onLoad"/></draw:frame>
</text:p></table:table-cell></table:table-row></table:table></draw:text-box></draw:frame></text:p>
      <text:p text:style-name="Text_20_body"><text:line-break/></text:p>
      <text:p text:style-name="Text_20_body">Para a <text:span text:style-name="Strong_20_Emphasis">CAERN</text:span>, acima é possível ver o valor da entrada do parcelamento, definida <text:span text:style-name="Strong_20_Emphasis"><text:a xlink:type="simple" xlink:href="https://gsan.com.br/doku.php?id=ajuda:cobranca:inserir_contrato_de_parcelamento_por_cliente#dados_do_parcelamento_caern" text:style-name="Internet_20_link" text:visited-style-name="Visited_20_Internet_20_Link">AQUI</text:a></text:span>.</text:p>
      <text:p text:style-name="Text_20_body">Ao clicar no <text:span text:style-name="Emphasis">link</text:span> <text:span text:style-name="Strong_20_Emphasis">Dados do Pagamento</text:span>, o sistema exibe todos os pagamentos realizados referente ao contrato de parcelamento.</text:p>
      <text:p text:style-name="Text_20_body"><text:line-break/></text:p>
      <text:p text:style-name="Text_20_body"><draw:frame draw:style-name="PluginODTAutoStyle_Frame_37_text_frame" draw:name="Frame7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frame draw:style-name="mediacenter" draw:name="8" text:anchor-type="paragraph" draw:z-index="8" svg:width="16.562916666667cm" svg:height="10.00125cm"><draw:image xlink:href="Pictures/ee7fb53f3c5d65ed13d57104f48a99a2.jpg" xlink:type="simple" xlink:show="embed" xlink:actuate="onLoad"/></draw:frame>
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tablealignleft">Os contratos que estão com número provisório, este aparecerá como <text:span text:style-name="Emphasis">Sem Número</text:span>.</text:p>
            <text:p text:style-name="Text_20_body">Ao clicar no botão <draw:frame draw:style-name="media" draw:name="9" text:anchor-type="as-char" draw:z-index="9" svg:width="1.7197916666667cm" svg:height="0.47625cm"><draw:image xlink:href="Pictures/6d5067420b00a90d47ccc9ab04671570.jpg" xlink:type="simple" xlink:show="embed" xlink:actuate="onLoad"/></draw:frame> o sistema exibe a tela correspondente, permitindo atualizar os dados do contrato cadastrado, inclusive informando o número definitivo do contrato, bem como liberando a emissão, conforme exemplos <text:span text:style-name="Strong_20_Emphasis"><text:a xlink:type="simple" xlink:href="#__RefHeading___atualizar_contrato_de_parcelamento_por_cliente_4" text:style-name="Local_20_link" text:visited-style-name="Visited_20_Local_20_Link">AQUI</text:a></text:span>.</text:p>
            <text:p text:style-name="Text_20_body">Caso já tenha sido informado pagamento para um determinado contrato, o sistema só permite atualizar o número e a data do contrato. </text:p>
            <text:p text:style-name="Text_20_body">Para finalizar a atualização, clique no botão <draw:frame draw:style-name="media" draw:name="10" text:anchor-type="as-char" draw:z-index="10" svg:width="1.6933333333333cm" svg:height="0.52916666666667cm"><draw:image xlink:href="Pictures/37cab774085db5ac823932999cc5d004.jpg" xlink:type="simple" xlink:show="embed" xlink:actuate="onLoad"/></draw:frame>.</text:p>
          </table:table-cell>
        </table:table-row>
      </table:table>
      <text:p text:style-name="Text_20_body"><text:line-break/></text:p>
      <text:h text:style-name="Heading_20_2" text:outline-level="2"><text:bookmark-start text:name="__RefHeading___atualizar_contrato_de_parcelamento_por_cliente_4"/><text:bookmark-start text:name="atualizar_contrato_de_parcelamento_por_cliente"/>Atualizar Contrato de Parcelamento por Cliente<text:bookmark-end text:name="__RefHeading___atualizar_contrato_de_parcelamento_por_cliente_4"/><text:bookmark-end text:name="atualizar_contrato_de_parcelamento_por_cliente"/></text:h>
      <text:p text:style-name="Text_20_body"><draw:frame draw:style-name="PluginODTAutoStyle_Frame_44_text_frame" draw:name="Frame8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<draw:frame draw:style-name="mediacenter" draw:name="11" text:anchor-type="paragraph" draw:z-index="11" svg:width="16.430625cm" svg:height="17.965208333333cm"><draw:image xlink:href="Pictures/c4784b848e21584137fd6efd74064d10.jpg" xlink:type="simple" xlink:show="embed" xlink:actuate="onLoad"/></draw:frame>
</text:p></table:table-cell></table:table-row></table:table></draw:text-box></draw:frame></text:p>
      <text:p text:style-name="Text_20_body"><text:line-break/></text:p>
      <text:p text:style-name="Text_20_body"><draw:frame draw:style-name="PluginODTAutoStyle_Frame_48_text_frame" draw:name="Frame9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center" draw:name="12" text:anchor-type="paragraph" draw:z-index="12" svg:width="16.66875cm" svg:height="21.537083333333cm"><draw:image xlink:href="Pictures/5384cf4e67edf5de5e514a48cf834c26.jpg" xlink:type="simple" xlink:show="embed" xlink:actuate="onLoad"/></draw:frame>
</text:p></table:table-cell></table:table-row></table:table></draw:text-box></draw:frame></text:p>
      <text:p text:style-name="Text_20_body"><text:line-break/></text:p>
      <text:p text:style-name="Text_20_body"><draw:frame draw:style-name="PluginODTAutoStyle_Frame_52_text_frame" draw:name="Frame10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<draw:frame draw:style-name="mediacenter" draw:name="13" text:anchor-type="paragraph" draw:z-index="13" svg:width="16.404166666667cm" svg:height="24.28875cm"><draw:image xlink:href="Pictures/0937595a8bcd703e0a56b1db8c44d9a8.jp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tablealignleft">Para a <text:span text:style-name="Strong_20_Emphasis">CAERN</text:span>, acima é possível atualizar a cobrança ou não dos valores de multa, juros e correção monetária, bem como o percentual da entrada, definidos e liberados <text:span text:style-name="Strong_20_Emphasis"><text:a xlink:type="simple" xlink:href="https://gsan.com.br/doku.php?id=ajuda:cobranca:inserir_contrato_de_parcelamento_por_cliente#dados_do_parcelamento_caern" text:style-name="Internet_20_link" text:visited-style-name="Visited_20_Internet_20_Link">AQUI</text:a></text:span>.</text:p>
            <text:p text:style-name="Text_20_body">Ao clicar no botão <draw:frame draw:style-name="media" draw:name="14" text:anchor-type="as-char" draw:z-index="14" svg:width="0.74083333333333cm" svg:height="0.68791666666667cm"><draw:image xlink:href="Pictures/6b86e73b8343471b4245484a183146e5.jpg" xlink:type="simple" xlink:show="embed" xlink:actuate="onLoad"/></draw:frame> na tela <text:span text:style-name="Emphasis">Manter Contrato de Parcelamento por Cliente</text:span> (Contratos de Parcelamentos Cadastrados), o sistema imprime o relatório R1887, contendo os contratos selcionados, conforme modelo abaixo:</text:p>
          </table:table-cell>
        </table:table-row>
      </table:table>
      <text:p text:style-name="Text_20_body"><draw:frame draw:style-name="PluginODTAutoStyle_Frame_59_text_frame" draw:name="Frame11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<draw:frame draw:style-name="mediacenter" draw:name="15" text:anchor-type="paragraph" draw:z-index="15" svg:width="26.458333333333cm" style:rel-width="100%" svg:height="28.009491903964cm" style:rel-height="scale"><draw:image xlink:href="Pictures/7903fdad5dc6ec535e91afa0cf078aa2.jpg" xlink:type="simple" xlink:show="embed" xlink:actuate="onLoad"/></draw:frame></text:p></table:table-cell></table:table-row></table:table></draw:text-box></draw:frame></text:p>
      <text:p text:style-name="Text_20_body">Ao clicar no botão <draw:frame draw:style-name="media" draw:name="16" text:anchor-type="as-char" draw:z-index="16" svg:width="2.778125cm" style:rel-width="100%" svg:height="0.50270833333333cm" style:rel-height="scale"><draw:image xlink:href="Pictures/82636ed19aad60679248a2359703d92b.png" xlink:type="simple" xlink:show="embed" xlink:actuate="onLoad"/></draw:frame>, o sistema permite emitir o relatório do contrato conforme abaixo:</text:p>
      <text:p text:style-name="Text_20_body"><draw:frame draw:style-name="PluginODTAutoStyle_Frame_63_text_frame" draw:name="Frame12" text:anchor-type="paragraph" svg:width="481.89pt" draw:z-index="0" svg:min-height="1cm"><draw:text-box><table:table table:style-name="Table"><table:table-column table:style-name="odt_auto_style_table_column_19_1"/><table:table-row><table:table-cell office:value-type="string" table:style-name="tablecell"><text:p text:style-name="tablealignleft"><draw:frame draw:style-name="mediacenter" draw:name="17" text:anchor-type="paragraph" draw:z-index="17" svg:width="26.458333333333cm" style:rel-width="100%" svg:height="27.695900537634cm" style:rel-height="scale"><draw:image xlink:href="Pictures/0d76685b10d40e695ba2c20af08fba7c.jpg" xlink:type="simple" xlink:show="embed" xlink:actuate="onLoad"/></draw:frame></text:p></table:table-cell></table:table-row></table:table></draw:text-box></draw:frame></text:p>
      <text:p text:style-name="Text_20_body">Ao clicar no botão <draw:frame draw:style-name="media" draw:name="18" text:anchor-type="as-char" draw:z-index="18" svg:width="5.794375cm" style:rel-width="100%" svg:height="0.52916666666667cm" style:rel-height="scale"><draw:image xlink:href="Pictures/0725b1cd725adf77da8f4471fc10446e.png" xlink:type="simple" xlink:show="embed" xlink:actuate="onLoad"/></draw:frame> o sistema permite emitir o relatório abaixo:</text:p>
      <text:p text:style-name="Text_20_body"><draw:frame draw:style-name="PluginODTAutoStyle_Frame_67_text_frame" draw:name="Frame13" text:anchor-type="paragraph" svg:width="481.89pt" draw:z-index="0" svg:min-height="1cm"><draw:text-box><table:table table:style-name="Table"><table:table-column table:style-name="odt_auto_style_table_column_20_1"/><table:table-row><table:table-cell office:value-type="string" table:style-name="tablecell"><text:p text:style-name="tablealignleft"><draw:frame draw:style-name="mediacenter" draw:name="19" text:anchor-type="paragraph" draw:z-index="19" svg:width="26.458333333333cm" style:rel-width="100%" svg:height="18.758205689278cm" style:rel-height="scale"><draw:image xlink:href="Pictures/621dd64c9989435a823d42f753ce8eb7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o Contrato</text:span></text:p>
          </table:table-cell>
          <table:table-cell office:value-type="string" table:style-name="tablecell">
            <text:p text:style-name="tablealignleft">Informe o número do contrato do parcelamento por clie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o Contrato Anterior</text:span></text:p>
          </table:table-cell>
          <table:table-cell office:value-type="string" table:style-name="tablecell">
            <text:p text:style-name="tablealignleft">Informe o número do contrato anterior, ou selecione clicando do botão <draw:frame draw:style-name="media" draw:name="20" text:anchor-type="as-char" draw:z-index="20" svg:width="0.60854166666667cm" svg:height="0.555625cm"><draw:image xlink:href="Pictures/4a1d013358fec02f62fd9128287614a7.gif" xlink:type="simple" xlink:show="embed" xlink:actuate="onLoad"/></draw:frame> ao lado do camp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suário Responsável</text:span></text:p>
          </table:table-cell>
          <table:table-cell office:value-type="string" table:style-name="tablecell">
            <text:p text:style-name="tablealignleft">Informe o código do usuário responsável, na companhia, ou selecione clicando no botão <draw:frame draw:style-name="media" draw:name="21" text:anchor-type="as-char" draw:z-index="21" svg:width="0.60854166666667cm" svg:height="0.555625cm"><draw:image xlink:href="Pictures/4a1d013358fec02f62fd9128287614a7.gif" xlink:type="simple" xlink:show="embed" xlink:actuate="onLoad"/></draw:frame> ao lado do campo.<text:line-break/>Para apagar o conteúdo do campo, clique no botão <draw:frame draw:style-name="media" draw:name="22" text:anchor-type="as-char" draw:z-index="22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iente do Contrato</text:span></text:p>
          </table:table-cell>
          <table:table-cell office:value-type="string" table:style-name="tablecell">
            <text:p text:style-name="tablealignleft">Caso o contrato tenha sido para um cliente superior o nome será exibido, caso contrário será exibido o cliente do contrato.<text:line-break/>Para apagar o conteúdo do campo, clique no botão <draw:frame draw:style-name="media" draw:name="23" text:anchor-type="as-char" draw:z-index="23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íodo Negociação do Contrato</text:span></text:p>
          </table:table-cell>
          <table:table-cell office:value-type="string" table:style-name="tablecell">
            <text:p text:style-name="tablealignleft">Informe as datas referentes ao período de negociação do contrato, no formato dd/mm/aaaa (dia, mês, ano), ou selecione clicando no botão <draw:frame draw:style-name="media" draw:name="24" text:anchor-type="as-char" draw:z-index="24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ao lado dos camp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íodo Implantação do Contrato</text:span></text:p>
          </table:table-cell>
          <table:table-cell office:value-type="string" table:style-name="tablecell">
            <text:p text:style-name="tablealignleft">Informe as datas referentes ao período de implantação do contrato de parcelamento, no formato dd/mm/aaaa (dia, mês, ano), ou selecione clicando no botão <draw:frame draw:style-name="media" draw:name="25" text:anchor-type="as-char" draw:z-index="25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ao lado dos camp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tuação Pagamento do Contrato</text:span></text:p>
          </table:table-cell>
          <table:table-cell office:value-type="string" table:style-name="tablecell">
            <text:p text:style-name="tablealignleft">Selecione uma das opções disponibilizadas pelo sistema:<text:line-break/><text:span text:style-name="Strong_20_Emphasis">Todos</text:span> - Serão selecionados todos os contratos de parcelamento de cliente responsável;<text:line-break/><text:span text:style-name="Strong_20_Emphasis">Pendentes</text:span> - Serão selecionados os contratos pendentes de parcelamento de cliente responsável;<text:line-break/><text:span text:style-name="Strong_20_Emphasis">Pagos</text:span> - Serão selecionados os contratos pagos de parcelamento de cliente responsá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tuação Cancelamento do Contrato</text:span></text:p>
          </table:table-cell>
          <table:table-cell office:value-type="string" table:style-name="tablecell">
            <text:p text:style-name="tablealignleft">Selecione uma das opções disponibilizadas pelo sistema:<text:line-break/><text:span text:style-name="Strong_20_Emphasis">Todos</text:span> - Serão selecionados todos os contratos de parcelamento de cliente responsável;<text:line-break/><text:span text:style-name="Strong_20_Emphasis">Não Cancelados</text:span> - Serão selecionados os contratos não cancelados de parcelamento de cliente responsável;<text:line-break/><text:span text:style-name="Strong_20_Emphasis">Cancelados</text:span> - Serão selecionados os contratos cancelados de parcelamento de cliente responsá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íodo Cancelamento do Contrato</text:span></text:p>
          </table:table-cell>
          <table:table-cell office:value-type="string" table:style-name="tablecell">
            <text:p text:style-name="tablealignleft">Informe o periodo de cancelamento do contrato, no formato dd/mm/aaaa (dia, mês, ano), ou selecione clicando no botão <draw:frame draw:style-name="media" draw:name="26" text:anchor-type="as-char" draw:z-index="26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ao lado dos camp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tivo Cancelamento do Contrato</text:span></text:p>
          </table:table-cell>
          <table:table-cell office:value-type="string" table:style-name="tablecell">
            <text:p text:style-name="tablealignleft">Selecione uma ou mais  entre as opções disponibilizadas pelo sistema, que motivaram o cancelamento do contrato de parcelamento de cliente responsável.</text:p>
          </table:table-cell>
        </table:table-row>
      </table:table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 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 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9" text:anchor-type="as-char" draw:z-index="29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  neste botão, o sistema permite selecionar uma data desejada, no formato dd/mm/aaaa (dia, mês, ano)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0" text:anchor-type="as-char" draw:z-index="30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o relatório R1887 - Relação dos Contrados de Parcelamento Por Cli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1" text:anchor-type="as-char" draw:z-index="31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limpa o conteúdo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2" text:anchor-type="as-char" draw:z-index="32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cancela a operação e retornar a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3" text:anchor-type="as-char" draw:z-index="33" svg:width="1.2435416666667cm" svg:height="0.47625cm"><draw:image xlink:href="Pictures/74333d03e0d1ab88c114bd6b7c49c801.jp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filtra os dados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4" text:anchor-type="as-char" draw:z-index="34" svg:width="2.1960416666667cm" style:rel-width="100%" svg:height="0.555625cm" style:rel-height="scale"><draw:image xlink:href="Pictures/b3b9fb2a557764f61b42092511a8972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retornar a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5" text:anchor-type="as-char" draw:z-index="35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permite retornar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6" text:anchor-type="as-char" draw:z-index="36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 atualização dos dados selecion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7" text:anchor-type="as-char" draw:z-index="37" svg:width="3.254375cm" style:rel-width="100%" svg:height="0.52916666666667cm" style:rel-height="scale"><draw:image xlink:href="Pictures/285e111cd2eb6f3e266e804be417242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o contrato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8" text:anchor-type="as-char" draw:z-index="38" svg:width="2.778125cm" style:rel-width="100%" svg:height="0.50270833333333cm" style:rel-height="scale"><draw:image xlink:href="Pictures/82636ed19aad60679248a2359703d92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o contrato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9" text:anchor-type="as-char" draw:z-index="39" svg:width="5.794375cm" style:rel-width="100%" svg:height="0.52916666666667cm" style:rel-height="scale"><draw:image xlink:href="Pictures/0725b1cd725adf77da8f4471fc10446e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o comprovante de pagamento para o contrato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0" text:anchor-type="as-char" draw:z-index="40" svg:width="10.583333333333cm" svg:height="0.73927696078431cm"><draw:image xlink:href="Pictures/e8e67608dc11e5172c7a3e8151c35fe1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o extrato do contrato de parcelamento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1" text:anchor-type="as-char" draw:z-index="41" svg:width="1.6933333333333cm" svg:height="0.52916666666667cm"><draw:image xlink:href="Pictures/37cab774085db5ac823932999cc5d00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ecuta a operação solicitada e conclui os procedimentos de atualização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cobranca:uc1137" text:style-name="Internet_20_link" text:visited-style-name="Visited_20_Internet_20_Link">Manter Contrato de Parcelamento por Cliente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ntrato_parcelamento" text:style-name="Internet_20_link" text:visited-style-name="Visited_20_Internet_20_Link">Contrato Parcelamento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15:16</meta:creation-date>
    <dc:creator>Generated</dc:creator>
    <dc:date>2026-09-14T04::15:16</dc:date>
    <dc:language>en-US</dc:language>
    <meta:editing-cycles>1</meta:editing-cycles>
    <meta:editing-duration>PT0S</meta:editing-duration>
    <dc:title>ajuda:cobranca:manter_contrato_de_parcelamento_por_cliente</dc:title>
  </office:meta>
</office:document-meta>
</file>