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jpeg" manifest:full-path="Pictures/ecdc871e0fc0f3be016fbb14ab41f271.jpg"/>
  <manifest:file-entry manifest:media-type="image/jpeg" manifest:full-path="Pictures/5a193f392ebc5562a9d5f0a609879d36.jpg"/>
  <manifest:file-entry manifest:media-type="image/jpeg" manifest:full-path="Pictures/da47971a2e11fe855edd2bc96286cf13.jpg"/>
  <manifest:file-entry manifest:media-type="image/jpeg" manifest:full-path="Pictures/1010d3cd30fa8f4d8e31353570178cee.jpg"/>
  <manifest:file-entry manifest:media-type="image/jpeg" manifest:full-path="Pictures/48e48b1edc741552acad63e83c707067.jpg"/>
  <manifest:file-entry manifest:media-type="image/png" manifest:full-path="Pictures/88e64093ba2e745a41b4ce192a9dbb24.png"/>
  <manifest:file-entry manifest:media-type="image/png" manifest:full-path="Pictures/61b60a710a81077bc80403cff9e82d75.png"/>
  <manifest:file-entry manifest:media-type="image/png" manifest:full-path="Pictures/fb6901fa23ba5d50fe9026e0c6d0037b.pn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gif" manifest:full-path="Pictures/8fb21656a5cd9bfdcf4bc167f8eb632e.gif"/>
  <manifest:file-entry manifest:media-type="image/jpeg" manifest:full-path="Pictures/ba58efef41114e43bf5ade87ef609c29.jpg"/>
  <manifest:file-entry manifest:media-type="image/jpeg" manifest:full-path="Pictures/34d93f0bb157a783124003c5b9ed7bfa.jpg"/>
  <manifest:file-entry manifest:media-type="image/png" manifest:full-path="Pictures/06149a2d3ce1b0e838b5a83ac49107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cobranca:pesquisar_comando_de_negativacao"/><text:bookmark-start text:name="__RefHeading___pesquisar_comando_de_negativacao_1"/><text:bookmark-start text:name="pesquisar_comando_de_negativacao"/>Pesquisar Comando de Negativação<text:bookmark-end text:name="__RefHeading___pesquisar_comando_de_negativacao_1"/><text:bookmark-end text:name="pesquisar_comando_de_negativacao"/></text:h>
      <text:p text:style-name="Text_20_body">O objetivo desta funcionalidade é pesquisar comando de negativação. Ela pode ser acessada via <text:span text:style-name="Strong_20_Emphasis">Menu de sistema</text:span>, no caminho:  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ca</text:a> &gt; <text:a xlink:type="simple" xlink:href="https://gsan.com.br/doku.php?id=ajuda:cobranca:negativacao" text:style-name="Internet_20_link" text:visited-style-name="Visited_20_Internet_20_Link">Negativação</text:a> &gt; Comando &gt; Consultar Comando de Negativacao</text:span></text:p>
        </text:list-item>
      </text:list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É importante informar que o usuário pode realizar a consulta do comando de negativação por dois meios:<text:span text:style-name="Strong_20_Emphasis"> Por Critério</text:span> e <text:span text:style-name="Strong_20_Emphasis">Por Matrícula de Imóvel</text:span>. <text:line-break/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center" draw:name="1" text:anchor-type="paragraph" draw:z-index="1" svg:width="17.647708333333cm" style:rel-width="100%" svg:height="11.244791666667cm" style:rel-height="scale"><draw:image xlink:href="Pictures/ecdc871e0fc0f3be016fbb14ab41f271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4" text:outline-level="4"><text:bookmark-start text:name="__RefHeading___comando_por_cirterio_3"/><text:bookmark-start text:name="comando_por_cirterio"/>Comando Por Cirtério<text:bookmark-end text:name="__RefHeading___comando_por_cirterio_3"/><text:bookmark-end text:name="comando_por_cirterio"/></text:h>
      <text:p text:style-name="Text_20_body">Por meio desta opção são disponivilizados campos de filtros, que permite o usuário, consultar comandos de negativação pelos critérios utilizados no comando, como mostra a tela abaixo:  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2" text:anchor-type="paragraph" draw:z-index="2" svg:width="15.213541666667cm" svg:height="29.448125cm"><draw:image xlink:href="Pictures/5a193f392ebc5562a9d5f0a609879d36.jpg" xlink:type="simple" xlink:show="embed" xlink:actuate="onLoad"/></draw:frame></text:p></table:table-cell></table:table-row></table:table></draw:text-box></draw:frame></text:p>
      <text:p text:style-name="Text_20_body">A tela abaixo é o resultado da pesquisa realziada, na tela acima: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3" text:anchor-type="paragraph" draw:z-index="3" svg:width="17.912291666667cm" style:rel-width="100%" svg:height="11.456458333333cm" style:rel-height="scale"><draw:image xlink:href="Pictures/da47971a2e11fe855edd2bc96286cf13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4" text:outline-level="4"><text:bookmark-start text:name="__RefHeading___por_matricula_de_imovel_4"/><text:bookmark-start text:name="por_matricula_de_imovel"/>Por Matrícula de Imóvel<text:bookmark-end text:name="__RefHeading___por_matricula_de_imovel_4"/><text:bookmark-end text:name="por_matricula_de_imovel"/></text:h>
      <text:p text:style-name="Text_20_body">E a opção por matrícula de imóvel permite o usuário, consultar comandos de negativação pela matrícula do imóvel, como mostra a tela abaixo:  </text:p>
      <text:p text:style-name="Text_20_body"><draw:frame draw:style-name="PluginODTAutoStyle_Frame_13_text_frame" draw:name="Frame4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4" text:anchor-type="paragraph" draw:z-index="4" svg:width="17.885833333333cm" style:rel-width="100%" svg:height="11.377083333333cm" style:rel-height="scale"><draw:image xlink:href="Pictures/1010d3cd30fa8f4d8e31353570178cee.jpg" xlink:type="simple" xlink:show="embed" xlink:actuate="onLoad"/></draw:frame></text:p></table:table-cell></table:table-row></table:table></draw:text-box></draw:frame></text:p>
      <text:p text:style-name="Text_20_body">A tela abaixo é o resultado da pesquisa realizada, na tela acima:</text:p>
      <text:p text:style-name="Text_20_body"><draw:frame draw:style-name="PluginODTAutoStyle_Frame_17_text_frame" draw:name="Frame5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5" text:anchor-type="paragraph" draw:z-index="5" svg:width="17.912291666667cm" style:rel-width="100%" svg:height="11.456458333333cm" style:rel-height="scale"><draw:image xlink:href="Pictures/da47971a2e11fe855edd2bc96286cf13.jpg" xlink:type="simple" xlink:show="embed" xlink:actuate="onLoad"/></draw:frame></text:p></table:table-cell></table:table-row></table:table></draw:text-box></draw:frame></text:p>
      <text:p text:style-name="Text_20_body">Ao cliclar no link do campo 'Identificação da CI' o sistema apresentará a tela com os dados que foram incluídos na negativação do cliente:</text:p>
      <text:p text:style-name="Text_20_body"><draw:frame draw:style-name="PluginODTAutoStyle_Frame_21_text_frame" draw:name="Frame6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6" text:anchor-type="paragraph" draw:z-index="6" svg:width="20.240625cm" style:rel-width="100%" svg:height="7.77875cm" style:rel-height="scale"><draw:image xlink:href="Pictures/48e48b1edc741552acad63e83c707067.jpg" xlink:type="simple" xlink:show="embed" xlink:actuate="onLoad"/></draw:frame></text:p></table:table-cell></table:table-row></table:table></draw:text-box></draw:frame></text:p>
      <text:p text:style-name="Text_20_body"><text:line-break/></text:p>
      <text:p text:style-name="Text_20_body">Ao clicar no link do campo 'Identificação da CI', o sistema exibe a tela abaixo, contendo os links para a consulta dos dados:</text:p>
      <text:p text:style-name="Text_20_body"><draw:frame draw:style-name="PluginODTAutoStyle_Frame_25_text_frame" draw:name="Frame7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7" text:anchor-type="paragraph" draw:z-index="7" svg:width="20.267083333333cm" style:rel-width="100%" svg:height="7.9639583333333cm" style:rel-height="scale"><draw:image xlink:href="Pictures/88e64093ba2e745a41b4ce192a9dbb24.png" xlink:type="simple" xlink:show="embed" xlink:actuate="onLoad"/></draw:frame></text:p></table:table-cell></table:table-row></table:table></draw:text-box></draw:frame></text:p>
      <text:p text:style-name="Text_20_body"><text:line-break/></text:p>
      <text:p text:style-name="Text_20_body">Após clicar nos link, o sistema expande as informações, conforme tela abaixo, e para retornar à situação anterior da tela, clique novamente no link:</text:p>
      <text:p text:style-name="Text_20_body"><draw:frame draw:style-name="PluginODTAutoStyle_Frame_29_text_frame" draw:name="Frame8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8" text:anchor-type="paragraph" draw:z-index="8" svg:width="20.134791666667cm" style:rel-width="100%" svg:height="44.317708333333cm" style:rel-height="scale"><draw:image xlink:href="Pictures/61b60a710a81077bc80403cff9e82d75.pn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3.2279166666667cm" style:rel-width="100%" svg:height="0.82020833333333cm" style:rel-height="scale"><draw:image xlink:href="Pictures/fb6901fa23ba5d50fe9026e0c6d0037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a pesquisa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uma data válida, no formato dd/mm/aaaa (dia, mês, ano), link <text:a xlink:type="simple" xlink:href="https://gsan.com.br/doku.php?id=ajuda:pesquisar_calendario" text:style-name="Internet_20_link" text:visited-style-name="Visited_20_Internet_20_Link">Pesquisar Data - Calendário</text:a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9104166666667cm" style:rel-width="100%" svg:height="0.74083333333333cm" style:rel-height="scale"><draw:image xlink:href="Pictures/34d93f0bb157a783124003c5b9ed7bf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pesquis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6404166666667cm" svg:height="0.58208333333333cm"><draw:image xlink:href="Pictures/06149a2d3ce1b0e838b5a83ac4910799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fecha a tela em exibição.</text:p>
          </table:table-cell>
        </table:table-row>
      </table:table>
      <text:list text:style-name="List_20_1" text:continue-numbering="false">
        <text:list-item>
          <text:p text:style-name="LastListParagraph_List_20_1_Content_First"> Caso não tenha sido informada nenhuma opção de filtragem, o sistema deverá será exibida a mensagem “Informe pelo menos uma opção de seleção”.</text:p>
        </text:list-item>
      </text:list>
      <text:list text:style-name="List_20_1" text:continue-numbering="false">
        <text:list-item>
          <text:p text:style-name="LastListParagraph_List_20_1_Content_First"> Caso a consulta realizada ultrapasse o número limite de registros estabelecido como padrão para apresentação, o sistema exibe a mensagem “Muitos registros   encontrados. Faça uma busca mais específica”.</text:p>
        </text:list-item>
      </text:list>
      <text:list text:style-name="List_20_1" text:continue-numbering="false">
        <text:list-item>
          <text:p text:style-name="LastListParagraph_List_20_1_Content_First"> E caso a busca não retorne nenhum registro, o sistema exibe a mensagem “A pesquisa não retornou nenhum resultado”.</text:p>
        </text:list-item>
      </text:list>
      <text:p text:style-name="Text_20_body">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12::25:35</meta:creation-date>
    <dc:creator>Generated</dc:creator>
    <dc:date>2026-09-14T12::25:35</dc:date>
    <dc:language>en-US</dc:language>
    <meta:editing-cycles>1</meta:editing-cycles>
    <meta:editing-duration>PT0S</meta:editing-duration>
    <dc:title>ajuda:cobranca:pesquisar_comando_de_negativacao</dc:title>
  </office:meta>
</office:document-meta>
</file>