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36c760c8f91854defe18175a0357ead5.jpg"/>
  <manifest:file-entry manifest:media-type="image/jpeg" manifest:full-path="Pictures/852dd0e5ca0906b05cfd5c73b6662010.jpg"/>
  <manifest:file-entry manifest:media-type="image/jpeg" manifest:full-path="Pictures/f679c14bab79455048d29309dbe5336b.jpg"/>
  <manifest:file-entry manifest:media-type="image/jpeg" manifest:full-path="Pictures/d85c57cbedc9afc3d4d2d64c83880f43.jpg"/>
  <manifest:file-entry manifest:media-type="image/jpeg" manifest:full-path="Pictures/999ecf61a2771f675b43298e6e550314.jpg"/>
  <manifest:file-entry manifest:media-type="image/gif" manifest:full-path="Pictures/8fb21656a5cd9bfdcf4bc167f8eb632e.gif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594b7dcad5d88d83b9cfa70ef6ed20f6.png"/>
  <manifest:file-entry manifest:media-type="image/jpeg" manifest:full-path="Pictures/0215f64dda6928b1def42b16aeb6c6ea.jpg"/>
  <manifest:file-entry manifest:media-type="image/jpeg" manifest:full-path="Pictures/31c14d5c582f08602520c8de0d71fa1a.jp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conclusao"/><text:bookmark-start text:name="__RefHeading___atualizar_imovel_-_aba_conclusao_1"/><text:bookmark-start text:name="atualizar_imovel_-_aba_conclusao"/>Atualizar Imóvel - Aba Conclusão<text:bookmark-end text:name="__RefHeading___atualizar_imovel_-_aba_conclusao_1"/><text:bookmark-end text:name="atualizar_imovel_-_aba_conclusa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faz parte do processo <text:span text:style-name="Strong_20_Emphasis"><text:a xlink:type="simple" xlink:href="https://gsan.com.br/doku.php?id=ajuda:manter_imovel" text:style-name="Internet_20_link" text:visited-style-name="Visited_20_Internet_20_Link">Manter Imóvel</text:a></text:span> e permite que você atualize as informações do imóvel na base de dados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imovel" text:style-name="Internet_20_link" text:visited-style-name="Visited_20_Internet_20_Link">Imóvel</text:a> &gt; <text:a xlink:type="simple" xlink:href="https://gsan.com.br/doku.php?id=ajuda:manter_imovel" text:style-name="Internet_20_link" text:visited-style-name="Visited_20_Internet_20_Link">Manter Imóvel</text:a>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O sistema apresenta os campos do imóvel preenchidos com as informações existentes no banco de dados. Verifique se você selecionou o imóvel correto. Em caso afirmativo, dê continuidade ao processo de alteração. Se você selecionou o imóvel errado, volte para a tela anterior, ou para a tela de filtro, para selecionar o imóvel correto. Se você selecionou o imóvel correto, efetue as alterações que desejar, e clique no botão <draw:frame draw:style-name="media" draw:name="1" text:anchor-type="as-char" draw:z-index="1" svg:width="2.1166666666667cm" style:rel-width="100%" svg:height="0.44979166666667cm" style:rel-height="scale"><draw:image xlink:href="Pictures/36c760c8f91854defe18175a0357ead5.jpg" xlink:type="simple" xlink:show="embed" xlink:actuate="onLoad"/></draw:frame>, para solicitar ao sistema a atualização das informações na base de dados. 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Em função da quantidade de informações a serem cadastradas, a tela foi dividida em seis abas: 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localidade" text:style-name="Internet_20_link" text:visited-style-name="Visited_20_Internet_20_Link">Localidade</text:a></text:span>: para atualizar a localização do imóvel no espaço territorial (Localidade / Setor Comercial / Quadra / Lote / Sublote / Testada).</text:p>
              </text:list-item>
              <text:list-item>
                <text:p text:style-name="List_20_1_Content"> <text:span text:style-name="Strong_20_Emphasis"><text:a xlink:type="simple" xlink:href="https://gsan.com.br/doku.php?id=ajuda:atualizar_endereco" text:style-name="Internet_20_link" text:visited-style-name="Visited_20_Internet_20_Link">Endereço</text:a></text:span>: para atualizar as informações do endereço do imóvel (Logradouro / Bairro / Referência /Número / Complemento / CEP).</text:p>
              </text:list-item>
              <text:list-item>
                <text:p text:style-name="List_20_1_Content"> <text:span text:style-name="Strong_20_Emphasis"><text:a xlink:type="simple" xlink:href="https://gsan.com.br/doku.php?id=ajuda:cliente_do_imovel" text:style-name="Internet_20_link" text:visited-style-name="Visited_20_Internet_20_Link">Cliente</text:a></text:span>: para atualizar a relação dos clientes vinculados ao imóvel. Clientes do tipo proprietário, usuário e responsável, por exemplo.</text:p>
              </text:list-item>
              <text:list-item>
                <text:p text:style-name="List_20_1_Content"> <text:span text:style-name="Strong_20_Emphasis"><text:a xlink:type="simple" xlink:href="https://gsan.com.br/doku.php?id=ajuda:subcategoria_economias" text:style-name="Internet_20_link" text:visited-style-name="Visited_20_Internet_20_Link">Subcategoria Economias</text:a></text:span>: para atualizar as definições de quantidade de economias existentes no imóvel, separando-as por categoria e subcategoria econômica.</text:p>
              </text:list-item>
              <text:list-item>
                <text:p text:style-name="List_20_1_Content"> <text:span text:style-name="Strong_20_Emphasis"><text:a xlink:type="simple" xlink:href="https://gsan.com.br/doku.php?id=ajuda:caracteristica" text:style-name="Internet_20_link" text:visited-style-name="Visited_20_Internet_20_Link">Característica</text:a></text:span>: para atualizar as características do perfil do imóvel com informações, tais como: Área Construída, Volume dos Reservatórios de Água, Volume da Piscina, entre outros. Nesta aba, também é possível adicionar fotos do imóvel que está sendo inserido.</text:p>
              </text:list-item>
              <text:list-item>
                <text:p text:style-name="List_20_1_Content_Last"> <text:span text:style-name="Strong_20_Emphasis"><text:a xlink:type="simple" xlink:href="#ajuda:conclusao" text:style-name="Local_20_link" text:visited-style-name="Visited_20_Local_20_Link">Conclusão</text:a></text:span>: para atualizar os dados finais e complementares acerca do imóvel que encerram o cadastramento. Serão informados dados, tais como: Número de Moradores, Integração com a Prefeitura e a Companhia Energética, Coordenadas UTM para georreferenciamento, entre outros.</text:p>
              </text:list-item>
            </text:list>
            <text:p text:style-name="Text_20_body">As telas do tipo Aba têm um comportamento padrão. Clique em <text:span text:style-name="Strong_20_Emphasis"><text:a xlink:type="simple" xlink:href="https://gsan.com.br/doku.php?id=ajuda:aqui" text:style-name="Internet_20_link" text:visited-style-name="Visited_20_Internet_20_Link">Funcionamento das Telas do Tipo Aba</text:a></text:span> para obter uma explicação mais detalhada. Agora nós vamos ver a ajuda para a aba “<text:span text:style-name="Strong_20_Emphasis">Conclusão</text:span>”.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10_text_frame" draw:name="Frame1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2" text:anchor-type="paragraph" draw:z-index="2" svg:width="16.324791666667cm" svg:height="28.178125cm"><draw:image xlink:href="Pictures/852dd0e5ca0906b05cfd5c73b666201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detalhes sobre o preenchimento dos campos clique <text:span text:style-name="Strong_20_Emphasis">AQUI</text:span>.</text:p>
            <text:p text:style-name="Text_20_body"><text:span text:style-name="Strong_20_Emphasis">Atenção</text:span>: para a <text:span text:style-name="Strong_20_Emphasis">DESO</text:span>, os campos <text:span text:style-name="Strong_20_Emphasis">Envio da Conta</text:span> e <text:span text:style-name="Strong_20_Emphasis">Envio para o E-mail do Cliente</text:span> permitem que se possa selecionar o email de qualquer cliente cadastrado no imóvel para envio das contas, independente do tipo de relação do cliente com o imóvel. Nesse sentido:</text:p>
            <text:list text:style-name="Numbering_20_1" text:continue-numbering="false">
              <text:list-item>
                <text:p text:style-name="Numbering_20_1_Content_First"> Caso exista um cliente responsável associado ao imóvel, a lista do campo <text:span text:style-name="Strong_20_Emphasis">Envio da Conta</text:span> é carregada com todos os itens da tabela para envio da conta para o imóvel.</text:p>
              </text:list-item>
              <text:list-item>
                <text:p text:style-name="Numbering_20_1_Content"> Caso não exista um cliente responsável associado ao imóvel, a lista é carregada apenas com os itens com indicador do responsável igual a <text:span text:style-name="Strong_20_Emphasis">NÃO</text:span>.</text:p>
              </text:list-item>
              <text:list-item>
                <text:p text:style-name="Numbering_20_1_Content"> Caso, no campo <text:span text:style-name="Strong_20_Emphasis">Envio da Conta</text:span>, sejam selecionadas as opções <text:span text:style-name="Strong_20_Emphasis">ENVIAR PARA EMAIL</text:span> ou <text:span text:style-name="Strong_20_Emphasis">ENVIAR PARA IMóVEL E PARA EMAIL</text:span>:</text:p>
                <text:list text:style-name="Numbering_20_1">
                  <text:list-item>
                    <text:p text:style-name="Numbering_20_1_Content"> O sistema verifica se, para os clientes associados ao imóvel, existem emails cadastrados; caso existam, o tipo de relação e os nomes dos clientes são visualizados para seleção no campo <text:span text:style-name="Strong_20_Emphasis">Envio para o E-mail do Cliente</text:span>.</text:p>
                    <text:list text:style-name="Numbering_20_1">
                      <text:list-item>
                        <text:p text:style-name="Numbering_20_1_Content"> Selecionado o cliente que receberá a conta por email, o sistema atualiza o cliente para o envio da conta por email.</text:p>
                      </text:list-item>
                    </text:list>
                  </text:list-item>
                </text:list>
              </text:list-item>
              <text:list-item>
                <text:p text:style-name="Numbering_20_1_Content"> Caso no campo <text:span text:style-name="Strong_20_Emphasis">Envio da Conta</text:span> sejam selecionadas opções distintas de <text:span text:style-name="Strong_20_Emphasis">ENVIAR PARA EMAIL</text:span> e <text:span text:style-name="Strong_20_Emphasis">ENVIAR PARA IMÓVEL E PARA EMAIL</text:span>:</text:p>
                <text:list text:style-name="Numbering_20_1">
                  <text:list-item>
                    <text:p text:style-name="Numbering_20_1_Content"> O campo <text:span text:style-name="Emphasis">Envio para o Email do Cliente</text:span> fica desabilitado.</text:p>
                  </text:list-item>
                  <text:list-item>
                    <text:p text:style-name="Numbering_20_1_Content_Last"> Nesse caso, o sistema envia o email das contas para os emails cadastrados para o cliente responsável.</text:p>
                  </text:list-item>
                </text:list>
              </text:list-item>
            </text:list>
            <text:p text:style-name="Text_20_body"><text:line-break/></text:p>
            <text:p text:style-name="Text_20_body">Dependendo da empresa, na aba <text:span text:style-name="Strong_20_Emphasis">Conclusão</text:span> é possível ao usuário incluir ou excluir fotos do imóvel. Nesse caso, não será possível fazer alguma alteração em foto já incluída. Caso seja necessário fazer alguma modificação, deve-se remover e depois incluir uma nova foto. Para outras empresas, a inserção de fotos é feita na aba <text:span text:style-name="Strong_20_Emphasis"><text:a xlink:type="simple" xlink:href="https://gsan.com.br/doku.php?id=ajuda:inserir_imovel_-_aba_caracteristica" text:style-name="Internet_20_link" text:visited-style-name="Visited_20_Internet_20_Link">Inserir Imóvel - Aba Característica</text:a></text:span>.</text:p>
            <text:p text:style-name="Text_20_body">Ao clicar no botão <draw:frame draw:style-name="media" draw:name="3" text:anchor-type="as-char" draw:z-index="3" svg:width="1.27cm" svg:height="0.60854166666667cm"><draw:image xlink:href="Pictures/f679c14bab79455048d29309dbe5336b.jpg" xlink:type="simple" xlink:show="embed" xlink:actuate="onLoad"/></draw:frame>, o sistema visualiza a imagem do mapa associado ao setor comercial do imóvel, a partir do qual é possível obter as coordenadas X e Y:</text:p>
          </table:table-cell>
        </table:table-row>
      </table:table>
      <text:p text:style-name="Text_20_body"><draw:frame draw:style-name="PluginODTAutoStyle_Frame_17_text_frame" draw:name="Frame2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4" text:anchor-type="paragraph" draw:z-index="4" svg:width="16.271875cm" svg:height="15.08125cm"><draw:image xlink:href="Pictures/d85c57cbedc9afc3d4d2d64c83880f43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Para algumas empresas, caso a opção no campo <text:span text:style-name="Strong_20_Emphasis">Envio da Conta</text:span> da tela de atualização tenha sido <text:span text:style-name="Emphasis">enviar para outro endereço</text:span>, o sistema visualiza os campos para o preenchimento dos dados do endereço de correspondência:</text:p>
          </table:table-cell>
        </table:table-row>
      </table:table>
      <text:p text:style-name="Text_20_body"><text:line-break/></text:p>
      <text:p text:style-name="Text_20_body"><draw:frame draw:style-name="PluginODTAutoStyle_Frame_24_text_frame" draw:name="Frame3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5" text:anchor-type="paragraph" draw:z-index="5" svg:width="16.589375cm" svg:height="32.54375cm"><draw:image xlink:href="Pictures/999ecf61a2771f675b43298e6e55031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Agora, no quadro <text:span text:style-name="Strong_20_Emphasis">Endereço para Envio de Conta por Correio</text:span>, informe obrigatoriamente os campos referentes ao novo endereço. A tela de sucesso será apresentada após clicar no botão <draw:frame draw:style-name="media" draw:name="6" text:anchor-type="as-char" draw:z-index="6" svg:width="2.1166666666667cm" style:rel-width="100%" svg:height="0.44979166666667cm" style:rel-height="scale"><draw:image xlink:href="Pictures/36c760c8f91854defe18175a0357ead5.jpg" xlink:type="simple" xlink:show="embed" xlink:actuate="onLoad"/></draw:frame> e não houver nenhuma inconsistência no conteúdo dos campos de todas as abas do processo <text:span text:style-name="Strong_20_Emphasis"><text:a xlink:type="simple" xlink:href="https://gsan.com.br/doku.php?id=ajuda:manter_imovel" text:style-name="Internet_20_link" text:visited-style-name="Visited_20_Internet_20_Link">Manter Imóvel</text:a></text:span>. O sistema apresentará a mensagem abaixo, quando a atualização do imóvel tiver sido realizada com sucesso.</text:p>
            <text:p text:style-name="Text_20_body"><text:span text:style-name="Strong_20_Emphasis">Imóvel de matrícula (<text:span text:style-name="Emphasis">matrícula do imóvel</text:span>) atualizado com sucesso</text:span>.</text:p>
            <text:p text:style-name="Text_20_body">O sistema apresentará duas opções após a atualização do imóvel. 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Menu Principal: para voltar à tela principal do sistema.</text:p>
              </text:list-item>
              <text:list-item>
                <text:p text:style-name="List_20_1_Content_Last"> Realizar outra Manutenção de Imóvel: para efetuar a atualização de um outro imóvel.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ext:p text:style-name="Text_20_body">Para concluir o cadastramento do imóvel forneça as informações relacionadas abaixo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 </text:p>
          </table:table-cell>
          <table:table-cell office:value-type="string" table:style-name="tableheader">
            <text:p text:style-name="Table_20_Heading"> 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e Pontos</text:span></text:p>
          </table:table-cell>
          <table:table-cell office:value-type="string" table:style-name="tablecell">
            <text:p text:style-name="tablealignleft">Informe o número de pontos de abastecimento de água existentes no imó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e Moradores</text:span></text:p>
          </table:table-cell>
          <table:table-cell office:value-type="string" table:style-name="tablecell">
            <text:p text:style-name="tablealignleft">Informe o número de moradores que residem no imó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e IPTU</text:span></text:p>
          </table:table-cell>
          <table:table-cell office:value-type="string" table:style-name="tablecell">
            <text:p text:style-name="tablealignleft">Informe o número de inscrição do imóvel na Prefeitura. O objetivo é viabilizar a integração e troca de informações com o  municíp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rato Companhia de Energia</text:span></text:p>
          </table:table-cell>
          <table:table-cell office:value-type="string" table:style-name="tablecell">
            <text:p text:style-name="tablealignleft">Informe o número do contrato de fornecimento de energia elétrica que o imóvel tem com a companhia distribuidora de energia elétric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edidor de Energia</text:span></text:p>
          </table:table-cell>
          <table:table-cell office:value-type="string" table:style-name="tablecell">
            <text:p text:style-name="tablealignleft">Informe o número do medidor de energia elétrica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 Visita Comercial</text:span></text:p>
          </table:table-cell>
          <table:table-cell office:value-type="string" table:style-name="tablecell">
            <text:p text:style-name="tablealignleft">Informe a data da visita comercial ao imóvel, no formato dd/mm/aaaa (dia, mês, ano) ou clique no botão <draw:frame draw:style-name="media" draw:name="7" text:anchor-type="as-char" draw:z-index="7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para selecionar uma dat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vio da Conta</text:span></text:p>
          </table:table-cell>
          <table:table-cell office:value-type="string" table:style-name="tablecell">
            <text:p text:style-name="tablealignleft">Campo obrigatório. Selecione o tipo de envio da conta, da lista disponibilizada pelo sistema. Dependendo da opção selecionada, os nomes dos clientes são visualizados para seleção no campo <text:span text:style-name="Strong_20_Emphasis">Envio para o E-mail do Cliente</text:span>, ou o campo fica desabilitado, para que o sistema envie o email das contas para os emails cadastrados para o cliente responsá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vio para o E-mail do Cliente</text:span></text:p>
          </table:table-cell>
          <table:table-cell office:value-type="string" table:style-name="tablecell">
            <text:p text:style-name="tablealignleft">Selecione o cliente, conforme opção escolhida no campo <text:span text:style-name="Strong_20_Emphasis">Envio da Conta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trato para Responsável</text:span></text:p>
          </table:table-cell>
          <table:table-cell office:value-type="string" table:style-name="tablecell">
            <text:p text:style-name="tablealignleft">Selecione se deseja emitir ou não o extrato de débitos para o cliente responsável. Caso tenha sido informado cliente responsável para o imóvel, campo obrigató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Quadra de Entrega</text:span></text:p>
          </table:table-cell>
          <table:table-cell office:value-type="string" table:style-name="tablecell">
            <text:p text:style-name="tablealignleft">Informe os quatro dígitos da quadra de entreg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ódigo da Rota de Entrega</text:span></text:p>
          </table:table-cell>
          <table:table-cell office:value-type="string" table:style-name="tablecell">
            <text:p text:style-name="tablealignleft">Informe o código da rota de entrega a ser seguida para realização de leitura, entrega de correspondência, e entrega de conta do consumo de água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 para selecionar a rota desejada. 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quencial da Rota de Entrega</text:span></text:p>
          </table:table-cell>
          <table:table-cell office:value-type="string" table:style-name="tablecell">
            <text:p text:style-name="tablealignleft">Informe o código de sequência da rota para se chegar ao imóvel (servirá como roteiro para a entrega de correspondências e leitura do hidrômetro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ordenada X (Leste)</text:span></text:p>
          </table:table-cell>
          <table:table-cell office:value-type="string" table:style-name="tablecell">
            <text:p text:style-name="tablealignleft">Este campo é bloqueado para entrada manual de coordenada UTM X para que seja realizado o georreferenciamento do imóvel. Os casos em que a coordenada UTM X é obrigatória, a carga será feita através do PROGIS. Este campo comporta até 12 (doze) posiçõ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ordenada Y (Norte)</text:span></text:p>
          </table:table-cell>
          <table:table-cell office:value-type="string" table:style-name="tablecell">
            <text:p text:style-name="tablealignleft">Este campo é bloqueado para entrada manual de coordenada UTM Y para que seja realizado o georreferenciamento do imóvel. Os casos em que a coordenada UTM Y é obrigatória, a carga será feita através do PROGIS. Este campo comporta até 12 (doze) posiçõ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móvel Principal</text:span></text:p>
          </table:table-cell>
          <table:table-cell office:value-type="string" table:style-name="tablecell">
            <text:p text:style-name="tablealignleft">Informe o código de um imóvel que esteja na mesma quadra, e tecle <text:span text:style-name="Emphasis">Enter</text:span>, ou clique no botão <text:span text:style-name="Strong_20_Emphasis">Pesquisar</text:span>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imovel" text:style-name="Internet_20_link" text:visited-style-name="Visited_20_Internet_20_Link">pesquisa de imóveis</text:a></text:span>. Após a informação do código de um imóvel existente, ou da seleção de um imóvel na tela de pesquisa, o sistema apresentará o endereço do imóvel principal no campo correspondente. Para obter ajuda sobre a funcionalidade clique em <text:span text:style-name="Strong_20_Emphasis"><text:a xlink:type="simple" xlink:href="https://gsan.com.br/doku.php?id=ajuda:pesquisar_imovel" text:style-name="Internet_20_link" text:visited-style-name="Visited_20_Internet_20_Link">Pesquisar Imóvel</text:a></text:span>.<text:line-break/>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uncionário</text:span></text:p>
          </table:table-cell>
          <table:table-cell office:value-type="string" table:style-name="tablecell">
            <text:p text:style-name="tablealignleft">Informe a matrícula do funcionário quando se tratar de empregado da empresa para desconto em folha, ou clique no botão 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 para selecionar a matrícula desejada, que fica ao lado do campo em exibição.<text:line-break/>Para apagar o conteúdo do campo, clique no botão 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formações Compl.:</text:span></text:p>
          </table:table-cell>
          <table:table-cell office:value-type="string" table:style-name="tablecell">
            <text:p text:style-name="tablealignleft">Campo livre para preenchimento de informações complementares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Foto</text:span></text:p>
          </table:table-cell>
          <table:table-cell office:value-type="string" table:style-name="tablecell">
            <text:p text:style-name="tablealignleft">Campo visualizado dependendo da empresa. Selecione uma das opções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quivo</text:span></text:p>
          </table:table-cell>
          <table:table-cell office:value-type="string" table:style-name="tablecell">
            <text:p text:style-name="tablealignleft">Campo visualizado dependendo da empresa. Serão aceitos arquivos para anexar no formato JPG ou JPEG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bservações</text:span></text:p>
          </table:table-cell>
          <table:table-cell office:value-type="string" table:style-name="tablecell">
            <text:p text:style-name="tablealignleft">Campo visualizado dependendo da empresa. Campo livre para preenchimento de informações complementare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3.3072916666667cm" style:rel-width="100%" svg:height="0.83728902953587cm" style:rel-height="scale"><draw:image xlink:href="Pictures/594b7dcad5d88d83b9cfa70ef6ed20f6.pn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, e devem ser utilizados para que o sistema retorne para a ab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0.60854166666667cm"><draw:image xlink:href="Pictures/f679c14bab79455048d29309dbe5336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isualiza a imagem do mapa associado ao setor comercial do imóvel, a partir do qual é possível obter as coordenadas X e Y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06375cm" style:rel-width="100%" svg:height="0.52916666666667cm" style:rel-height="scale"><draw:image xlink:href="Pictures/0215f64dda6928b1def42b16aeb6c6ea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inserção do imóvel na base de dados. Neste caso, é necessário que todos os campos, de todas as abas, estejam preenchidos corretamente.<text:line-break/>Caso exista alguma inconsistência, o sistema emitirá a mensagem de crítica correspond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74625cm" svg:height="0.58208333333333cm"><draw:image xlink:href="Pictures/31c14d5c582f08602520c8de0d71fa1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adastro:uc0014" text:style-name="Internet_20_link" text:visited-style-name="Visited_20_Internet_20_Link">Manter Imóvel</text:a></text:span></text:p>
      <text:p text:style-name="Text_20_body"><text:span text:style-name="Strong_20_Emphasis"><text:a xlink:type="simple" xlink:href="https://gsan.com.br/doku.php?id=postgres:cadastro:uc0011" text:style-name="Internet_20_link" text:visited-style-name="Visited_20_Internet_20_Link">Inserir Imóvel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13</meta:creation-date>
    <dc:creator>Generated</dc:creator>
    <dc:date>2026-09-16T09::53:13</dc:date>
    <dc:language>en-US</dc:language>
    <meta:editing-cycles>1</meta:editing-cycles>
    <meta:editing-duration>PT0S</meta:editing-duration>
    <dc:title>ajuda:conclusao</dc:title>
  </office:meta>
</office:document-meta>
</file>