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gif" manifest:full-path="Pictures/4a1d013358fec02f62fd9128287614a7.gif"/>
  <manifest:file-entry manifest:media-type="image/png" manifest:full-path="Pictures/6dea52a1df416d9c0fb62e34f3b12776.png"/>
  <manifest:file-entry manifest:media-type="image/png" manifest:full-path="Pictures/03e6604185f30e38adcff32f3cfd497a.png"/>
  <manifest:file-entry manifest:media-type="image/png" manifest:full-path="Pictures/9b82bec4512539687183d324f7da524c.png"/>
  <manifest:file-entry manifest:media-type="image/jpeg" manifest:full-path="Pictures/84921e201a6933f0f64b3f4295d71a23.jpg"/>
  <manifest:file-entry manifest:media-type="image/jpeg" manifest:full-path="Pictures/6b86e73b8343471b4245484a183146e5.jpg"/>
  <manifest:file-entry manifest:media-type="image/jpeg" manifest:full-path="Pictures/95e993098f3eeb0bb261c8795450210d.jpg"/>
  <manifest:file-entry manifest:media-type="image/gif" manifest:full-path="Pictures/7d683db972d9051c5dfecc78c7cc997d.gif"/>
  <manifest:file-entry manifest:media-type="image/png" manifest:full-path="Pictures/068ab3b54edaad3fb83da436d6d53ee2.png"/>
  <manifest:file-entry manifest:media-type="image/png" manifest:full-path="Pictures/6139004d0bc5277d85d6495002cff5db.png"/>
  <manifest:file-entry manifest:media-type="image/png" manifest:full-path="Pictures/594b7dcad5d88d83b9cfa70ef6ed20f6.png"/>
  <manifest:file-entry manifest:media-type="image/jpeg" manifest:full-path="Pictures/3ba5cef42d328a6e22fc0fb6e99766c5.jpg"/>
  <manifest:file-entry manifest:media-type="image/png" manifest:full-path="Pictures/7dc1b6c657848b86d70053bf5b2b453c.png"/>
  <manifest:file-entry manifest:media-type="image/png" manifest:full-path="Pictures/36e55f6686a5c848be61b8cd550960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2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consultar_imovel"/><text:bookmark-start text:name="__RefHeading___consultar_imovel_1"/><text:bookmark-start text:name="consultar_imovel"/>Consultar Imóvel<text:bookmark-end text:name="__RefHeading___consultar_imovel_1"/><text:bookmark-end text:name="consultar_imove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apresenta para o usuário um verdadeiro dossiê do imóvel. Praticamente todas as informações relacionadas ao imóvel estão agrupadas nesta funcionalidade do sistema. É de extrema utilidade para a equipe de atendimento ao público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Você pode acessar esta opção do sistema a partir do <text:span text:style-name="Strong_20_Emphasis">Menu de Sistema</text:span>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Consultar Imóvel</text:span>.</text:p>
            <text:p text:style-name="Text_20_body">O sistema solicitará que você informe o imóvel que deseja pesquisar. Informe a matrícula de um imóvel e tecle <text:span text:style-name="Emphasis">Enter</text:span>, ou clique no botão <text:span text:style-name="Emphasis">Pesquisar</text:span> <draw:frame draw:style-name="media" draw:name="1" text:anchor-type="as-char" draw:z-index="1" svg:width="0.60854166666667cm" svg:height="0.555625cm"><draw:image xlink:href="Pictures/4a1d013358fec02f62fd9128287614a7.gif" xlink:type="simple" xlink:show="embed" xlink:actuate="onLoad"/></draw:frame> que fica ao lado do campo. Neste caso será apresentada uma tela de <text:span text:style-name="Emphasis">popup</text:span>, onde será possível <text:span text:style-name="Strong_20_Emphasis"><text:a xlink:type="simple" xlink:href="https://gsan.com.br/doku.php?id=ajuda:pesquisar_imovel" text:style-name="Internet_20_link" text:visited-style-name="Visited_20_Internet_20_Link">Pesquisar Imóvel</text:a></text:span>. </text:p>
            <text:p text:style-name="Text_20_body">Após a informação da matrícula de um imóvel ou da seleção de um imóvel na tela de pesquisa, o sistema consultará as informações no banco de dados e as apresentará em diversas abas.</text:p>
            <text:p text:style-name="Text_20_body">Em todas as abas são apresentadas as seguintes informações:</text:p>
            <text:list text:style-name="List_20_1" text:continue-numbering="false">
              <text:list-item>
                <text:p text:style-name="List_20_1_Content_First"> Matrícula do Imóvel;</text:p>
              </text:list-item>
              <text:list-item>
                <text:p text:style-name="List_20_1_Content"> Inscrição composta do imóvel:</text:p>
                <text:list text:style-name="List_20_1">
                  <text:list-item>
                    <text:p text:style-name="List_20_1_Content"> Localidade;</text:p>
                  </text:list-item>
                  <text:list-item>
                    <text:p text:style-name="List_20_1_Content"> Setor Comercial;</text:p>
                  </text:list-item>
                  <text:list-item>
                    <text:p text:style-name="List_20_1_Content"> Quadra;</text:p>
                  </text:list-item>
                  <text:list-item>
                    <text:p text:style-name="List_20_1_Content"> Lote.</text:p>
                  </text:list-item>
                </text:list>
              </text:list-item>
              <text:list-item>
                <text:p text:style-name="List_20_1_Content"> Descrição da Situação da Ligação de Água;</text:p>
              </text:list-item>
              <text:list-item>
                <text:p text:style-name="List_20_1_Content_Last"> Descrição da Situação da Ligação de Esgoto.</text:p>
              </text:list-item>
            </text:list>
            <text:p text:style-name="Text_20_body">Cada aba conterá as informações relacionadas a um determinado assunto específico: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dados_cadastrais" text:style-name="Internet_20_link" text:visited-style-name="Visited_20_Internet_20_Link">Dados cadastrais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dados_adicionais" text:style-name="Internet_20_link" text:visited-style-name="Visited_20_Internet_20_Link">Dados adicionais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analise_ligacao_consumo" text:style-name="Internet_20_link" text:visited-style-name="Visited_20_Internet_20_Link">Análise Ligação Consumo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historico_do_faturamento" text:style-name="Internet_20_link" text:visited-style-name="Visited_20_Internet_20_Link">Histórico do faturamento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debitos_do_imovel" text:style-name="Internet_20_link" text:visited-style-name="Visited_20_Internet_20_Link">Débitos do imóvel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pagamento_imovel" text:style-name="Internet_20_link" text:visited-style-name="Visited_20_Internet_20_Link">Pagamento Imóvel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devolucoes_imovel" text:style-name="Internet_20_link" text:visited-style-name="Visited_20_Internet_20_Link">Devoluções Imóvel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documento_cobranca" text:style-name="Internet_20_link" text:visited-style-name="Visited_20_Internet_20_Link">Documento Cobrança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parcelamentos_efetuados" text:style-name="Internet_20_link" text:visited-style-name="Visited_20_Internet_20_Link">Parcelamentos efetuados</text:a></text:span></text:p>
              </text:list-item>
              <text:list-item>
                <text:p text:style-name="List_20_1_Content_Last"> <text:span text:style-name="Strong_20_Emphasis"><text:a xlink:type="simple" xlink:href="https://gsan.com.br/doku.php?id=ajuda:registros_de_atendimentos_ra_os" text:style-name="Internet_20_link" text:visited-style-name="Visited_20_Internet_20_Link">Registros de Atendimentos (RA/OS)</text:a></text:span></text:p>
              </text:list-item>
            </text:list>
            <text:p text:style-name="Text_20_body">Clique no <text:span text:style-name="Emphasis">link</text:span> de uma aba para ver o detalhamento das informações disponíveis.</text:p>
            <text:p text:style-name="Text_20_body">Na tela do <text:span text:style-name="Strong_20_Emphasis">Consultar Imóvel</text:span>, abas <text:span text:style-name="Strong_20_Emphasis"><text:a xlink:type="simple" xlink:href="https://gsan.com.br/doku.php?id=ajuda:debitos_do_imovel" text:style-name="Internet_20_link" text:visited-style-name="Visited_20_Internet_20_Link">Débitos do imóvel</text:a></text:span> e <text:span text:style-name="Strong_20_Emphasis"><text:a xlink:type="simple" xlink:href="https://gsan.com.br/doku.php?id=ajuda:historico_do_faturamento" text:style-name="Internet_20_link" text:visited-style-name="Visited_20_Internet_20_Link">Histórico do faturamento</text:a></text:span>, coluna referente à <text:span text:style-name="Strong_20_Emphasis">Situação</text:span>, será apresentada a informação <text:span text:style-name="Emphasis">PCR</text:span>, caso a conta esteja em situação de revisão e o motivo seja <text:span text:style-name="Strong_20_Emphasis">Conta em Contrato de Parcelamento</text:span>.</text:p>
          </table:table-cell>
        </table:table-row>
      </table:table>
      <text:p text:style-name="Text_20_body"><text:line-break/></text:p>
      <text:h text:style-name="Heading_20_4" text:outline-level="4"><text:bookmark-start text:name="__RefHeading___ajustes_opcao_consultar_imovel_2"/><text:bookmark-start text:name="ajustes_opcao_consultar_imovel"/>Ajustes Opção Consultar Imóvel<text:bookmark-end text:name="__RefHeading___ajustes_opcao_consultar_imovel_2"/><text:bookmark-end text:name="ajustes_opcao_consultar_imovel"/></text:h>
      <text:p text:style-name="Text_20_body"><text:line-break/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Por solicitação da <text:span text:style-name="Strong_20_Emphasis">Compesa</text:span> na <text:span text:style-name="Strong_20_Emphasis">Consulta do Imóvel</text:span>, na aba de <text:span text:style-name="Strong_20_Emphasis"><text:a xlink:type="simple" xlink:href="https://gsan.com.br/doku.php?id=ajuda:debitos_do_imovel" text:style-name="Internet_20_link" text:visited-style-name="Visited_20_Internet_20_Link">Débitos do imóvel</text:a></text:span>, foi disponibilizado o botão <draw:frame draw:style-name="media" draw:name="2" text:anchor-type="as-char" draw:z-index="2" svg:width="10.080625cm" svg:height="0.635cm"><draw:image xlink:href="Pictures/6dea52a1df416d9c0fb62e34f3b12776.png" xlink:type="simple" xlink:show="embed" xlink:actuate="onLoad"/></draw:frame> para consulta ao calendário de abastecimento e manutenção. </text:p>
            <text:list text:style-name="List_20_1" text:continue-numbering="false">
              <text:list-item>
                <text:p text:style-name="List_20_1_Content_First"> Caso não exista um imóvel informado na funcionalidade, não será disponibilizado o botão de consulta de calendário.</text:p>
              </text:list-item>
              <text:list-item>
                <text:p text:style-name="List_20_1_Content_Last"> Caso o imóvel informado não tenha área operacional ou calendário cadastrado para a área operacional no mês corrente, o sistema exibirá a mensagem informando que não existe calendário cadastrado.</text:p>
              </text:list-item>
            </text:list>
            <text:p text:style-name="Text_20_body"><text:line-break/>
Por solicitação da <text:span text:style-name="Strong_20_Emphasis">Compesa</text:span>, foi feito ajuste na opção <text:span text:style-name="Strong_20_Emphasis">Consultar Imóvel</text:span> na aba <text:span text:style-name="Strong_20_Emphasis"><text:a xlink:type="simple" xlink:href="https://gsan.com.br/doku.php?id=ajuda:debitos_do_imovel" text:style-name="Internet_20_link" text:visited-style-name="Visited_20_Internet_20_Link">Débitos do imóvel</text:a></text:span> para que seja apresentado a última atualização cadastral para os campos <text:span text:style-name="Strong_20_Emphasis">Nome do Cliente</text:span> e <text:span text:style-name="Strong_20_Emphasis">CPF/CNPJ</text:span>. Serão apresentados o motivo e a data da última atualização.
<text:line-break/>
Por solicitação da <text:span text:style-name="Strong_20_Emphasis">Compesa</text:span>, a funcionalidade de <text:span text:style-name="Strong_20_Emphasis">Consultar Imóvel</text:span> foi alterada para exibir a informação que o imóvel está inscrito para sorteio até que o sorteio tenha sido efetuado. Caso não esteja inscrito, esteja apto, e tenha todos os requisitos para inscrição, o sistema exibe a informação para estimular a inscrição no sorteio, em todas as abas da funcionalidade. Essa informação é exibida no topo da tela, ao lado da constante: <text:span text:style-name="Strong_20_Emphasis">Dados do Imóvel</text:span>, exemplos abaixo:</text:p>
          </table:table-cell>
        </table:table-row>
      </table:table>
      <text:p text:style-name="Text_20_body"><draw:frame draw:style-name="PluginODTAutoStyle_Frame_10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3" text:anchor-type="paragraph" draw:z-index="3" svg:width="15.71625cm" svg:height="1.0054166666667cm"><draw:image xlink:href="Pictures/03e6604185f30e38adcff32f3cfd497a.png" xlink:type="simple" xlink:show="embed" xlink:actuate="onLoad"/></draw:frame></text:p></table:table-cell></table:table-row></table:table></draw:text-box></draw:frame></text:p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5.636875cm" svg:height="1.0847916666667cm"><draw:image xlink:href="Pictures/9b82bec4512539687183d324f7da524c.png" xlink:type="simple" xlink:show="embed" xlink:actuate="onLoad"/></draw:frame></text:p></table:table-cell></table:table-row></table:table></draw:text-box></draw:frame></text:p>
      <text:p text:style-name="Text_20_body">A tela será apresentada em diversas abas, e será posicionada, inicialmente, na aba <text:span text:style-name="Strong_20_Emphasis"><text:a xlink:type="simple" xlink:href="https://gsan.com.br/doku.php?id=ajuda:debitos_do_imovel" text:style-name="Internet_20_link" text:visited-style-name="Visited_20_Internet_20_Link">Débitos do Imóvel</text:a></text:span>.</text:p>
      <text:h text:style-name="Heading_20_3" text:outline-level="3"><text:bookmark-start text:name="__RefHeading___observacao_3"/><text:bookmark-start text:name="observacao"/>Observação<text:bookmark-end text:name="__RefHeading___observacao_3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5" text:anchor-type="paragraph" draw:z-index="5" svg:width="16.324791666667cm" svg:height="32.570208333333cm"><draw:image xlink:href="Pictures/84921e201a6933f0f64b3f4295d71a2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<text:span text:style-name="Strong_20_Emphasis">Observação:</text:span> Os campos obrigatórios estão marcados com um asterisco <text:span text:style-name="">vermelho</text:span>. Para detalhes sobre o seu preenchimento clique <text:span text:style-name="Strong_20_Emphasis"><text:a xlink:type="simple" xlink:href="https://gsan.com.br/doku.php?id=ajuda:debitos_do_imovel" text:style-name="Internet_20_link" text:visited-style-name="Visited_20_Internet_20_Link">AQUI</text:a></text:span>.
<text:line-break/></text:p>
            <text:p text:style-name="Text_20_body">Criado um processo que encaminha o imóvel excluído para o ambiente virtual. A exclusão só será efetivamente concluída após a aprovação da exclusão e fechamento do faturamento.</text:p>
            <text:p text:style-name="Text_20_body">No <text:span text:style-name="Strong_20_Emphasis"><text:a xlink:type="simple" xlink:href="https://gsan.com.br/doku.php?id=ajuda:manter_imovel" text:style-name="Internet_20_link" text:visited-style-name="Visited_20_Internet_20_Link">Manter Imóvel</text:a></text:span>, ao excluirmos um imóvel, esta exclusão não será concluída imediatamente. O imóvel ficará no ambiente virtual aguardando uma autorização para exclusão. No momento da exclusão, o sistema informará: <text:span text:style-name="Emphasis">Este imóvel está em processo de faturamento. A exclusão do imóvel somente será efetivada no encerramento do faturamento. Confirma exclusão no encerramento do faturamento?</text:span>. Se a opção for <text:span text:style-name="Strong_20_Emphasis">Sim</text:span>, o sistema irá encaminhar a exclusão para o ambiente virtual para aprovação. Caso contrário, a exclusão não será efetuada, voltando à tela anterior.</text:p>
            <text:p text:style-name="Text_20_body">Na tela de aprovação será possível efetuar a confirmação de uma exclusão do imóvel que só será efetivada no momento em que ocorrer o fechamento do faturamento.</text:p>
            <text:p text:style-name="Text_20_body">No fechamento do faturamento, haverá um processo que efetivará a exclusão do imóvel. Enquanto a exclusão não estiver efetivada, caso o usuário consulte o imóvel, será informado: <text:span text:style-name="Emphasis">Imóvel será excluído após o fechamento do faturamento</text:span>.</text:p>
            <text:p text:style-name="Text_20_body">Por solicitação da <text:span text:style-name="Strong_20_Emphasis">CAEMA</text:span>, o sistema impede a impressão de segunda via de contas e impressões de documentos de débitos dos imóveis pertencentes ao programa <text:span text:style-name="Emphasis">Viva água</text:span>.</text:p>
            <text:p text:style-name="Text_20_body">Para os casos dos imóveis que fizeram parte do projeto <text:span text:style-name="Emphasis">Viva água</text:span> e não possuem contas vencidas, que foram faturadas como <text:span text:style-name="Emphasis">Viva água</text:span>, o indicador do imóvel será desmarcado.
<text:line-break/>
Criado no cadastro de imóvel um indicador de alteração de vínculo de clientes e contas, o qual será ativado para cada imóvel que tenha sido atualizado por esta funcionalidade, possibilitando futuras ações de cobrança para esses imóveis. </text:p>
            <text:p text:style-name="Text_20_body">Alterada a funcionalidade <text:span text:style-name="Strong_20_Emphasis"><text:a xlink:type="simple" xlink:href="https://gsan.com.br/doku.php?id=ajuda:consultar_conta" text:style-name="Internet_20_link" text:visited-style-name="Visited_20_Internet_20_Link">Consultar Conta</text:a></text:span> (chamada pela funcionalidade <text:span text:style-name="Strong_20_Emphasis">Consultar Imóvel</text:span>, nas abas de <text:span text:style-name="Strong_20_Emphasis"><text:a xlink:type="simple" xlink:href="https://gsan.com.br/doku.php?id=ajuda:historico_do_faturamento" text:style-name="Internet_20_link" text:visited-style-name="Visited_20_Internet_20_Link">Histórico do faturamento</text:a></text:span> e <text:span text:style-name="Strong_20_Emphasis"><text:a xlink:type="simple" xlink:href="https://gsan.com.br/doku.php?id=ajuda:debitos_do_imovel" text:style-name="Internet_20_link" text:visited-style-name="Visited_20_Internet_20_Link">Débitos do Imóvel</text:a></text:span>), <text:span text:style-name="Emphasis">link</text:span> Mês/Ano, para que sejam exibidos os atuais clientes vinculados a uma conta, bem como os clientes anteriores resultantes dessas alterações, quando for o caso. </text:p>
            <text:p text:style-name="Text_20_body">Alterada a funcionalidade <text:span text:style-name="Strong_20_Emphasis"><text:a xlink:type="simple" xlink:href="https://gsan.com.br/doku.php?id=ajuda:consultar_conta" text:style-name="Internet_20_link" text:visited-style-name="Visited_20_Internet_20_Link">Consultar Conta</text:a></text:span>, acionada pela funcionalidade <text:span text:style-name="Strong_20_Emphasis">Consultar Imóvel</text:span> nas abas <text:span text:style-name="Strong_20_Emphasis"><text:a xlink:type="simple" xlink:href="https://gsan.com.br/doku.php?id=ajuda:historico_do_faturamento" text:style-name="Internet_20_link" text:visited-style-name="Visited_20_Internet_20_Link">Histórico do faturamento</text:a></text:span> e <text:span text:style-name="Strong_20_Emphasis"><text:a xlink:type="simple" xlink:href="https://gsan.com.br/doku.php?id=ajuda:debitos_do_imovel" text:style-name="Internet_20_link" text:visited-style-name="Visited_20_Internet_20_Link">Débitos do Imóvel</text:a></text:span>, para que, ao clicar no link existente sob a referência de uma conta, na tela popup contendo os dados da conta, sejam exibidos os atuais clientes vinculados à conta e os clientes anteriores alterados através da execução desta funcionalidade <text:span text:style-name="Strong_20_Emphasis"><text:a xlink:type="simple" xlink:href="https://gsan.com.br/doku.php?id=ajuda:alterar_vinculo_de_clientes_com_imovel_e_contas" text:style-name="Internet_20_link" text:visited-style-name="Visited_20_Internet_20_Link">Alterar Vínculo de Clientes com Imóvel e Contas</text:a></text:span>, caso existam.
<text:line-break/>
Alterada a funcionalidade <text:span text:style-name="Strong_20_Emphasis">Consultar Imóvel</text:span>, nas abas referentes aos <text:span text:style-name="Strong_20_Emphasis"><text:a xlink:type="simple" xlink:href="https://gsan.com.br/doku.php?id=ajuda:dados_adicionais" text:style-name="Internet_20_link" text:visited-style-name="Visited_20_Internet_20_Link">Dados adicionais</text:a></text:span>, <text:span text:style-name="Strong_20_Emphasis"><text:a xlink:type="simple" xlink:href="https://gsan.com.br/doku.php?id=ajuda:debitos_do_imovel" text:style-name="Internet_20_link" text:visited-style-name="Visited_20_Internet_20_Link">Débitos do Imóvel</text:a></text:span>, e <text:span text:style-name="Strong_20_Emphasis"><text:a xlink:type="simple" xlink:href="https://gsan.com.br/doku.php?id=ajuda:documento_cobranca" text:style-name="Internet_20_link" text:visited-style-name="Visited_20_Internet_20_Link">Documento Cobrança</text:a></text:span>, conforme a seguir:</text:p>
            <text:list text:style-name="List_20_1" text:continue-numbering="false">
              <text:list-item>
                <text:p text:style-name="List_20_1_Content_First"> Aba de <text:span text:style-name="Strong_20_Emphasis"><text:a xlink:type="simple" xlink:href="https://gsan.com.br/doku.php?id=ajuda:documento_cobranca" text:style-name="Internet_20_link" text:visited-style-name="Visited_20_Internet_20_Link">Documento Cobrança</text:a></text:span>, além dos atuais documentos de cobrança exibidos (foram incluídas as colunas referentes ao indicador de extrato do imóvel ou do cliente, e ao responsável pela emissão do documento), foi acrescida uma nova tabela com a finalidade de exibir o histórico de emissão de segunda via de contas;</text:p>
              </text:list-item>
              <text:list-item>
                <text:p text:style-name="List_20_1_Content_Last"> Aba de <text:span text:style-name="Strong_20_Emphasis"><text:a xlink:type="simple" xlink:href="https://gsan.com.br/doku.php?id=ajuda:dados_adicionais" text:style-name="Internet_20_link" text:visited-style-name="Visited_20_Internet_20_Link">Dados adicionais</text:a></text:span>, foi incluída uma tabela contendo o histórico de todas as vinculações de clientes com o imóvel, classificados de acordo com os períodos de início e fim dos vínculos, do mais atual para o mais antigo. Também constarão as informações dos clientes referentes às Situações de Cobrança e Negativações, exibindo o código do cliente e um link sobre cada um, o qual, quando ativado, apresentará uma tela <text:span text:style-name="Emphasis">popup</text:span> com os dados detalhados do cliente;</text:p>
              </text:list-item>
            </text:list>
            <text:p text:style-name="Text_20_body">Foi criada uma nova opção visando imprimir o extrato de débito do cliente. O usuário terá a opção de selecionar as faturas e as guias do cliente para o qual deseja emitir o extrato. O layout do extrato será o mesmo, mas caso sejam selecionados débitos de um só cliente, o extrato sairá com o nome desse cliente. Caso contrário, o extrato ficará com o nome do cliente atual do imóvel. </text:p>
            <text:p text:style-name="Text_20_body">Foi alterada a funcionalidade <text:span text:style-name="Strong_20_Emphasis">Gerar e Emitir Extrato de Débito</text:span>, de modo a possibilitar a geração/emissão do extrato do cliente selecionado, considerando as contas e as guias de pagamento selecionadas para este. </text:p>
            <text:p text:style-name="Text_20_body">Para possibilitar um futuro rastreamento, a emissão do extrato de débito terá o registro histórico de todas as emissões efetuadas de forma presencial, salvando no sistema o usuário que efetuou a emissão, com a respectiva data e hora, bem como a indicação se este foi emitido para o imóvel ou se para um cliente, além da identificação do cliente associado ao imóvel. </text:p>
            <text:p text:style-name="Text_20_body">A consulta aos extratos de débito emitidos será feita através da aba <text:span text:style-name="Strong_20_Emphasis">Documentos de Cobrança</text:span>, na funcionalidade <text:span text:style-name="Emphasis">Consultar Imóvel</text:span>.</text:p>
            <text:p text:style-name="Text_20_body">Ao clicar no botão <draw:frame draw:style-name="media" draw:name="6" text:anchor-type="as-char" draw:z-index="6" svg:width="0.74083333333333cm" svg:height="0.68791666666667cm"><draw:image xlink:href="Pictures/6b86e73b8343471b4245484a183146e5.jpg" xlink:type="simple" xlink:show="embed" xlink:actuate="onLoad"/></draw:frame>, o sistema exibe o relatório contendo os dados do débito do cliente, conforme modelo abaixo:</text:p>
          </table:table-cell>
        </table:table-row>
      </table:table>
      <text:p text:style-name="Text_20_body"><text:line-break/></text:p>
      <text:h text:style-name="Heading_20_4" text:outline-level="4"><text:bookmark-start text:name="__RefHeading___modelorelatorio_de_debitos_4"/><text:bookmark-start text:name="modelorelatorio_de_debitos"/>MODELO: RELATÓRIO DE DÉBITOS<text:bookmark-end text:name="__RefHeading___modelorelatorio_de_debitos_4"/><text:bookmark-end text:name="modelorelatorio_de_debitos"/></text:h>
      <text:p text:style-name="Text_20_body"><draw:frame draw:style-name="PluginODTAutoStyle_Frame_26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7" text:anchor-type="paragraph" draw:z-index="7" svg:width="28.839583333333cm" style:rel-width="100%" svg:height="12.329583333333cm" style:rel-height="scale"><draw:image xlink:href="Pictures/95e993098f3eeb0bb261c8795450210d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gera o extrato de débit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0.79375cm" svg:height="0.873125cm"><draw:image xlink:href="Pictures/068ab3b54edaad3fb83da436d6d53ee2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ibe o <text:span text:style-name="Emphasis">hint</text:span> contendo dados de identificação do imóvel e cliente usuári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1166666666667cm" style:rel-width="100%" svg:height="0.555625cm" style:rel-height="scale"><draw:image xlink:href="Pictures/6139004d0bc5277d85d6495002cff5d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vança para aba segui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0902083333333cm" style:rel-width="100%" svg:height="0.52916666666667cm" style:rel-height="scale"><draw:image xlink:href="Pictures/594b7dcad5d88d83b9cfa70ef6ed20f6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ab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9314583333333cm" svg:height="0.635cm"><draw:image xlink:href="Pictures/3ba5cef42d328a6e22fc0fb6e99766c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6.3235416666667cm" style:rel-width="100%" svg:height="0.60854166666667cm" style:rel-height="scale"><draw:image xlink:href="Pictures/7dc1b6c657848b86d70053bf5b2b453c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extrato de débito do cliente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6.19125cm" style:rel-width="100%" svg:height="0.60854166666667cm" style:rel-height="scale"><draw:image xlink:href="Pictures/36e55f6686a5c848be61b8cd55096079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mite extrato de débito do imóvel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0.080625cm" svg:height="0.635cm"><draw:image xlink:href="Pictures/6dea52a1df416d9c0fb62e34f3b12776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a programação de abastecimento/manutenção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geral:pesquisa:uc0013" text:style-name="Internet_20_link" text:visited-style-name="Visited_20_Internet_20_Link">Pesquisar Imóvel</text:a></text:span></text:p>
      <text:p text:style-name="Text_20_body"><text:span text:style-name="Strong_20_Emphasis"><text:a xlink:type="simple" xlink:href="https://gsan.com.br/doku.php?id=postgres:cadastro:uc0472" text:style-name="Internet_20_link" text:visited-style-name="Visited_20_Internet_20_Link">Consultar Imóvel</text:a></text:span></text:p>
      <text:p text:style-name="Text_20_body"><text:span text:style-name="Strong_20_Emphasis"><text:a xlink:type="simple" xlink:href="https://gsan.com.br/doku.php?id=postgres:cadastro:uc0014" text:style-name="Internet_20_link" text:visited-style-name="Visited_20_Internet_20_Link">Manter Imóvel</text:a></text:span></text:p>
      <text:p text:style-name="Text_20_body"><text:span text:style-name="Strong_20_Emphasis"><text:a xlink:type="simple" xlink:href="https://gsan.com.br/doku.php?id=ajuda:mobile:atucad" text:style-name="Internet_20_link" text:visited-style-name="Visited_20_Internet_20_Link">Atualização Cadastral Via Dispositivo Móvel</text:a></text:span></text:p>
      <text:p text:style-name="Text_20_body"><text:span text:style-name="Strong_20_Emphasis"><text:a xlink:type="simple" xlink:href="https://gsan.com.br/doku.php?id=postgres:cadastro:atualizacao_cadastral" text:style-name="Internet_20_link" text:visited-style-name="Visited_20_Internet_20_Link">Atualização Cadastral</text:a></text:span></text:p>
      <text:p text:style-name="Text_20_body"><text:span text:style-name="Strong_20_Emphasis"><text:a xlink:type="simple" xlink:href="https://gsan.com.br/doku.php?id=postgres:cadastro:uc0007" text:style-name="Internet_20_link" text:visited-style-name="Visited_20_Internet_20_Link">Inserir Cliente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i#imovel_condominio" text:style-name="Internet_20_link" text:visited-style-name="Visited_20_Internet_20_Link">Imóvel</text:a></text:span></text:p>
      <text:p text:style-name="Text_20_body"><text:span text:style-name="Strong_20_Emphasis"><text:a xlink:type="simple" xlink:href="https://gsan.com.br/doku.php?id=ajuda:a#anormalidade_de_consumo" text:style-name="Internet_20_link" text:visited-style-name="Visited_20_Internet_20_Link">Anormalidade de Consumo</text:a></text:span></text:p>
      <text:p text:style-name="Text_20_body"><text:line-break/>
<text:line-break/>
<text:line-break/></text:p>
      <text:p text:style-name="Text_20_body">Clique <text:a xlink:type="simple" xlink:href="https://gsan.com.br/doku.php?id=ajuda" text:style-name="Internet_20_link" text:visited-style-name="Visited_20_Internet_20_Link">aqui</text:a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2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37:20</meta:creation-date>
    <dc:creator>Generated</dc:creator>
    <dc:date>2026-09-16T10::37:20</dc:date>
    <dc:language>en-US</dc:language>
    <meta:editing-cycles>1</meta:editing-cycles>
    <meta:editing-duration>PT0S</meta:editing-duration>
    <dc:title>ajuda:consultar_imovel</dc:title>
  </office:meta>
</office:document-meta>
</file>