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8dc9e1b02b04878035dd985c325525a.png"/>
  <manifest:file-entry manifest:media-type="image/jpeg" manifest:full-path="Pictures/3e0d55f80c324404ca666c4a9a0cf3df.jpg"/>
  <manifest:file-entry manifest:media-type="image/jpeg" manifest:full-path="Pictures/a397be6f4c3aeb219c01b661e3fd1e87.jpg"/>
  <manifest:file-entry manifest:media-type="image/jpeg" manifest:full-path="Pictures/68fd1c6b689dffda3a56b54b459b2e20.jpg"/>
  <manifest:file-entry manifest:media-type="image/jpeg" manifest:full-path="Pictures/3a7a2bbe222989bd1638b8b4b291391a.jpg"/>
  <manifest:file-entry manifest:media-type="image/jpeg" manifest:full-path="Pictures/6d5067420b00a90d47ccc9ab04671570.jpg"/>
  <manifest:file-entry manifest:media-type="image/jpeg" manifest:full-path="Pictures/3ed5a2ca03d43959f46cbb2ac4125d30.jpg"/>
  <manifest:file-entry manifest:media-type="image/jpeg" manifest:full-path="Pictures/fd17a2915d5cb7b23bada75034765fc1.jpg"/>
  <manifest:file-entry manifest:media-type="image/jpeg" manifest:full-path="Pictures/d65f6ca7bf7f9ea7cb1a4d2c2b189f76.jpg"/>
  <manifest:file-entry manifest:media-type="image/jpeg" manifest:full-path="Pictures/4882672c65e7f0dd45067631820e6d00.jpg"/>
  <manifest:file-entry manifest:media-type="image/jpeg" manifest:full-path="Pictures/e458bd8a44cb295e6583c2181e4a5653.jpg"/>
  <manifest:file-entry manifest:media-type="image/jpeg" manifest:full-path="Pictures/48801ea2035f7cc6d9ae4eea027d3050.jpg"/>
  <manifest:file-entry manifest:media-type="image/jpeg" manifest:full-path="Pictures/b856642c456461e789e951cd7106eef1.jpg"/>
  <manifest:file-entry manifest:media-type="image/jpeg" manifest:full-path="Pictures/64c0a22840cc4c547186e14e6474c37e.jpg"/>
  <manifest:file-entry manifest:media-type="image/jpeg" manifest:full-path="Pictures/54bb816a4852ff1ecd039d9832425fde.jpg"/>
  <manifest:file-entry manifest:media-type="image/jpeg" manifest:full-path="Pictures/2556be76b4485d167b670068a1b1d52f.jpg"/>
  <manifest:file-entry manifest:media-type="image/jpeg" manifest:full-path="Pictures/39e4556320326c15af629057526e995d.jpg"/>
  <manifest:file-entry manifest:media-type="image/jpeg" manifest:full-path="Pictures/3bc242ccb7efc6212359a010c8691da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ell">
</style:style>
    <style:style style:family="paragraph">
</style:style>
    <style:style style:family="table-column">
</style:style>
    <style:style style:name="PluginODTAutoStyle_Frame_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ext">
</style:style>
    <style:style style:family="text">
</style:style>
    <style:style style:name="PluginODTAutoStyle_Frame_3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6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a xlink:type="simple" xlink:href="https://gsan.com.br/doku.php?id=ajuda"><draw:frame draw:style-name="mediaright" draw:name="0" text:anchor-type="paragraph" draw:z-index="0" svg:width="5.2916666666667cm" style:rel-width="100%" svg:height="3.9418362023996cm" style:rel-height="scale"><draw:image xlink:href="Pictures/58dc9e1b02b04878035dd985c325525a.png" xlink:type="simple" xlink:show="embed" xlink:actuate="onLoad"/></draw:frame></draw:a></text:p>
      <text:h text:style-name="Heading_20_1" text:outline-level="1"><text:bookmark text:name="ajuda:consultar_ordem_de_servico"/><text:bookmark-start text:name="__RefHeading___consultar_ordem_de_servico_1"/><text:bookmark-start text:name="consultar_ordem_de_servico"/>Consultar Ordem de Serviço<text:bookmark-end text:name="__RefHeading___consultar_ordem_de_servico_1"/><text:bookmark-end text:name="consultar_ordem_de_servico"/></text:h>
      <table:table table:style-name="Table">
        <table:table-column table:style-name="odt_auto_style_table_column_1_1"/>
        <table:table-row>
          <table:table-cell office:value-type="string" table:style-name="tablecell">
            <text:p text:style-name="tablealignleft">Veja, abaixo, uma figura com um exemplo da tela com o resultado da consulta aos dados de uma Ordem de Serviço. Essa consulta pode ser feita por meio de várias funcionalidades, a exemplo da <text:span text:style-name="Strong_20_Emphasis"><text:a xlink:type="simple" xlink:href="https://gsan.com.br/doku.php?id=ajuda:manter_ordem_de_servico" text:style-name="Internet_20_link" text:visited-style-name="Visited_20_Internet_20_Link">Manter Ordem de Serviço</text:a></text:span>. Para expandir as informações referentes a <text:span text:style-name="Strong_20_Emphasis">Dados da Programação</text:span> e <text:span text:style-name="Strong_20_Emphasis">Dados do Local de Ocorrência</text:span>, clique nos <text:span text:style-name="Emphasis">links</text:span> correspondentes.</text:p>
            <text:p text:style-name="Text_20_body">Para a <text:span text:style-name="Strong_20_Emphasis">CAGEPA</text:span>, caso o <text:span text:style-name="Emphasis">tipo de solicitação</text:span> e a <text:span text:style-name="Emphasis">especificação</text:span> selecionadas tenham um tipo de serviço de geração automática com o parâmetro de <text:span text:style-name="Strong_20_Emphasis">Manutenção de Rede</text:span> atualizado como <text:span text:style-name="Emphasis">SIM</text:span> na <text:span text:style-name="Strong_20_Emphasis"><text:a xlink:type="simple" xlink:href="https://gsan.com.br/doku.php?id=ajuda:inserir_tipo_de_servico" text:style-name="Internet_20_link" text:visited-style-name="Visited_20_Internet_20_Link">Inserir Tipo de Serviço</text:a></text:span>, a tela é exibida com um botão a mais, o <draw:frame draw:style-name="media" draw:name="1" text:anchor-type="as-char" draw:z-index="1" svg:width="6.0854166666667cm" style:rel-width="100%" svg:height="0.50270833333333cm" style:rel-height="scale"><draw:image xlink:href="Pictures/3e0d55f80c324404ca666c4a9a0cf3df.jpg" xlink:type="simple" xlink:show="embed" xlink:actuate="onLoad"/></draw:frame>, conforme exemplo <text:span text:style-name="Strong_20_Emphasis"><text:a xlink:type="simple" xlink:href="#__RefHeading___consultar_ordem_de_servico_cagepa_7" text:style-name="Local_20_link" text:visited-style-name="Visited_20_Local_20_Link">AQUI</text:a></text:span>.</text:p>
          </table:table-cell>
        </table:table-row>
      </table:table>
      <text:h text:style-name="Heading_20_3" text:outline-level="3"><text:bookmark-start text:name="__RefHeading___observacao_2"/><text:bookmark-start text:name="observacao"/>Observação<text:bookmark-end text:name="__RefHeading___observacao_2"/><text:bookmark-end text:name="observacao"/></text:h>
      <table:table table:style-name="Table">
        <table:table-column/>
        <table:table-row>
          <table:table-cell office:value-type="string" table:style-name="tableheader">
            <text:p text:style-name="Table_20_Heading">Informamos que os dados exibidos nas telas a seguir são fictícios, e não retratam informações de clientes.</text:p>
          </table:table-cell>
        </table:table-row>
      </table:table>
      <text:p text:style-name="Text_20_body"><draw:frame draw:style-name="PluginODTAutoStyle_Frame_4_text_frame" draw:name="Frame1" text:anchor-type="paragraph" svg:width="481.89pt" draw:z-index="0" svg:min-height="1cm"><draw:text-box><table:table table:style-name="Table"><table:table-column table:style-name="odt_auto_style_table_column_3_1"/><table:table-row><table:table-cell office:value-type="string" table:style-name="tablecell"><text:p text:style-name="tablealignleft"><draw:frame draw:style-name="mediacenter" draw:name="2" text:anchor-type="paragraph" draw:z-index="2" svg:width="16.245416666667cm" svg:height="19.155833333333cm"><draw:image xlink:href="Pictures/a397be6f4c3aeb219c01b661e3fd1e87.jpg" xlink:type="simple" xlink:show="embed" xlink:actuate="onLoad"/></draw:frame></text:p></table:table-cell></table:table-row></table:table></draw:text-box></draw:frame></text:p>
      <table:table table:style-name="Table">
        <table:table-column table:style-name="odt_auto_style_table_column_4_1"/>
        <table:table-row>
          <table:table-cell office:value-type="string" table:style-name="tablecell">
            <text:p text:style-name="tablealignleft"><text:span text:style-name="Strong_20_Emphasis">Atenção</text:span>: para a <text:span text:style-name="Strong_20_Emphasis">CAERN</text:span> e demais empresas, o campo <text:span text:style-name="Strong_20_Emphasis">Data de Validade</text:span> é visualizado. Nele, é visualizada a data de validade da ordem de serviço, caso tenha sido informada na funcionalidade <text:span text:style-name="Strong_20_Emphasis"><text:a xlink:type="simple" xlink:href="https://gsan.com.br/doku.php?id=ajuda:inserir_tipo_de_servico" text:style-name="Internet_20_link" text:visited-style-name="Visited_20_Internet_20_Link">Inserir Tipo de Serviço</text:a></text:span>. Essa data indica o prazo de cancelamento por <text:span text:style-name="Strong_20_Emphasis">Decurso de prazo</text:span> da ordem de serviço, sendo válida para ordens abertas e ainda não executadas ou encerradas. A data de validade de uma ordem de serviço corresponde à data de sua emissão, mais o número de dias determinado para a validade do serviço.</text:p>
            <text:p text:style-name="Text_20_body">A tela da <text:span text:style-name="Strong_20_Emphasis">CAERN</text:span> possui outra particularidade e pode ser vista <text:span text:style-name="Strong_20_Emphasis"><text:a xlink:type="simple" xlink:href="#__RefHeading___tela_de_consulta_da_ordem_de_servico_expandida_caern_4" text:style-name="Local_20_link" text:visited-style-name="Visited_20_Local_20_Link">AQUI</text:a></text:span>.</text:p>
          </table:table-cell>
        </table:table-row>
      </table:table>
      <text:h text:style-name="Heading_20_4" text:outline-level="4"><text:bookmark-start text:name="__RefHeading___tela_de_consulta_da_ordem_de_servico_expandida_3"/><text:bookmark-start text:name="tela_de_consulta_da_ordem_de_servico_expandida"/>Tela de Consulta da Ordem de Serviço expandida:<text:bookmark-end text:name="__RefHeading___tela_de_consulta_da_ordem_de_servico_expandida_3"/><text:bookmark-end text:name="tela_de_consulta_da_ordem_de_servico_expandida"/></text:h>
      <text:p text:style-name="Text_20_body"><draw:frame draw:style-name="PluginODTAutoStyle_Frame_11_text_frame" draw:name="Frame2" text:anchor-type="paragraph" svg:width="481.89pt" draw:z-index="0" svg:min-height="1cm"><draw:text-box><table:table table:style-name="Table"><table:table-column table:style-name="odt_auto_style_table_column_5_1"/><table:table-row><table:table-cell office:value-type="string" table:style-name="tablecell"><text:p text:style-name="tablealignleft"><draw:frame draw:style-name="mediacenter" draw:name="3" text:anchor-type="paragraph" draw:z-index="3" svg:width="16.1925cm" svg:height="23.600833333333cm"><draw:image xlink:href="Pictures/68fd1c6b689dffda3a56b54b459b2e20.jpg" xlink:type="simple" xlink:show="embed" xlink:actuate="onLoad"/></draw:frame></text:p></table:table-cell></table:table-row></table:table></draw:text-box></draw:frame></text:p>
      <table:table table:style-name="Table">
        <table:table-column table:style-name="odt_auto_style_table_column_6_1"/>
        <table:table-row>
          <table:table-cell office:value-type="string" table:style-name="tablecell">
            <text:p text:style-name="tablealignleft">Caso o <draw:frame draw:style-name="media" draw:name="4" text:anchor-type="as-char" draw:z-index="4" svg:width="2.8310416666667cm" style:rel-width="100%" svg:height="0.47625cm" style:rel-height="scale"><draw:image xlink:href="Pictures/3a7a2bbe222989bd1638b8b4b291391a.jpg" xlink:type="simple" xlink:show="embed" xlink:actuate="onLoad"/></draw:frame> esteja habilitado, clicando nele, é possível imprimir o parecer da ordem de serviço. Para atualizá-la, clique em <draw:frame draw:style-name="media" draw:name="5" text:anchor-type="as-char" draw:z-index="5" svg:width="1.7197916666667cm" svg:height="0.47625cm"><draw:image xlink:href="Pictures/6d5067420b00a90d47ccc9ab04671570.jpg" xlink:type="simple" xlink:show="embed" xlink:actuate="onLoad"/></draw:frame>. Para encerrá-la, clique em <draw:frame draw:style-name="media" draw:name="6" text:anchor-type="as-char" draw:z-index="6" svg:width="1.7991666666667cm" svg:height="0.555625cm"><draw:image xlink:href="Pictures/3ed5a2ca03d43959f46cbb2ac4125d30.jpg" xlink:type="simple" xlink:show="embed" xlink:actuate="onLoad"/></draw:frame>.</text:p>
            <text:p text:style-name="Text_20_body">Para a <text:span text:style-name="Strong_20_Emphasis">SAAE-Sorocaba</text:span>, os botões <draw:frame draw:style-name="media" draw:name="7" text:anchor-type="as-char" draw:z-index="7" svg:width="2.460625cm" style:rel-width="100%" svg:height="0.555625cm" style:rel-height="scale"><draw:image xlink:href="Pictures/fd17a2915d5cb7b23bada75034765fc1.jpg" xlink:type="simple" xlink:show="embed" xlink:actuate="onLoad"/></draw:frame> e <draw:frame draw:style-name="media" draw:name="8" text:anchor-type="as-char" draw:z-index="8" svg:width="2.0108333333333cm" style:rel-width="100%" svg:height="0.52916666666667cm" style:rel-height="scale"><draw:image xlink:href="Pictures/d65f6ca7bf7f9ea7cb1a4d2c2b189f76.jpg" xlink:type="simple" xlink:show="embed" xlink:actuate="onLoad"/></draw:frame> são habilitados. Isso porque alguns serviços da <text:span text:style-name="Strong_20_Emphasis">SAAE</text:span> são efetuados apenas mediante pagamento antecipado. Esse bloqueio e desbloqueio é feito automaticamente, assim que determinado serviço seja efetivamente pago e identificado pelo sistema.</text:p>
            <text:p text:style-name="Text_20_body">Porém, se o <text:span text:style-name="Strong_20_Emphasis">Indicador de Pagamento Antecipado</text:span> estiver marcado como <text:span text:style-name="Emphasis">Sim</text:span> em <text:span text:style-name="Strong_20_Emphasis"><text:a xlink:type="simple" xlink:href="https://gsan.com.br/doku.php?id=ajuda:inserir_tipo_de_servico" text:style-name="Internet_20_link" text:visited-style-name="Visited_20_Internet_20_Link">Inserir Tipo de Serviço</text:a></text:span> também é possível fazer essa liberação ou bloqueio manualmente na funcionalidade acima. Caso deseje liberar a ordem de serviço, clique em <draw:frame draw:style-name="media" draw:name="9" text:anchor-type="as-char" draw:z-index="9" svg:width="2.0108333333333cm" style:rel-width="100%" svg:height="0.52916666666667cm" style:rel-height="scale"><draw:image xlink:href="Pictures/d65f6ca7bf7f9ea7cb1a4d2c2b189f76.jpg" xlink:type="simple" xlink:show="embed" xlink:actuate="onLoad"/></draw:frame>. Caso deseje bloquear a execução da ordem, ao clicar em <draw:frame draw:style-name="media" draw:name="10" text:anchor-type="as-char" draw:z-index="10" svg:width="2.460625cm" style:rel-width="100%" svg:height="0.555625cm" style:rel-height="scale"><draw:image xlink:href="Pictures/fd17a2915d5cb7b23bada75034765fc1.jpg" xlink:type="simple" xlink:show="embed" xlink:actuate="onLoad"/></draw:frame> o sistema visualiza a tela de <text:span text:style-name="Emphasis">popup</text:span> a seguir, onde é possível informar o motivo do bloqueio:</text:p>
          </table:table-cell>
        </table:table-row>
      </table:table>
      <text:p text:style-name="Text_20_body"><draw:frame draw:style-name="PluginODTAutoStyle_Frame_18_text_frame" draw:name="Frame3" text:anchor-type="paragraph" svg:width="481.89pt" draw:z-index="0" svg:min-height="1cm"><draw:text-box><table:table table:style-name="Table"><table:table-column table:style-name="odt_auto_style_table_column_7_1"/><table:table-row><table:table-cell office:value-type="string" table:style-name="tablecell"><text:p text:style-name="tablealignleft"><draw:frame draw:style-name="mediacenter" draw:name="11" text:anchor-type="paragraph" draw:z-index="11" svg:width="11.7475cm" svg:height="3.9422916666667cm"><draw:image xlink:href="Pictures/4882672c65e7f0dd45067631820e6d00.jpg" xlink:type="simple" xlink:show="embed" xlink:actuate="onLoad"/></draw:frame></text:p></table:table-cell></table:table-row></table:table></draw:text-box></draw:frame></text:p>
      <table:table table:style-name="Table">
        <table:table-column table:style-name="odt_auto_style_table_column_8_1"/>
        <table:table-row>
          <table:table-cell office:value-type="string" table:style-name="tablecell">
            <text:p text:style-name="tablealignleft">Ao clicar em <draw:frame draw:style-name="media" draw:name="12" text:anchor-type="as-char" draw:z-index="12" svg:width="1.6933333333333cm" svg:height="0.58208333333333cm"><draw:image xlink:href="Pictures/e458bd8a44cb295e6583c2181e4a5653.jpg" xlink:type="simple" xlink:show="embed" xlink:actuate="onLoad"/></draw:frame> o sistema imprime a ordem de serviço correspondente. Para a <text:span text:style-name="Strong_20_Emphasis">MANAM</text:span>, são listados na ordem de serviço os dados de leitura dos seis últimos meses, independente se houve anormalidade de consumo ou não. Além disso, na ordem de serviço padrão, foi incluída a informação do grupo de faturamento, ao lado direito da inscrição do imóvel, conforme modelos abaixo:</text:p>
          </table:table-cell>
        </table:table-row>
      </table:table>
      <text:h text:style-name="Heading_20_3" text:outline-level="3"><text:bookmark-start text:name="__RefHeading___tela_de_consulta_da_ordem_de_servico_expandida_caern_4"/><text:bookmark-start text:name="tela_de_consulta_da_ordem_de_servico_expandida_caern"/>Tela de Consulta da Ordem de Serviço expandida CAERN<text:bookmark-end text:name="__RefHeading___tela_de_consulta_da_ordem_de_servico_expandida_caern_4"/><text:bookmark-end text:name="tela_de_consulta_da_ordem_de_servico_expandida_caern"/></text:h>
      <text:p text:style-name="Text_20_body"><draw:frame draw:style-name="PluginODTAutoStyle_Frame_25_text_frame" draw:name="Frame4" text:anchor-type="paragraph" svg:width="481.89pt" draw:z-index="0" svg:min-height="1cm"><draw:text-box><table:table table:style-name="Table"><table:table-column table:style-name="odt_auto_style_table_column_9_1"/><table:table-row><table:table-cell office:value-type="string" table:style-name="tablecell"><text:p text:style-name="tablealignleft"><draw:frame draw:style-name="mediacenter" draw:name="13" text:anchor-type="paragraph" draw:z-index="13" svg:width="16.245416666667cm" svg:height="34.713333333333cm"><draw:image xlink:href="Pictures/48801ea2035f7cc6d9ae4eea027d3050.jpg" xlink:type="simple" xlink:show="embed" xlink:actuate="onLoad"/></draw:frame></text:p></table:table-cell></table:table-row></table:table></draw:text-box></draw:frame></text:p>
      <table:table table:style-name="Table">
        <table:table-column table:style-name="odt_auto_style_table_column_10_1"/>
        <table:table-row>
          <table:table-cell office:value-type="string" table:style-name="tablecell">
            <text:p text:style-name="tablealignleft">Para a <text:span text:style-name="Strong_20_Emphasis">CAERN</text:span>, quando o tipo da ordem de serviço for de <text:span text:style-name="Emphasis">visita</text:span>, caso o atributo <text:span text:style-name="Strong_20_Emphasis">Qtde de Dias para Suspensão de Reabertura de Ordem de Serviço de Visita</text:span> (informado <text:span text:style-name="Strong_20_Emphasis"><text:a xlink:type="simple" xlink:href="https://gsan.com.br/doku.php?id=ajuda:cobranca:informar_motivo_de_encerramento_dos_atendimentos" text:style-name="Internet_20_link" text:visited-style-name="Visited_20_Internet_20_Link">AQUI</text:a></text:span>) associado ao <text:span text:style-name="Strong_20_Emphasis">Motivo de Encerramento do Atendimento da Ordem de Serviço</text:span> de <text:span text:style-name="Emphasis">visita</text:span> encerrada for informado, o sistema soma essa quantidade de dias para suspensão de reabertura de ordem de visita <text:span text:style-name="Emphasis">com</text:span> a data do encerramento da ordem. Caso a data corrente seja <text:span text:style-name="Emphasis">maior</text:span> que a data calculada, é visualizada em <text:span text:style-name=""><text:span text:style-name="Strong_20_Emphasis">vermelho</text:span></text:span> a mensagem: <text:span text:style-name=""><text:span text:style-name="Strong_20_Emphasis">Reabertura de Novas Ordens de Serviço de Visita Suspensa</text:span></text:span>.</text:p>
            <text:p text:style-name="Text_20_body">Além disso, o campo <text:span text:style-name="Strong_20_Emphasis">Serviço de Medição</text:span> traz os tipos de especificação de serviços que terão ordens de serviço abertas para serem executados, quando o tipo da ordem de serviço for de <text:span text:style-name="Emphasis">visita</text:span> e estiver na situação de <text:span text:style-name="Strong_20_Emphasis">Concluído</text:span>. Caso o tipo da ordem de serviço seja de <text:span text:style-name="Emphasis">verificação de consumo</text:span>, significa que, ao inserir uma leitura com estouro de consumo, o sistema abriu diretamente um registro de atendimento de <text:span text:style-name="Emphasis">Revisão de Consumo</text:span> (conforme exemplo <text:span text:style-name="Strong_20_Emphasis"><text:a xlink:type="simple" xlink:href="https://gsan.com.br/doku.php?id=ajuda:consultar_registro_de_atendimento#consultar_registro_de_atendimento_revisao_de_consumo_-_caern" text:style-name="Internet_20_link" text:visited-style-name="Visited_20_Internet_20_Link">AQUI</text:a></text:span>), gerado durante o fechamento da rota, e sua respectiva ordem de serviço.</text:p>
            <text:p text:style-name="Text_20_body">Para ordens que geram documentos de cobrança (visita de substituição ou instalação de hidrômetros; ordem de instalação ou substituição de hidrômetros; visita de cobrança; ordem de corte e ordem de fiscalização), a mensagem da cobrança posterior de juros de mora e atualização monetária, decorrentes do pagamento de faturas em atraso, é destacada: <text:span text:style-name="Strong_20_Emphasis">Os acréscimos devidos (atualização monetária, juros de mora e multa por atraso), decorrentes do pagamento em atraso, serão cobrados na fatura seguinte</text:span>.</text:p>
            <text:p text:style-name="Text_20_body">Ainda em campo, são feitos alguns registros em foto, que são armazenados no sistema. Para visualizar essas fotos, clique no <text:span text:style-name="Emphasis">link</text:span> <text:span text:style-name="Strong_20_Emphasis">Exibir Fotos da O.S</text:span>, exibido no quadro <text:span text:style-name="Strong_20_Emphasis">Dados Gerais da Ordem de Serviço</text:span>. Feito isso, o sistema exibe a tela de consulta das fotos <text:span text:style-name="Strong_20_Emphasis"><text:a xlink:type="simple" xlink:href="#__RefHeading___consultar_fotos_da_ordem_de_servico_9" text:style-name="Local_20_link" text:visited-style-name="Visited_20_Local_20_Link">AQUI</text:a></text:span>.</text:p>
          </table:table-cell>
        </table:table-row>
      </table:table>
      <text:p text:style-name="Text_20_body"><text:line-break/></text:p>
      <text:h text:style-name="Heading_20_3" text:outline-level="3"><text:bookmark-start text:name="__RefHeading___ordem_de_servico_manam_padrao_5"/><text:bookmark-start text:name="ordem_de_servico_manam_padrao"/>Ordem de Serviço Manam Padrão<text:bookmark-end text:name="__RefHeading___ordem_de_servico_manam_padrao_5"/><text:bookmark-end text:name="ordem_de_servico_manam_padrao"/></text:h>
      <text:p text:style-name="Text_20_body"><draw:frame draw:style-name="PluginODTAutoStyle_Frame_34_text_frame" draw:name="Frame5" text:anchor-type="paragraph" svg:width="481.89pt" draw:z-index="0" svg:min-height="1cm"><draw:text-box><table:table table:style-name="Table"><table:table-column table:style-name="odt_auto_style_table_column_11_1"/><table:table-row><table:table-cell office:value-type="string" table:style-name="tablecell"><text:p text:style-name="tablealignleft"><draw:frame draw:style-name="mediacenter" draw:name="14" text:anchor-type="paragraph" draw:z-index="14" svg:width="36.142083333333cm" style:rel-width="100%" svg:height="29.077708333333cm" style:rel-height="scale"><draw:image xlink:href="Pictures/b856642c456461e789e951cd7106eef1.jpg" xlink:type="simple" xlink:show="embed" xlink:actuate="onLoad"/></draw:frame></text:p></table:table-cell></table:table-row></table:table></draw:text-box></draw:frame></text:p>
      <text:p text:style-name="Text_20_body"><text:line-break/></text:p>
      <text:h text:style-name="Heading_20_3" text:outline-level="3"><text:bookmark-start text:name="__RefHeading___ordem_de_servico_manam_com_leitura_dos_seis_ultimos_meses_6"/><text:bookmark-start text:name="ordem_de_servico_manam_com_leitura_dos_seis_ultimos_meses"/>Ordem de Serviço Manam com Leitura dos Seis Últimos Meses<text:bookmark-end text:name="__RefHeading___ordem_de_servico_manam_com_leitura_dos_seis_ultimos_meses_6"/><text:bookmark-end text:name="ordem_de_servico_manam_com_leitura_dos_seis_ultimos_meses"/></text:h>
      <text:p text:style-name="Text_20_body"><draw:frame draw:style-name="PluginODTAutoStyle_Frame_38_text_frame" draw:name="Frame6" text:anchor-type="paragraph" svg:width="481.89pt" draw:z-index="0" svg:min-height="1cm"><draw:text-box><table:table table:style-name="Table"><table:table-column table:style-name="odt_auto_style_table_column_12_1"/><table:table-row><table:table-cell office:value-type="string" table:style-name="tablecell"><text:p text:style-name="tablealignleft"><draw:frame draw:style-name="mediacenter" draw:name="15" text:anchor-type="paragraph" draw:z-index="15" svg:width="33.125833333333cm" style:rel-width="100%" svg:height="48.26cm" style:rel-height="scale"><draw:image xlink:href="Pictures/64c0a22840cc4c547186e14e6474c37e.jpg" xlink:type="simple" xlink:show="embed" xlink:actuate="onLoad"/></draw:frame></text:p></table:table-cell></table:table-row></table:table></draw:text-box></draw:frame></text:p>
      <text:p text:style-name="Text_20_body"><text:line-break/></text:p>
      <text:h text:style-name="Heading_20_2" text:outline-level="2"><text:bookmark-start text:name="__RefHeading___consultar_ordem_de_servico_cagepa_7"/><text:bookmark-start text:name="consultar_ordem_de_servico_cagepa"/>Consultar Ordem de Serviço CAGEPA<text:bookmark-end text:name="__RefHeading___consultar_ordem_de_servico_cagepa_7"/><text:bookmark-end text:name="consultar_ordem_de_servico_cagepa"/></text:h>
      <text:p text:style-name="Text_20_body">Para a <text:span text:style-name="Strong_20_Emphasis">CAGEPA</text:span>, a tela de <text:span text:style-name="Strong_20_Emphasis">Consultar Ordem de Serviço</text:span> é visualizada com um botão novo:</text:p>
      <text:p text:style-name="Text_20_body"><draw:frame draw:style-name="PluginODTAutoStyle_Frame_42_text_frame" draw:name="Frame7" text:anchor-type="paragraph" svg:width="481.89pt" draw:z-index="0" svg:min-height="1cm"><draw:text-box><table:table table:style-name="Table"><table:table-column table:style-name="odt_auto_style_table_column_13_1"/><table:table-row><table:table-cell office:value-type="string" table:style-name="tablecell"><text:p text:style-name="tablealignleft"><draw:frame draw:style-name="mediacenter" draw:name="16" text:anchor-type="paragraph" draw:z-index="16" svg:width="16.271875cm" svg:height="22.754166666667cm"><draw:image xlink:href="Pictures/54bb816a4852ff1ecd039d9832425fde.jpg" xlink:type="simple" xlink:show="embed" xlink:actuate="onLoad"/></draw:frame></text:p></table:table-cell></table:table-row></table:table></draw:text-box></draw:frame></text:p>
      <table:table table:style-name="Table">
        <table:table-column table:style-name="odt_auto_style_table_column_14_1"/>
        <table:table-row>
          <table:table-cell office:value-type="string" table:style-name="tablecell">
            <text:p text:style-name="tablealignleft">Esse botão é o <draw:frame draw:style-name="media" draw:name="17" text:anchor-type="as-char" draw:z-index="17" svg:width="6.0854166666667cm" style:rel-width="100%" svg:height="0.50270833333333cm" style:rel-height="scale"><draw:image xlink:href="Pictures/3e0d55f80c324404ca666c4a9a0cf3df.jpg" xlink:type="simple" xlink:show="embed" xlink:actuate="onLoad"/></draw:frame>. Ele é visualizado para a <text:span text:style-name="Strong_20_Emphasis">CAGEPA</text:span>, que está parametrizada para registrar dados de manutenção da rede, fazendo a integração do <text:span text:style-name="Strong_20_Emphasis">GSAN</text:span> com o sistema <text:span text:style-name="Strong_20_Emphasis">SIGO</text:span>, utilizado pela <text:span text:style-name="Strong_20_Emphasis">CAGEPA</text:span> para tratar de serviços relacionados à manutenção de rede de água. Caso o tipo de serviço <text:span text:style-name="Emphasis">associado</text:span> ao tipo de especificação do registro de atendimento que gerou a ordem de serviço consultada tenha indicação de manutenção de rede (no exemplo acima, <text:span text:style-name="Strong_20_Emphasis">Instalação de Registro de Rede</text:span>), a funcionalidade exibe o botão <draw:frame draw:style-name="media" draw:name="18" text:anchor-type="as-char" draw:z-index="18" svg:width="6.0854166666667cm" style:rel-width="100%" svg:height="0.50270833333333cm" style:rel-height="scale"><draw:image xlink:href="Pictures/3e0d55f80c324404ca666c4a9a0cf3df.jpg" xlink:type="simple" xlink:show="embed" xlink:actuate="onLoad"/></draw:frame> para receber os dados de manutenção da rede.</text:p>
            <text:p text:style-name="Text_20_body">Clicando nele, é possível informar se haverá interrupção de serviços de Rede durante a execução do serviço. Selecionando <text:span text:style-name="Strong_20_Emphasis">SIM</text:span>, informe a data prevista de execução, a hora prevista e o prazo previsto de duração, selecionando se é prazo em <text:span text:style-name="Emphasis">dias</text:span> ou <text:span text:style-name="Emphasis">horas</text:span>. Caso não tenha condições de informar os dados, pode deixar em branco. Caso seja possível informá-los, clique em <draw:frame draw:style-name="media" draw:name="19" text:anchor-type="as-char" draw:z-index="19" svg:width="1.7197916666667cm" svg:height="0.47625cm"><draw:image xlink:href="Pictures/6d5067420b00a90d47ccc9ab04671570.jpg" xlink:type="simple" xlink:show="embed" xlink:actuate="onLoad"/></draw:frame>. Feito isso, o sistema envia para o sistema <text:span text:style-name="Strong_20_Emphasis">SIGO</text:span>, através de <text:span text:style-name="Emphasis">webservice</text:span>, incluindo / atualizando os dados informados em base própria, para ser usada no envio das informações para o sistema <text:span text:style-name="Strong_20_Emphasis">SIGO</text:span> e para a programação do serviço no <text:span text:style-name="Strong_20_Emphasis"><text:a xlink:type="simple" xlink:href="https://gsan.com.br/doku.php?id=ajuda:mobile:gsanas" text:style-name="Internet_20_link" text:visited-style-name="Visited_20_Internet_20_Link">GSANAS</text:a></text:span>.</text:p>
          </table:table-cell>
        </table:table-row>
      </table:table>
      <text:p text:style-name="Text_20_body"><draw:frame draw:style-name="PluginODTAutoStyle_Frame_49_text_frame" draw:name="Frame8" text:anchor-type="paragraph" svg:width="481.89pt" draw:z-index="0" svg:min-height="1cm"><draw:text-box><table:table table:style-name="Table"><table:table-column table:style-name="odt_auto_style_table_column_15_1"/><table:table-row><table:table-cell office:value-type="string" table:style-name="tablecell"><text:p text:style-name="tablealignleft"><draw:frame draw:style-name="mediacenter" draw:name="20" text:anchor-type="paragraph" draw:z-index="20" svg:width="15.425208333333cm" svg:height="5.1858333333333cm"><draw:image xlink:href="Pictures/2556be76b4485d167b670068a1b1d52f.jpg" xlink:type="simple" xlink:show="embed" xlink:actuate="onLoad"/></draw:frame></text:p></table:table-cell></table:table-row></table:table></draw:text-box></draw:frame></text:p>
      <text:p text:style-name="Text_20_body"><text:line-break/></text:p>
      <text:p text:style-name="Text_20_body">Ainda para a <text:span text:style-name="Strong_20_Emphasis">CAGEPA</text:span>, quando o tipo de serviço da ordem for igual a <text:span text:style-name="Strong_20_Emphasis">285</text:span> (aferição de hidrômetro inferior a 20m³), <text:span text:style-name="Strong_20_Emphasis">286</text:span> (superior a 20m³) e <text:span text:style-name="Strong_20_Emphasis">287</text:span> (aferição de hidrômetro <text:span text:style-name="Emphasis">in Loco</text:span> sem substituição de hidrômetro) é possível visualzar os <text:span text:style-name="Strong_20_Emphasis">Dados da Aferição do Hidrômetro</text:span> conforme exemplo <text:span text:style-name="Strong_20_Emphasis"><text:a xlink:type="simple" xlink:href="https://gsan.com.br/doku.php?id=ajuda:consultar_ordem_de_servico_afericao" text:style-name="Internet_20_link" text:visited-style-name="Visited_20_Internet_20_Link">AQUI</text:a></text:span>.</text:p>
      <text:p text:style-name="Text_20_body"><text:line-break/></text:p>
      <text:h text:style-name="Heading_20_2" text:outline-level="2"><text:bookmark-start text:name="__RefHeading___consultar_ordem_de_servico_casal_8"/><text:bookmark-start text:name="consultar_ordem_de_servico_casal"/>Consultar Ordem de Serviço CASAL<text:bookmark-end text:name="__RefHeading___consultar_ordem_de_servico_casal_8"/><text:bookmark-end text:name="consultar_ordem_de_servico_casal"/></text:h>
      <text:p text:style-name="Text_20_body">Para a <text:span text:style-name="Strong_20_Emphasis">CASAL</text:span>, a tela de <text:span text:style-name="Strong_20_Emphasis">Consultar Ordem de Serviço</text:span> é visualizada com um campo a mais no quadro <text:span text:style-name="Strong_20_Emphasis">Dados do Encerramento da Ordem de Serviço</text:span>:</text:p>
      <text:p text:style-name="Text_20_body"><draw:frame draw:style-name="PluginODTAutoStyle_Frame_53_text_frame" draw:name="Frame9" text:anchor-type="paragraph" svg:width="481.89pt" draw:z-index="0" svg:min-height="1cm"><draw:text-box><table:table table:style-name="Table"><table:table-column table:style-name="odt_auto_style_table_column_16_1"/><table:table-row><table:table-cell office:value-type="string" table:style-name="tablecell"><text:p text:style-name="tablealignleft"><draw:frame draw:style-name="mediacenter" draw:name="21" text:anchor-type="paragraph" draw:z-index="21" svg:width="16.271875cm" svg:height="33.231666666667cm"><draw:image xlink:href="Pictures/39e4556320326c15af629057526e995d.jpg" xlink:type="simple" xlink:show="embed" xlink:actuate="onLoad"/></draw:frame></text:p></table:table-cell></table:table-row></table:table></draw:text-box></draw:frame></text:p>
      <table:table table:style-name="Table">
        <table:table-column table:style-name="odt_auto_style_table_column_17_1"/>
        <table:table-row>
          <table:table-cell office:value-type="string" table:style-name="tablecell">
            <text:p text:style-name="tablealignleft">Trata-se do campo <text:span text:style-name="Strong_20_Emphasis">Agente Comercial</text:span>. Nele, é possível visualizar o nome do agente comercial que encerrou a ordem de serviço em campo.</text:p>
          </table:table-cell>
        </table:table-row>
      </table:table>
      <text:p text:style-name="Text_20_body"><text:line-break/></text:p>
      <text:h text:style-name="Heading_20_3" text:outline-level="3"><text:bookmark-start text:name="__RefHeading___consultar_fotos_da_ordem_de_servico_9"/><text:bookmark-start text:name="consultar_fotos_da_ordem_de_servico"/>Consultar Fotos da Ordem de Serviço<text:bookmark-end text:name="__RefHeading___consultar_fotos_da_ordem_de_servico_9"/><text:bookmark-end text:name="consultar_fotos_da_ordem_de_servico"/></text:h>
      <text:p text:style-name="Text_20_body"><draw:frame draw:style-name="PluginODTAutoStyle_Frame_60_text_frame" draw:name="Frame10" text:anchor-type="paragraph" svg:width="481.89pt" draw:z-index="0" svg:min-height="1cm"><draw:text-box><table:table table:style-name="Table"><table:table-column table:style-name="odt_auto_style_table_column_18_1"/><table:table-row><table:table-cell office:value-type="string" table:style-name="tablecell"><text:p text:style-name="tablealignleft"><draw:frame draw:style-name="mediacenter" draw:name="22" text:anchor-type="paragraph" draw:z-index="22" svg:width="26.484791666667cm" style:rel-width="100%" svg:height="9.7976163718988cm" style:rel-height="scale"><draw:image xlink:href="Pictures/3bc242ccb7efc6212359a010c8691da6.jpg" xlink:type="simple" xlink:show="embed" xlink:actuate="onLoad"/></draw:frame></text:p></table:table-cell></table:table-row></table:table></draw:text-box></draw:frame></text:p>
      <table:table table:style-name="Table">
        <table:table-column table:style-name="odt_auto_style_table_column_19_1"/>
        <table:table-row>
          <table:table-cell office:value-type="string" table:style-name="tablecell">
            <text:p text:style-name="tablealignleft">Acima, é possível consultar as fotos registradas para a ordem de serviço. Para a <text:span text:style-name="Strong_20_Emphasis">CAERN</text:span>, as informações são acrescidas pela <text:span text:style-name="Emphasis">data</text:span> e <text:span text:style-name="Emphasis">hora</text:span> em que as fotos foram tiradas, além das coordenadas do local de serviço no mapa. Clique na imagem para aumentar seu tamanho.</text:p>
          </table:table-cell>
        </table:table-row>
      </table:table>
      <text:p text:style-name="Text_20_body"><text:line-break/></text:p>
      <text:h text:style-name="Heading_20_2" text:outline-level="2"><text:bookmark-start text:name="__RefHeading___referencias_10"/><text:bookmark-start text:name="referencias"/>Referências<text:bookmark-end text:name="__RefHeading___referencias_10"/><text:bookmark-end text:name="referencias"/></text:h>
      <text:p text:style-name="Text_20_body"><text:span text:style-name="Strong_20_Emphasis"><text:a xlink:type="simple" xlink:href="https://gsan.com.br/doku.php?id=postgres:atendimento_ao_publico:uc0468" text:style-name="Internet_20_link" text:visited-style-name="Visited_20_Internet_20_Link">Consultar Ordem de Serviço</text:a></text:span></text:p>
      <text:p text:style-name="Text_20_body"><text:span text:style-name="Strong_20_Emphasis"><text:a xlink:type="simple" xlink:href="https://gsan.com.br/doku.php?id=postgres:atendimento_ao_publico:uc0466" text:style-name="Internet_20_link" text:visited-style-name="Visited_20_Internet_20_Link">Manter Ordem de Serviço</text:a></text:span></text:p>
      <text:p text:style-name="Text_20_body"><text:span text:style-name="Strong_20_Emphasis"><text:a xlink:type="simple" xlink:href="https://gsan.com.br/doku.php?id=postgres:atendimento_ao_publico:uc0430" text:style-name="Internet_20_link" text:visited-style-name="Visited_20_Internet_20_Link">Gerar Ordem de Serviço</text:a></text:span></text:p>
      <text:h text:style-name="Heading_20_3" text:outline-level="3"><text:bookmark-start text:name="__RefHeading___termos_principais_11"/><text:bookmark-start text:name="termos_principais"/>Termos Principais<text:bookmark-end text:name="__RefHeading___termos_principais_11"/><text:bookmark-end text:name="termos_principais"/></text:h>
      <text:p text:style-name="Text_20_body"><text:span text:style-name="Strong_20_Emphasis"><text:a xlink:type="simple" xlink:href="https://gsan.com.br/doku.php?id=ajuda:o#ordem_de_servico" text:style-name="Internet_20_link" text:visited-style-name="Visited_20_Internet_20_Link">Ordem de Serviço</text:a></text:span></text:p>
      <text:h text:style-name="Heading_20_2" text:outline-level="2"><text:bookmark-start text:name="__RefHeading___videos_12"/><text:bookmark-start text:name="videos"/>Vídeos<text:bookmark-end text:name="__RefHeading___videos_12"/><text:bookmark-end text:name="videos"/></text:h>
      <text:p text:style-name="Text_20_body"><text:span text:style-name="Strong_20_Emphasis"><text:a xlink:type="simple" xlink:href="https://gsan.com.br/doku.php?id=treinamentos:livre:video-aulas:consultar_ordem_de_servico" text:style-name="Internet_20_link" text:visited-style-name="Visited_20_Internet_20_Link">Consultar Ordem de Serviço</text:a></text:span>
<text:line-break/>
<text:line-break/>
Clique <text:span text:style-name="Strong_20_Emphasis"><text:a xlink:type="simple" xlink:href="https://gsan.com.br/doku.php?id=ajuda" text:style-name="Internet_20_link" text:visited-style-name="Visited_20_Internet_20_Link">aqui</text:a></text:span> para retornar ao Menu Principal do GS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ell">
</style:style>
    <style:style style:family="paragraph">
</style:style>
    <style:style style:family="table-column">
</style:style>
    <style:style style:name="PluginODTAutoStyle_Frame_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family="text">
</style:style>
    <style:style style:family="text">
</style:style>
    <style:style style:name="PluginODTAutoStyle_Frame_3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6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6T09::54:54</meta:creation-date>
    <dc:creator>Generated</dc:creator>
    <dc:date>2026-09-16T09::54:54</dc:date>
    <dc:language>en-US</dc:language>
    <meta:editing-cycles>1</meta:editing-cycles>
    <meta:editing-duration>PT0S</meta:editing-duration>
    <dc:title>ajuda:consultar_ordem_de_servico</dc:title>
  </office:meta>
</office:document-meta>
</file>