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973110b789240cea4c82489018f2c589.jpg"/>
  <manifest:file-entry manifest:media-type="image/jpeg" manifest:full-path="Pictures/f672b3a8303e140e1c5e422953e8cb35.jpg"/>
  <manifest:file-entry manifest:media-type="image/jpeg" manifest:full-path="Pictures/e9a7d1fdaa87dd8c82de0920e380f4bf.jpg"/>
  <manifest:file-entry manifest:media-type="image/png" manifest:full-path="Pictures/2aebfa2406542af2dda1ac4d2a0d3503.png"/>
  <manifest:file-entry manifest:media-type="image/jpeg" manifest:full-path="Pictures/aec96e96ef28fa62952136a690f36b20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723961e1aa88c499afc5d6971ac03303.jpg"/>
  <manifest:file-entry manifest:media-type="image/gif" manifest:full-path="Pictures/7bf00492e5aa70c4674a09545103053c.gif"/>
  <manifest:file-entry manifest:media-type="image/gif" manifest:full-path="Pictures/8fb21656a5cd9bfdcf4bc167f8eb632e.gif"/>
  <manifest:file-entry manifest:media-type="image/jpeg" manifest:full-path="Pictures/b032e74b17c4388ddc86442d6b2a98dc.jpg"/>
  <manifest:file-entry manifest:media-type="image/jpeg" manifest:full-path="Pictures/b94c0738487e12774fea601c19165ab7.jpg"/>
  <manifest:file-entry manifest:media-type="image/jpeg" manifest:full-path="Pictures/6d5067420b00a90d47ccc9ab04671570.jpg"/>
  <manifest:file-entry manifest:media-type="image/jpeg" manifest:full-path="Pictures/0691888d6e0ca0b061363683176b69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efetuar_ligacao_de_esgoto_em_lote"/><text:bookmark-start text:name="__RefHeading___efetuar_ligacao_de_esgoto_em_lote_1"/><text:bookmark-start text:name="efetuar_ligacao_de_esgoto_em_lote"/>Efetuar Ligação de Esgoto em Lote<text:bookmark-end text:name="__RefHeading___efetuar_ligacao_de_esgoto_em_lote_1"/><text:bookmark-end text:name="efetuar_ligacao_de_esgoto_em_lot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efetuar a ligação de esgoto em lote de imóveis para medição individualizada. Esses imóveis devem estar com situação <text:span text:style-name="Emphasis">factível</text:span> de esgoto, e localizados em uma quadra que tenha rede de esgoto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 opção é acessada diretamente pelo <text:span text:style-name="Strong_20_Emphasis">Menu de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ligacao_de_esgoto" text:style-name="Internet_20_link" text:visited-style-name="Visited_20_Internet_20_Link">Ligação de Esgoto</text:a> &gt; Efetuar Ligação de Esgoto em Lote</text:span>. Feito isso, o sistema acessa a tela a seguir:</text:p>
          </table:table-cell>
        </table:table-row>
      </table:table>
      <text:p text:style-name="Text_20_body"><text:line-break/></text:p>
      <text:h text:style-name="Heading_20_2" text:outline-level="2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 tela a seguir são fictícios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377708333333cm" svg:height="20.028958333333cm"><draw:image xlink:href="Pictures/973110b789240cea4c82489018f2c589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cima, é possível efetuar a pesquisa informando os dados da inscrição <text:span text:style-name="Strong_20_Emphasis">inicial</text:span> e <text:span text:style-name="Strong_20_Emphasis">final</text:span> dos imóveis ou por <text:span text:style-name="Strong_20_Emphasis">rota</text:span>. Além desses campos, é possível pesquisar por um arquivo contendo as matrículas dos imóveis que serão ligados em lote, levando em consideração que todas as ligações terão as mesmas características. Para detalhes sobre o preenchimento dos campos clique <text:span text:style-name="Strong_20_Emphasis"><text:a xlink:type="simple" xlink:href="#__RefHeading___preenchimento_dos_campos_telaselecionar_imoveis_-_ligacao_de_esgoto_em_lote_5" text:style-name="Local_20_link" text:visited-style-name="Visited_20_Local_20_Link">AQUI</text:a></text:span>. Depois de preencher os campos, clique em <draw:frame draw:style-name="media" draw:name="2" text:anchor-type="as-char" draw:z-index="2" svg:width="1.9579166666667cm" svg:height="0.555625cm"><draw:image xlink:href="Pictures/f672b3a8303e140e1c5e422953e8cb35.jpg" xlink:type="simple" xlink:show="embed" xlink:actuate="onLoad"/></draw:frame>. Feito isso, o sistema efetua algumas <text:span text:style-name="Strong_20_Emphasis"><text:a xlink:type="simple" xlink:href="#__RefHeading___validacoes_do_sistema_3" text:style-name="Local_20_link" text:visited-style-name="Visited_20_Local_20_Link">validações</text:a></text:span> e acessa a próxima tela, onde é possível informar os dados para a ligação de esgoto dos imóveis filtrados:</text:p>
          </table:table-cell>
        </table:table-row>
      </table:table>
      <text:p text:style-name="Text_20_body"><text:line-break/></text:p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3" text:anchor-type="paragraph" draw:z-index="3" svg:width="16.218958333333cm" svg:height="20.822708333333cm"><draw:image xlink:href="Pictures/e9a7d1fdaa87dd8c82de0920e380f4bf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<text:line-break/></text:p>
            <text:p text:style-name="Text_20_body">Acima, o sistema traz a <text:span text:style-name="Strong_20_Emphasis">quantidade de imóveis</text:span> selecionada e novos campos para preenchimento, conforme instruções <text:span text:style-name="Strong_20_Emphasis"><text:a xlink:type="simple" xlink:href="#__RefHeading___preenchimento_dos_campos_telainformar_dados_para_ligacao_de_esgoto_6" text:style-name="Local_20_link" text:visited-style-name="Visited_20_Local_20_Link">AQUI</text:a></text:span>. Além deles, o sistema visualiza o quadro <text:span text:style-name="Strong_20_Emphasis">Débitos a Cobrar</text:span>, para seleção dos serviços existentes associados à operação de efetuar ligação de esgoto, como o <text:span text:style-name="Emphasis">valor do débito</text:span> e a quantidade mínima e máxima de <text:span text:style-name="Emphasis">prestações</text:span>.</text:p>
            <text:p text:style-name="Text_20_body">Clique em <draw:frame draw:style-name="media" draw:name="4" text:anchor-type="as-char" draw:z-index="4" svg:width="1.666875cm" svg:height="0.555625cm"><draw:image xlink:href="Pictures/2aebfa2406542af2dda1ac4d2a0d3503.png" xlink:type="simple" xlink:show="embed" xlink:actuate="onLoad"/></draw:frame> para que o sistema atualize a situação de esgoto para <text:span text:style-name="Emphasis">ligado</text:span> dos imóveis em lote, conforme as seguintes regras:</text:p>
            <text:list text:style-name="Numbering_20_1" text:continue-numbering="false">
              <text:list-item>
                <text:p text:style-name="Numbering_20_1_Content_First"> A quantidade máxima de imóveis para atualização <text:span text:style-name="Emphasis">online</text:span> é definida a partir de um parâmetro do sistema.</text:p>
              </text:list-item>
              <text:list-item>
                <text:p text:style-name="Numbering_20_1_Content"> Não é necessário gerar <text:span text:style-name="Emphasis">Registro de Atendimento/Ordem de Serviço</text:span> para registrar a solicitação interna; porém, a transação deve ser registrada.</text:p>
              </text:list-item>
              <text:list-item>
                <text:p text:style-name="Numbering_20_1_Content"> As características da ligação de esgoto devem ser iguais para todos os imóveis.</text:p>
              </text:list-item>
              <text:list-item>
                <text:p text:style-name="Numbering_20_1_Content"> O valor do serviço pode ser informado. Caso ele seja cobrado, o sistema gera <text:span text:style-name="Emphasis">Débitos a Cobrar</text:span> com o tipo de débito informado.</text:p>
              </text:list-item>
              <text:list-item>
                <text:p text:style-name="Numbering_20_1_Content"> Para seleção dos imóveis, pode ser informado um filtro (<text:span text:style-name="Emphasis">localidade inicial e final</text:span>, <text:span text:style-name="Emphasis">setor comercial inicial e final</text:span>, <text:span text:style-name="Emphasis">quadra inicial e final</text:span>, <text:span text:style-name="Emphasis">sublote inicial e final</text:span>, <text:span text:style-name="Emphasis">rota inicial e final</text:span>). De acordo com o filtro, o sistema valida as regras de existência de rede de esgoto para cada uma das quadras selecionadas.</text:p>
              </text:list-item>
              <text:list-item>
                <text:p text:style-name="Numbering_20_1_Content"> Caso não seja possível efetuar a ligação, o sistema emite mensagem com o impedimento.</text:p>
              </text:list-item>
              <text:list-item>
                <text:p text:style-name="Numbering_20_1_Content"> Caso algum imóvel selecionado já esteja ligado de esgoto, ele é ignorado e, os outros, atualizados em sequência.</text:p>
              </text:list-item>
              <text:list-item>
                <text:p text:style-name="Numbering_20_1_Content"> Caso deseje, informe um arquivo texto com as matrículas selecionadas com objetivo de ligação de esgoto em lote. Nesse sentido, deve ser seguida a mesma regra da seleção por filtro.</text:p>
              </text:list-item>
              <text:list-item>
                <text:p text:style-name="Numbering_20_1_Content"> Após a seleção, o sistema informa a quantidade de imóveis que serão atualizados e aguarda confirmação.</text:p>
              </text:list-item>
              <text:list-item>
                <text:p text:style-name="Numbering_20_1_Content_Last"> <text:span text:style-name="Strong_20_Emphasis">Criar Parâmetro – Quantidade de Imóveis para Ligação de Esgoto Online</text:span>: foi criado um parâmetro que indica a quantidade máxima de imóveis que podem ter a ligação de esgoto <text:span text:style-name="Emphasis">online</text:span>; caso esse número seja ultrapassado, a rotina será executada via <text:span text:style-name="Strong_20_Emphasis"><text:a xlink:type="simple" xlink:href="https://gsan.com.br/doku.php?id=ajuda:batch:efetuar_ligacao_de_esgoto_em_lote_-_processo_408" text:style-name="Internet_20_link" text:visited-style-name="Visited_20_Internet_20_Link">BATCH</text:a></text:span>.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validacoes_do_sistema_3"/><text:bookmark-start text:name="validacoes_do_sistema"/>Validações do Sistema<text:bookmark-end text:name="__RefHeading___validacoes_do_sistema_3"/><text:bookmark-end text:name="validacoes_do_sistema"/></text:h>
      <table:table table:style-name="Table">
        <table:table-column table:style-name="odt_auto_style_table_column_8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Validar Imóvel:</text:p>
                <text:list text:style-name="Numbering_20_1">
                  <text:list-item>
                    <text:p text:style-name="Numbering_20_1_Content"> Caso a seleção de imóveis tenha sido através de um arquivo informado:</text:p>
                    <text:list text:style-name="Numbering_20_1">
                      <text:list-item>
                        <text:p text:style-name="Numbering_20_1_Content"> O sistema verifica a existência da matrícula na base de dados.</text:p>
                      </text:list-item>
                      <text:list-item>
                        <text:p text:style-name="Numbering_20_1_Content"> Caso não exista, contabiliza o imóvel como <text:span text:style-name="Emphasis">rejeitado</text:span> e desconsidera-o, passando a verificar o próximo imóvel;</text:p>
                      </text:list-item>
                    </text:list>
                  </text:list-item>
                  <text:list-item>
                    <text:p text:style-name="Numbering_20_1_Content"> O sistema verifica se o imóvel atende a todas condições necessárias para efetuar a ligação de esgoto:</text:p>
                    <text:list text:style-name="Numbering_20_1">
                      <text:list-item>
                        <text:p text:style-name="Numbering_20_1_Content"> Caso o imóvel esteja associado a uma quadra sem rede de esgoto, contabiliza o imóvel como <text:span text:style-name="Emphasis">rejeitado</text:span> e desconsidera-o, passando a verificar o próximo imóvel;</text:p>
                      </text:list-item>
                      <text:list-item>
                        <text:p text:style-name="Numbering_20_1_Content"> Caso o imóvel já possua ligação de esgoto, contabiliza o imóvel como <text:span text:style-name="Emphasis">rejeitado</text:span> e desconsidera-o, passando a verificar o próximo imóvel;</text:p>
                      </text:list-item>
                      <text:list-item>
                        <text:p text:style-name="Numbering_20_1_Content"> Caso o imóvel esteja baixado, o sistema desconsidera-o e verifica o próximo imóvel;</text:p>
                      </text:list-item>
                      <text:list-item>
                        <text:p text:style-name="Numbering_20_1_Content"> Caso a situação de esgoto do imóvel seja diferente de <text:span text:style-name="Emphasis">factível</text:span>, contabiliza o imóvel como <text:span text:style-name="Emphasis">rejeitado</text:span> e desconsidera-o, passando a verificar o próximo imóvel.</text:p>
                      </text:list-item>
                    </text:list>
                  </text:list-item>
                </text:list>
              </text:list-item>
              <text:list-item>
                <text:p text:style-name="Numbering_20_1_Content"> Verificar preenchimento dos campos:</text:p>
                <text:list text:style-name="Numbering_20_1">
                  <text:list-item>
                    <text:p text:style-name="Numbering_20_1_Content"> Caso o usuário não informe ou selecione o conteúdo de algum campo necessário à confirmação da efetivação da ligação de esgoto, o sistema exibe a mensagem: <text:span text:style-name="Emphasis">Informe «nome do campo que não foi preenchido ou selecionado»</text:span> e retorna para o passo correspondente no fluxo principal.</text:p>
                  </text:list-item>
                </text:list>
              </text:list-item>
              <text:list-item>
                <text:p text:style-name="Numbering_20_1_Content"> Validar Quantidade de Prestações do Débito:</text:p>
                <text:list text:style-name="Numbering_20_1">
                  <text:list-item>
                    <text:p text:style-name="Numbering_20_1_Content"> O sistema seleciona o serviço:</text:p>
                    <text:list text:style-name="Numbering_20_1">
                      <text:list-item>
                        <text:p text:style-name="Numbering_20_1_Content"> Caso a quantidade de prestações informada para o débito seja superior à quantidade máxima permitida, o sistema exibe a mensagem: <text:span text:style-name="Emphasis">Máximo de prestações permitida para o débito é «»</text:span> e retorna para a seleção de imóveis.</text:p>
                      </text:list-item>
                    </text:list>
                  </text:list-item>
                </text:list>
              </text:list-item>
              <text:list-item>
                <text:p text:style-name="Numbering_20_1_Content"> Validar Data da Ligação:</text:p>
                <text:list text:style-name="Numbering_20_1">
                  <text:list-item>
                    <text:p text:style-name="Numbering_20_1_Content_Last"> Caso o usuário informe uma data <text:span text:style-name="Emphasis">maior</text:span> que data atual, o sistema exibe a mensagem: <text:span text:style-name="Emphasis">Data da ligação não pode ser maior que a data atual</text:span> e retorna para o passo correspondente no fluxo principal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tela_de_sucesso_4"/><text:bookmark-start text:name="tela_de_sucesso"/>Tela de Sucesso<text:bookmark-end text:name="__RefHeading___tela_de_sucesso_4"/><text:bookmark-end text:name="tela_de_sucesso"/></text:h>
      <text:p text:style-name="Text_20_body"><draw:frame draw:style-name="PluginODTAutoStyle_Frame_24_text_frame" draw:name="Frame3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5" text:anchor-type="paragraph" draw:z-index="5" svg:width="20.134791666667cm" style:rel-width="100%" svg:height="3.254375cm" style:rel-height="scale"><draw:image xlink:href="Pictures/aec96e96ef28fa62952136a690f36b20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3" text:outline-level="3"><text:bookmark-start text:name="__RefHeading___preenchimento_dos_campos_telaselecionar_imoveis_-_ligacao_de_esgoto_em_lote_5"/><text:bookmark-start text:name="preenchimento_dos_campos_telaselecionar_imoveis_-_ligacao_de_esgoto_em_lote"/>Preenchimento dos Campos Tela: Selecionar Imóveis - Ligação de Esgoto em Lote<text:bookmark-end text:name="__RefHeading___preenchimento_dos_campos_telaselecionar_imoveis_-_ligacao_de_esgoto_em_lote_5"/><text:bookmark-end text:name="preenchimento_dos_campos_telaselecionar_imoveis_-_ligacao_de_esgoto_em_lo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forme os Dados da Inscrição Inicial: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calidade Inicial</text:p>
          </table:table-cell>
          <table:table-cell office:value-type="string" table:style-name="tablecell">
            <text:p text:style-name="tablealignleft">Informe o número da localidade, com no máximo 3 (três) dígitos,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 para selecionar a localidade desejada <text:span text:style-name="Strong_20_Emphasis"><text:a xlink:type="simple" xlink:href="https://gsan.com.br/doku.php?id=ajuda:pesquisar_localidade" text:style-name="Internet_20_link" text:visited-style-name="Visited_20_Internet_20_Link">aqui</text:a></text:span>. O nome da localidade será exibido no campo ao lado. Para apagar o conteúdo do campo, clique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 Quando a localidade inicial for informada, o sistema replica seu código na localidade final; caso não esteja preenchida ou esteja preenchida com valor igual, permite alterar para um valor maior que o da inicial e os campos setor e rota, inicial e final, também serão  limpos. Quando a localidade inicial for limpa, a localidade final e os campos setor e rota, inicial e final também serão limpos.</text:p>
          </table:table-cell>
        </table:table-row>
        <table:table-row>
          <table:table-cell office:value-type="string" table:style-name="tablecell">
            <text:p text:style-name="tablealignleft">Setor Comercial Inicial</text:p>
          </table:table-cell>
          <table:table-cell office:value-type="string" table:style-name="tablecell">
            <text:p text:style-name="tablealignleft">Campo habilitado após preenchimento do anterior. Informe o número do setor comercial, com no máximo 3 (três) dígitos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para selecionar o setor desejado. O nome do setor comercial será exibido no campo ao lado. Para apagar o conteúdo do campo, clique no botão 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 ao lado do campo em exibição. Este campo só pode ser informado caso tenha sido informado o intervalo de localidade, e a localidade inicial seja igual à localidade final. Quando o setor comercial inicial for informado, o sistema replica seu valor no setor comercial final; caso não esteja preenchido ou esteja preenchido com valor igual, permite alteração para um valor maior que o inicial e os campos rota, inicial e final, serão limpos. Quando o setor comercial inicial for limpo, o setor comercial final e os campos rota, inicial e final, também serão limpos.</text:p>
          </table:table-cell>
        </table:table-row>
        <table:table-row>
          <table:table-cell office:value-type="string" table:style-name="tablecell">
            <text:p text:style-name="tablealignleft">Quadra Inicial</text:p>
          </table:table-cell>
          <table:table-cell office:value-type="string" table:style-name="tablecell">
            <text:p text:style-name="tablealignleft">Campo habilitado após preenchimento do anterior. Informe o código de uma quadra válida com até três dígitos. Quando a quadra inicial for informada, o sistema replica seu valor na final; caso não esteja preenchida ou esteja preenchida com o mesmo valor, permite alterar para valor maior que a inicial. Quando a quadra inicial for limpa, a final também será limpa.</text:p>
          </table:table-cell>
        </table:table-row>
        <table:table-row>
          <table:table-cell office:value-type="string" table:style-name="tablecell">
            <text:p text:style-name="tablealignleft">Lote Inicial</text:p>
          </table:table-cell>
          <table:table-cell office:value-type="string" table:style-name="tablecell">
            <text:p text:style-name="tablealignleft">Campo habilitado após preenchimento do anterior. Informe o código de um lote válido com até quatro dígitos. Quando o lote inicial for informado, o sistema replica seu valor no final; caso não esteja preenchido ou esteja preenchido com o mesmo valor, permite alterar para valor maior que a inicial. Quando o lote inicial for limpo, o final também será limpo.</text:p>
          </table:table-cell>
        </table:table-row>
        <table:table-row>
          <table:table-cell office:value-type="string" table:style-name="tablecell">
            <text:p text:style-name="tablealignleft">Sublote Inicial</text:p>
          </table:table-cell>
          <table:table-cell office:value-type="string" table:style-name="tablecell">
            <text:p text:style-name="tablealignleft">Campo habilitado após preenchimento do anterior. Informe o código de um sublote válido com até quatro dígitos. Quando o sublote inicial for informado, o sistema replica seu valor no final; caso não esteja preenchido ou esteja preenchido com o mesmo valor, permite alterar para valor maior que a inicial. Quando o sublote inicial for limpo, o final também será limp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forme os Dados da Inscrição Final: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calidade Final</text:p>
          </table:table-cell>
          <table:table-cell office:value-type="string" table:style-name="tablecell">
            <text:p text:style-name="tablealignleft">Informe o número da localidade, com no máximo 3 (três) dígitos, ou clique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 para selecionar a localidade desejada <text:span text:style-name="Strong_20_Emphasis"><text:a xlink:type="simple" xlink:href="https://gsan.com.br/doku.php?id=ajuda:pesquisar_localidade" text:style-name="Internet_20_link" text:visited-style-name="Visited_20_Internet_20_Link">aqui</text:a></text:span>. O nome da localidade será exibido no campo ao lado. 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ao lado do campo em exibição. Quando a localidade inicial for informada, o sistema replica seu código na localidade final; caso não esteja preenchida ou esteja preenchida com valor igual, permite alterar para um valor maior que o da inicial e os campos setor e rota, inicial e final, também serão  limpos. Quando a localidade inicial for limpa, a localidade final e os campos setor e rota, inicial e final também serão limpos.</text:p>
          </table:table-cell>
        </table:table-row>
        <table:table-row>
          <table:table-cell office:value-type="string" table:style-name="tablecell">
            <text:p text:style-name="tablealignleft">Setor Comercial Final</text:p>
          </table:table-cell>
          <table:table-cell office:value-type="string" table:style-name="tablecell">
            <text:p text:style-name="tablealignleft">Campo habilitado após preenchimento do anterior. Informe o número do setor comercial, com no máximo 3 (três) dígitos, ou clique no botão <draw:frame draw:style-name="media" draw:name="12" text:anchor-type="as-char" draw:z-index="12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para selecionar o setor desejado. O nome do setor comercial será exibido no campo ao lado. Para apagar o conteúdo do campo, clique no botão <draw:frame draw:style-name="media" draw:name="13" text:anchor-type="as-char" draw:z-index="13" svg:width="0.52916666666667cm" svg:height="0.555625cm"><draw:image xlink:href="Pictures/7d683db972d9051c5dfecc78c7cc997d.gif" xlink:type="simple" xlink:show="embed" xlink:actuate="onLoad"/></draw:frame> ao lado do campo em exibição. Este campo só pode ser informado caso tenha sido informado o intervalo de localidade, e a localidade inicial seja igual à localidade final. Quando o setor comercial inicial for informado, o sistema replica seu valor no setor comercial final; caso não esteja preenchido ou esteja preenchido com valor igual, permite alteração para um valor maior que o inicial e os campos rota, inicial e final, serão limpos. Quando o setor comercial inicial for limpo, o setor comercial final e os campos rota, inicial e final, também serão limpos.</text:p>
          </table:table-cell>
        </table:table-row>
        <table:table-row>
          <table:table-cell office:value-type="string" table:style-name="tablecell">
            <text:p text:style-name="tablealignleft">Quadra Final</text:p>
          </table:table-cell>
          <table:table-cell office:value-type="string" table:style-name="tablecell">
            <text:p text:style-name="tablealignleft">Campo habilitado após preenchimento do anterior. Informe o código de uma quadra válida com até três dígitos. Quando a quadra inicial for informada, o sistema replica seu valor na final; caso não esteja preenchida ou esteja preenchida com o mesmo valor, permite alterar para valor maior que a inicial. Quando a quadra inicial for limpa, a final também será limpa.</text:p>
          </table:table-cell>
        </table:table-row>
        <table:table-row>
          <table:table-cell office:value-type="string" table:style-name="tablecell">
            <text:p text:style-name="tablealignleft">Lote Final</text:p>
          </table:table-cell>
          <table:table-cell office:value-type="string" table:style-name="tablecell">
            <text:p text:style-name="tablealignleft">Campo habilitado após preenchimento do anterior. Informe o código de um lote válido com até quatro dígitos. Quando o lote inicial for informado, o sistema replica seu valor no final; caso não esteja preenchido ou esteja preenchido com o mesmo valor, permite alterar para valor maior que a inicial. Quando o lote inicial for limpo, o final também será limpo.</text:p>
          </table:table-cell>
        </table:table-row>
        <table:table-row>
          <table:table-cell office:value-type="string" table:style-name="tablecell">
            <text:p text:style-name="tablealignleft">Sublote Final</text:p>
          </table:table-cell>
          <table:table-cell office:value-type="string" table:style-name="tablecell">
            <text:p text:style-name="tablealignleft">Campo habilitado após preenchimento do anterior. Informe o código de um sublote válido com até quatro dígitos. Quando o sublote inicial for informado, o sistema replica seu valor no final; caso não esteja preenchido ou esteja preenchido com o mesmo valor, permite alterar para valor maior que a inicial. Quando o sublote inicial for limpo, o final também será limp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forme os Dados da Rota: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ta Inicial e Final</text:p>
          </table:table-cell>
          <table:table-cell office:value-type="string" table:style-name="tablecell">
            <text:p text:style-name="tablealignleft">Informe o número da rota inicial ou final, com no máximo 2 (dois) dígitos, ou clique no botão <draw:frame draw:style-name="media" draw:name="14" text:anchor-type="as-char" draw:z-index="14" svg:width="0.60854166666667cm" svg:height="0.555625cm"><draw:image xlink:href="Pictures/4a1d013358fec02f62fd9128287614a7.gif" xlink:type="simple" xlink:show="embed" xlink:actuate="onLoad"/></draw:frame> para selecionar a rota desejada <text:span text:style-name="Strong_20_Emphasis"><text:a xlink:type="simple" xlink:href="https://gsan.com.br/doku.php?id=ajuda:pesquisar_rota" text:style-name="Internet_20_link" text:visited-style-name="Visited_20_Internet_20_Link">aqui</text:a></text:span>. O nome da rota será exibido no campo ao lado. Para apagar o conteúdo do campo, clique no botão <draw:frame draw:style-name="media" draw:name="15" text:anchor-type="as-char" draw:z-index="15" svg:width="0.52916666666667cm" svg:height="0.555625cm"><draw:image xlink:href="Pictures/7d683db972d9051c5dfecc78c7cc997d.gif" xlink:type="simple" xlink:show="embed" xlink:actuate="onLoad"/></draw:frame> ao lado do campo em exibição. Quando a rota inicial for informada, o sistema replica seu código na rota final; caso não esteja preenchida ou esteja preenchida com valor igual, permite alterar para um valor maior que o da inicial. Quando a rota inicial for limpa, a rota final também será limpa.</text:p>
          </table:table-cell>
        </table:table-row>
        <table:table-row>
          <table:table-cell office:value-type="string" table:style-name="tablecell">
            <text:p text:style-name="tablealignleft">Relação de Imóveis</text:p>
          </table:table-cell>
          <table:table-cell office:value-type="string" table:style-name="tablecell">
            <text:p text:style-name="tablealignleft"> Clique em <draw:frame draw:style-name="media" draw:name="16" text:anchor-type="as-char" draw:z-index="16" svg:width="3.1220833333333cm" style:rel-width="100%" svg:height="0.58208333333333cm" style:rel-height="scale"><draw:image xlink:href="Pictures/723961e1aa88c499afc5d6971ac03303.jpg" xlink:type="simple" xlink:show="embed" xlink:actuate="onLoad"/></draw:frame> para selecionar um arquivo texto com as matrículas selecionadas com objetivo de ligação de esgoto em lote. Nesse sentido, deve ser seguida a mesma regra da seleção por filtro.</text:p>
          </table:table-cell>
        </table:table-row>
        <table:table-row>
          <table:table-cell office:value-type="string" table:style-name="tablecell">
            <text:p text:style-name="tablealignleft">Quantidade de imóveis selecionado</text:p>
          </table:table-cell>
          <table:table-cell office:value-type="string" table:style-name="tablecell">
            <text:p text:style-name="tablealignleft"> Campo preenchido pelo sistema, não permite alteração.</text:p>
          </table:table-cell>
        </table:table-row>
      </table:table>
      <text:p text:style-name="Text_20_body"><text:line-break/></text:p>
      <text:h text:style-name="Heading_20_3" text:outline-level="3"><text:bookmark-start text:name="__RefHeading___preenchimento_dos_campos_telainformar_dados_para_ligacao_de_esgoto_6"/><text:bookmark-start text:name="preenchimento_dos_campos_telainformar_dados_para_ligacao_de_esgoto"/>Preenchimento dos Campos Tela: Informar Dados para Ligação de Esgoto<text:bookmark-end text:name="__RefHeading___preenchimento_dos_campos_telainformar_dados_para_ligacao_de_esgoto_6"/><text:bookmark-end text:name="preenchimento_dos_campos_telainformar_dados_para_ligacao_de_esgot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dos Imóvel: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antidade de Imóveis</text:p>
          </table:table-cell>
          <table:table-cell office:value-type="string" table:style-name="tablecell">
            <text:p text:style-name="tablealignleft">Campo informado pelo sistema a partir da pesquisa, não permite altera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ados da Ligação de Esgoto: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ta da Ligação</text:p>
          </table:table-cell>
          <table:table-cell office:value-type="string" table:style-name="tablecell">
            <text:p text:style-name="tablealignleft">Campo obrigatório, preenchido opcionalmente pelo sistema com a data corrente, mas com possibilidade de alteração, no formato DD/MM/AAAA ou clicando em <draw:frame draw:style-name="media" draw:name="17" text:anchor-type="as-char" draw:z-index="17" svg:width="0.42333333333333cm" svg:height="0.396875cm"><draw:image xlink:href="Pictures/7bf00492e5aa70c4674a09545103053c.gif" xlink:type="simple" xlink:show="embed" xlink:actuate="onLoad"/></draw:frame> para pesquisa <text:span text:style-name="Strong_20_Emphasis"><text:a xlink:type="simple" xlink:href="https://gsan.com.br/doku.php?id=ajuda:pesquisar_calendario" text:style-name="Internet_20_link" text:visited-style-name="Visited_20_Internet_20_Link">AQUI</text:a></text:span>.</text:p>
          </table:table-cell>
        </table:table-row>
        <table:table-row>
          <table:table-cell office:value-type="string" table:style-name="tablecell">
            <text:p text:style-name="tablealignleft">Diâmetro da Ligação</text:p>
          </table:table-cell>
          <table:table-cell office:value-type="string" table:style-name="tablecell">
            <text:p text:style-name="tablealignleft">Campo obrigatório. Selecione o diâmetro da ligação de esgoto, da lista disponibilizada pelo sistema.</text:p>
          </table:table-cell>
        </table:table-row>
        <table:table-row>
          <table:table-cell office:value-type="string" table:style-name="tablecell">
            <text:p text:style-name="tablealignleft">Material da Ligação</text:p>
          </table:table-cell>
          <table:table-cell office:value-type="string" table:style-name="tablecell">
            <text:p text:style-name="tablealignleft">Campo obrigatório. Selecione o material da ligação de esgoto, da lista disponibilizada pelo sistema.</text:p>
          </table:table-cell>
        </table:table-row>
        <table:table-row>
          <table:table-cell office:value-type="string" table:style-name="tablecell">
            <text:p text:style-name="tablealignleft">Local de instalação do ramal</text:p>
          </table:table-cell>
          <table:table-cell office:value-type="string" table:style-name="tablecell">
            <text:p text:style-name="tablealignleft">Campo obrigatório. Selecione o local da instalação do ramal da ligação de esgoto, da lista disponibilizada pelo sistema.</text:p>
          </table:table-cell>
        </table:table-row>
        <table:table-row>
          <table:table-cell office:value-type="string" table:style-name="tablecell">
            <text:p text:style-name="tablealignleft">Perfil da Ligação</text:p>
          </table:table-cell>
          <table:table-cell office:value-type="string" table:style-name="tablecell">
            <text:p text:style-name="tablealignleft">Campo obrigatório. Selecione o perfil da ligação de esgoto, da lista disponibilizada pelo sistema. Dependendo da escolha do perfil, os campos do quadro <text:span text:style-name="Strong_20_Emphasis">Débitos a Cobrar</text:span> são alterados.</text:p>
          </table:table-cell>
        </table:table-row>
        <table:table-row>
          <table:table-cell office:value-type="string" table:style-name="tablecell">
            <text:p text:style-name="tablealignleft">Percentual Coleta</text:p>
          </table:table-cell>
          <table:table-cell office:value-type="string" table:style-name="tablecell">
            <text:p text:style-name="tablealignleft">Campo preenchido pelo sistema conforme a escolha do campo <text:span text:style-name="Strong_20_Emphasis">Perfil da Ligação</text:span>. Não permite alteração.</text:p>
          </table:table-cell>
        </table:table-row>
        <table:table-row>
          <table:table-cell office:value-type="string" table:style-name="tablecell">
            <text:p text:style-name="tablealignleft">Percentual Esgoto</text:p>
          </table:table-cell>
          <table:table-cell office:value-type="string" table:style-name="tablecell">
            <text:p text:style-name="tablealignleft">Campo preenchido pelo sistema conforme a escolha do campo <text:span text:style-name="Strong_20_Emphasis">Perfil da Ligação</text:span>. Não permite alteração</text:p>
          </table:table-cell>
        </table:table-row>
        <table:table-row>
          <table:table-cell office:value-type="string" table:style-name="tablecell">
            <text:p text:style-name="tablealignleft">Ligação Origem</text:p>
          </table:table-cell>
          <table:table-cell office:value-type="string" table:style-name="tablecell">
            <text:p text:style-name="tablealignleft"> Selecione, da lista disponibilizada pelo sistema.</text:p>
          </table:table-cell>
        </table:table-row>
        <table:table-row>
          <table:table-cell office:value-type="string" table:style-name="tablecell">
            <text:p text:style-name="tablealignleft">Com Caixa de Gordura?</text:p>
          </table:table-cell>
          <table:table-cell office:value-type="string" table:style-name="tablecell">
            <text:p text:style-name="tablealignleft"> Campo obrigatório. Informe se a ligação de esgoto tem caixa de gordura, entre <text:span text:style-name="Emphasis">Sim</text:span> ou <text:span text:style-name="Emphasis">Não</text:span>. O sistema sugere como padrão a opção <text:span text:style-name="Emphasis">Sim</text:span>.</text:p>
          </table:table-cell>
        </table:table-row>
        <table:table-row>
          <table:table-cell office:value-type="string" table:style-name="tablecell">
            <text:p text:style-name="tablealignleft">Ligação?</text:p>
          </table:table-cell>
          <table:table-cell office:value-type="string" table:style-name="tablecell">
            <text:p text:style-name="tablealignleft"> Campo obrigatório. Informe se possui ligação, entre <text:span text:style-name="Emphasis">Sim</text:span> ou <text:span text:style-name="Emphasis">Não</text:span>.</text:p>
          </table:table-cell>
        </table:table-row>
        <table:table-row>
          <table:table-cell office:value-type="string" table:style-name="tablecell">
            <text:p text:style-name="tablealignleft">Condição de Esgotamento</text:p>
          </table:table-cell>
          <table:table-cell office:value-type="string" table:style-name="tablecell">
            <text:p text:style-name="tablealignleft"> Campo obrigatório. Selecione, da lista disponibilizada pelo sistema.</text:p>
          </table:table-cell>
        </table:table-row>
        <table:table-row>
          <table:table-cell office:value-type="string" table:style-name="tablecell">
            <text:p text:style-name="tablealignleft">Situação Caixa de Inspeção</text:p>
          </table:table-cell>
          <table:table-cell office:value-type="string" table:style-name="tablecell">
            <text:p text:style-name="tablealignleft"> Selecione, da lista disponibilizada pelo sistema.</text:p>
          </table:table-cell>
        </table:table-row>
        <table:table-row>
          <table:table-cell office:value-type="string" table:style-name="tablecell">
            <text:p text:style-name="tablealignleft">Destino Dejetos</text:p>
          </table:table-cell>
          <table:table-cell office:value-type="string" table:style-name="tablecell">
            <text:p text:style-name="tablealignleft"> Selecione, da lista disponibilizada pelo sistema.</text:p>
          </table:table-cell>
        </table:table-row>
        <table:table-row>
          <table:table-cell office:value-type="string" table:style-name="tablecell">
            <text:p text:style-name="tablealignleft">Destino Águas Pluviais</text:p>
          </table:table-cell>
          <table:table-cell office:value-type="string" table:style-name="tablecell">
            <text:p text:style-name="tablealignleft"> Selecione, da lista disponibilizada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ébitos a cobrar: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po de Serviço:</text:p>
          </table:table-cell>
          <table:table-cell office:value-type="string" table:style-name="tablecell">
            <text:p text:style-name="tablealignleft"> Selecione o tipo de serviço associado à ligação de esgoto.</text:p>
          </table:table-cell>
        </table:table-row>
        <table:table-row>
          <table:table-cell office:value-type="string" table:style-name="tablecell">
            <text:p text:style-name="tablealignleft">Tipo do Débito</text:p>
          </table:table-cell>
          <table:table-cell office:value-type="string" table:style-name="tablecell">
            <text:p text:style-name="tablealignleft"> Campo preenchido pelo sistema, conforme seleção do <text:span text:style-name="Strong_20_Emphasis">Tipo de Serviço</text:span>, não permite alteração.</text:p>
          </table:table-cell>
        </table:table-row>
        <table:table-row>
          <table:table-cell office:value-type="string" table:style-name="tablecell">
            <text:p text:style-name="tablealignleft">Valor do Débito</text:p>
          </table:table-cell>
          <table:table-cell office:value-type="string" table:style-name="tablecell">
            <text:p text:style-name="tablealignleft"> Campo preenchido pelo sistema, conforme seleção do <text:span text:style-name="Strong_20_Emphasis">Tipo de Serviço</text:span>, não permite alteração.</text:p>
          </table:table-cell>
        </table:table-row>
        <table:table-row>
          <table:table-cell office:value-type="string" table:style-name="tablecell">
            <text:p text:style-name="tablealignleft">Número Prestações</text:p>
          </table:table-cell>
          <table:table-cell office:value-type="string" table:style-name="tablecell">
            <text:p text:style-name="tablealignleft"> Informe o número mínimo de prestações do valor do serviço.</text:p>
          </table:table-cell>
        </table:table-row>
        <table:table-row>
          <table:table-cell office:value-type="string" table:style-name="tablecell">
            <text:p text:style-name="tablealignleft">Número Prestações Máxima</text:p>
          </table:table-cell>
          <table:table-cell office:value-type="string" table:style-name="tablecell">
            <text:p text:style-name="tablealignleft"> Campo preenchido pelo sistema, conforme seleção do <text:span text:style-name="Strong_20_Emphasis">Tipo de Serviço</text:span>, não permite alteraçã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7"/><text:bookmark-start text:name="funcionalidade_dos_botoes"/>Funcionalidade dos Botões<text:bookmark-end text:name="__RefHeading___funcionalidade_dos_botoes_7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válida, no formato dd/mm/aaaa (dia, mês, ano).<text:line-break/>Para obter detalhes sobre o preenchimento do campo de datas, clique no <text:span text:style-name="Emphasis">link</text:span>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preenchi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5.0270833333333cm" style:rel-width="100%" svg:height="0.93725282485876cm" style:rel-height="scale"><draw:image xlink:href="Pictures/723961e1aa88c499afc5d6971ac0330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seleciona um arquivo texto com as matrículas selecionadas com objetivo de ligação de esgoto em lote. Nesse sentido, deve ser seguida a mesma regra da seleção por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ualiza a quantidade de imóveis, de acordo com o número informado em arquiv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1.9579166666667cm" svg:height="0.555625cm"><draw:image xlink:href="Pictures/f672b3a8303e140e1c5e422953e8cb3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seleciona os imóveis de acordo com os campos informados e acessa a tela para informar os dados da ligação de esgo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1.2170833333333cm" svg:height="0.52916666666667cm"><draw:image xlink:href="Pictures/0691888d6e0ca0b061363683176b69f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para a tela de seleção dos imóveis, sem salvar os dad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1.666875cm" svg:height="0.555625cm"><draw:image xlink:href="Pictures/2aebfa2406542af2dda1ac4d2a0d3503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s procedimentos para efetuar a ligação de esgoto em lote.</text:p>
          </table:table-cell>
        </table:table-row>
      </table:table>
      <text:h text:style-name="Heading_20_2" text:outline-level="2"><text:bookmark-start text:name="__RefHeading___referencias_8"/><text:bookmark-start text:name="referencias"/>Referências<text:bookmark-end text:name="__RefHeading___referencias_8"/><text:bookmark-end text:name="referencias"/></text:h>
      <text:p text:style-name="Text_20_body"><text:span text:style-name="Strong_20_Emphasis"><text:a xlink:type="simple" xlink:href="https://gsan.com.br/doku.php?id=postgres:atendimento_ao_publico:uc0608" text:style-name="Internet_20_link" text:visited-style-name="Visited_20_Internet_20_Link">Efetuar Ligação de Esgoto sem RA</text:a></text:span></text:p>
      <text:h text:style-name="Heading_20_3" text:outline-level="3"><text:bookmark-start text:name="__RefHeading___termos_principais_9"/><text:bookmark-start text:name="termos_principais"/>Termos Principais<text:bookmark-end text:name="__RefHeading___termos_principais_9"/><text:bookmark-end text:name="termos_principais"/></text:h>
      <text:p text:style-name="Text_20_body"><text:span text:style-name="Strong_20_Emphasis"><text:a xlink:type="simple" xlink:href="https://gsan.com.br/doku.php?id=ajuda:l#ligacao_ativa_de_esgoto" text:style-name="Internet_20_link" text:visited-style-name="Visited_20_Internet_20_Link">Ligação de Esgoto</text:a></text:span></text:p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p text:style-name="Text_20_body"><text:span text:style-name="Strong_20_Emphasis"><text:a xlink:type="simple" xlink:href="https://gsan.com.br/doku.php?id=ajuda:batch:efetuar_ligacao_de_esgoto_em_lote_-_processo_408" text:style-name="Internet_20_link" text:visited-style-name="Visited_20_Internet_20_Link">Efetuar Ligação de Esgoto em Lote - Processo 408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<text:span text:style-name="Strong_20_Emphasis">GSAN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2:30</meta:creation-date>
    <dc:creator>Generated</dc:creator>
    <dc:date>2026-09-13T05::12:30</dc:date>
    <dc:language>en-US</dc:language>
    <meta:editing-cycles>1</meta:editing-cycles>
    <meta:editing-duration>PT0S</meta:editing-duration>
    <dc:title>ajuda:efetuar_ligacao_de_esgoto_em_lote</dc:title>
  </office:meta>
</office:document-meta>
</file>