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96801279a6916b41a85864f26e9a53.png"/>
  <manifest:file-entry manifest:media-type="image/png" manifest:full-path="Pictures/e7c93e60877e5e20ea0f8217c25b7e67.png"/>
  <manifest:file-entry manifest:media-type="image/png" manifest:full-path="Pictures/675ad4885f92827e0016d0835f524932.png"/>
  <manifest:file-entry manifest:media-type="image/jpeg" manifest:full-path="Pictures/ae021c43c7de728aabff1cc53b85dc5c.jpg"/>
  <manifest:file-entry manifest:media-type="image/gif" manifest:full-path="Pictures/8fb21656a5cd9bfdcf4bc167f8eb632e.gif"/>
  <manifest:file-entry manifest:media-type="image/png" manifest:full-path="Pictures/3732d372caf2c29cd805081a23cc1ab1.png"/>
  <manifest:file-entry manifest:media-type="image/png" manifest:full-path="Pictures/861df531e8aeea3f86e8ffbc776317e8.png"/>
  <manifest:file-entry manifest:media-type="image/png" manifest:full-path="Pictures/6153977f91b5996eeccea38deec02c3b.png"/>
  <manifest:file-entry manifest:media-type="image/png" manifest:full-path="Pictures/c725753fc3f27d556613e316ef0b125b.png"/>
  <manifest:file-entry manifest:media-type="image/jpeg" manifest:full-path="Pictures/65af5501e83b70c60024c53e417e1985.jpg"/>
  <manifest:file-entry manifest:media-type="image/png" manifest:full-path="Pictures/7a3ee5346a6dae1d0123bfe37257827a.png"/>
  <manifest:file-entry manifest:media-type="image/jpeg" manifest:full-path="Pictures/3ba5cef42d328a6e22fc0fb6e99766c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juda:elaborar_a_programacao_das_ordens_de_servico"/><text:bookmark-start text:name="__RefHeading___elaborar_a_programacao_das_ordens_de_servico_1"/><text:bookmark-start text:name="elaborar_a_programacao_das_ordens_de_servico"/>Elaborar a Programação das Ordens de Serviço<text:bookmark-end text:name="__RefHeading___elaborar_a_programacao_das_ordens_de_servico_1"/><text:bookmark-end text:name="elaborar_a_programacao_das_ordens_de_servico"/></text:h>
      <text:p text:style-name="Text_20_body">Esta tela faz parte do <text:a xlink:type="simple" xlink:href="https://gsan.com.br/doku.php?id=ajuda:elaborar_roteiro_de_programacao_de_ordens_de_servico" text:style-name="Internet_20_link" text:visited-style-name="Visited_20_Internet_20_Link">Elaborar Roteiro de Programação de Ordens de Serviço</text:a>, e permite que você realize a programação das “Ordens de Serviço” selecionadas, para as equipes de execução.</text:p>
      <text:p text:style-name="Text_20_body">Esta é a 3ª etapa do processo de elaboração do roteiro de programação das ordens de serviço:</text:p>
      <text:list text:style-name="List_20_1" text:continue-numbering="false">
        <text:list-item>
          <text:p text:style-name="List_20_1_Content_First"> 1ª etapa: <text:a xlink:type="simple" xlink:href="https://gsan.com.br/doku.php?id=ajuda:exibir_calendario_para_elaboracao_do_roteiro" text:style-name="Internet_20_link" text:visited-style-name="Visited_20_Internet_20_Link">Exibição do Calendário</text:a>;</text:p>
        </text:list-item>
        <text:list-item>
          <text:p text:style-name="List_20_1_Content"> 2ª etapa: <text:a xlink:type="simple" xlink:href="https://gsan.com.br/doku.php?id=ajuda:pesquisar_ordens_de_servico_para_elaboracao_do_roteiro" text:style-name="Internet_20_link" text:visited-style-name="Visited_20_Internet_20_Link">Seleção das Ordens de Serviço</text:a>;</text:p>
        </text:list-item>
        <text:list-item>
          <text:p text:style-name="List_20_1_Content"> <text:span text:style-name="Strong_20_Emphasis">3ª etapa: Programação das Ordens de Serviço</text:span>;</text:p>
        </text:list-item>
        <text:list-item>
          <text:p text:style-name="List_20_1_Content_Last"> 4ª etapa: Conclusão da Elaboração do Roteiro</text:p>
        </text:list-item>
      </text:list>
      <text:p text:style-name="Text_20_body"><draw:frame draw:style-name="media" draw:name="0" text:anchor-type="as-char" draw:z-index="0" svg:width="16.615833333333cm" svg:height="18.917708333333cm"><draw:image xlink:href="Pictures/b396801279a6916b41a85864f26e9a53.png" xlink:type="simple" xlink:show="embed" xlink:actuate="onLoad"/></draw:frame></text:p>
      <text:p text:style-name="Text_20_body">Nesta etapa você deverá selecionar a equipe, ou as equipes que irão executar as ordens de serviço.</text:p>
      <text:list text:style-name="List_20_1" text:continue-numbering="false">
        <text:list-item>
          <text:p text:style-name="List_20_1_Content_First"> Item de lista não ordenadaSelecione a(s) equipe(s) na caixa da esquerda “Disponíveis” e utilize os botões de navegação para transferir para a caixa da direita “Selecionadas”;</text:p>
        </text:list-item>
        <text:list-item>
          <text:p text:style-name="List_20_1_Content"> Caso você selecione mais de uma equipe, o sistema irá solicitar que você defina a equipe principal;</text:p>
        </text:list-item>
        <text:list-item>
          <text:p text:style-name="List_20_1_Content"> Após a seleção da(s) equipe(s), você deverá selecionar as ordens de serviço que serão executadas pela(s) equipe(s);</text:p>
        </text:list-item>
        <text:list-item>
          <text:p text:style-name="List_20_1_Content_Last"> Marque as ordens de serviço na caixa de seleção (check-box), que fica à esquerda de cada ordem de serviço;</text:p>
        </text:list-item>
      </text:list>
      <text:p text:style-name="Text_20_body">Uma vez selecionadas as ordens de serviço, você deverá acionar o botão <draw:frame draw:style-name="media" draw:name="1" text:anchor-type="as-char" draw:z-index="1" svg:width="2.1695833333333cm" style:rel-width="100%" svg:height="0.555625cm" style:rel-height="scale"><draw:image xlink:href="Pictures/e7c93e60877e5e20ea0f8217c25b7e67.png" xlink:type="simple" xlink:show="embed" xlink:actuate="onLoad"/></draw:frame> para realizar a programação das ordens de serviço para as equipes:</text:p>
      <text:list text:style-name="List_20_1" text:continue-numbering="false">
        <text:list-item>
          <text:p text:style-name="List_20_1_Content_First"> O sistema irá transferir as ordens de serviço da tabela “Ordens de Serviço Selecionadas”, para a tabela de ordens de serviço programas para as equipes:</text:p>
          <text:list text:style-name="List_20_1">
            <text:list-item>
              <text:p text:style-name="List_20_1_Content"> Será criada uma tabela para cada equipe com programação de ordem de serviço;</text:p>
            </text:list-item>
            <text:list-item>
              <text:p text:style-name="List_20_1_Content"> As tabelas das ordens de serviço programadas para as equipes são criadas no modo recolhido. Caso você deseje ver as ordens de serviço, clique no “hyperlink” existente no nome da equipe, que o sistema expandirá a tabela com a lista de ordens de serviço programadas para a equipe;</text:p>
            </text:list-item>
          </text:list>
        </text:list-item>
        <text:list-item>
          <text:p text:style-name="List_20_1_Content"> O sistema atualizará os campos com os quantitativos das ordens de serviços “Selecionadas” e “Programadas”;</text:p>
        </text:list-item>
        <text:list-item>
          <text:p text:style-name="List_20_1_Content"> Veja abaixo, as verificações que o sistema fará após o acionamento do botão <draw:frame draw:style-name="media" draw:name="2" text:anchor-type="as-char" draw:z-index="2" svg:width="2.1695833333333cm" style:rel-width="100%" svg:height="0.555625cm" style:rel-height="scale"><draw:image xlink:href="Pictures/e7c93e60877e5e20ea0f8217c25b7e67.png" xlink:type="simple" xlink:show="embed" xlink:actuate="onLoad"/></draw:frame>:</text:p>
          <text:list text:style-name="List_20_1">
            <text:list-item>
              <text:p text:style-name="List_20_1_Content"> Caso não selecione equipe(s), nem ordem(ns) de serviço, o sistema exibirá a mensagem: “É necessário selecionar as Equipes e as Ordens de Serviço para efetuar a programação”;</text:p>
            </text:list-item>
            <text:list-item>
              <text:p text:style-name="List_20_1_Content"> Caso não selecione ordem(ns) de serviço, o sistema exibirá a mensagem: “É necessário selecionar as Ordens de Serviço para efetuar a programação”;</text:p>
            </text:list-item>
            <text:list-item>
              <text:p text:style-name="List_20_1_Content"> Caso não selecione equipe(s), o sistema exibirá a mensagem: “É necessário selecionar as Equipes para efetuar a programação”;</text:p>
            </text:list-item>
            <text:list-item>
              <text:p text:style-name="List_20_1_Content"> Caso selecione mais de uma Equipe e mais de uma ordem de serviço, o sistema exibirá a mensagem: “Só é possível selecionar uma Ordem de Serviço para ser programada para várias Equipes ou mais de uma Ordem de Serviço para serem programadas para uma só Equipe”;</text:p>
            </text:list-item>
            <text:list-item>
              <text:p text:style-name="List_20_1_Content"> Caso alguma data final de programação das ordens de serviço selecionadas não esteja preenchida, o sistema exibirá a mensagem: “Data Final de Programação deve ser informada”;</text:p>
            </text:list-item>
            <text:list-item>
              <text:p text:style-name="List_20_1_Content"> Caso alguma data final de programação das ordens de serviço selecionadas esteja inválida, o sistema exibirá a mensagem: “Data Final de Programação inválida”;</text:p>
            </text:list-item>
            <text:list-item>
              <text:p text:style-name="List_20_1_Content_Last"> Caso alguma data final de programação das ordens de serviço selecionadas seja anterior à data do roteiro, o sistema exibirá a mensagem: “Data Final de Programação deve ser igual ou superior a (Data do Roteiro)”.</text:p>
            </text:list-item>
          </text:list>
        </text:list-item>
      </text:list>
      <text:p text:style-name="Text_20_body">Caso você deseje cancelar a programação de uma ordem de serviço para uma equipe, você deverá acionar o botão <draw:frame draw:style-name="media" draw:name="3" text:anchor-type="as-char" draw:z-index="3" svg:width="0.50270833333333cm" svg:height="0.555625cm"><draw:image xlink:href="Pictures/675ad4885f92827e0016d0835f524932.png" xlink:type="simple" xlink:show="embed" xlink:actuate="onLoad"/></draw:frame>, que fica ao lado de cada ordem de serviço programada:</text:p>
      <text:list text:style-name="List_20_1" text:continue-numbering="false">
        <text:list-item>
          <text:p text:style-name="List_20_1_Content_First"> O sistema irá retornar as ordens de serviço da tabela de ordens de serviço programas para a equipe, para a tabela “Ordens de Serviço Selecionadas”;</text:p>
        </text:list-item>
        <text:list-item>
          <text:p text:style-name="List_20_1_Content_Last"> O sistema atualizará os campos com os quantitativos das ordens de serviços “Selecionadas” e “Programadas”.</text:p>
        </text:list-item>
      </text:list>
      <text:p text:style-name="Text_20_body">Acione o botão {image:concluir.jpg}<draw:frame draw:style-name="media" draw:name="4" text:anchor-type="as-char" draw:z-index="4" svg:width="2.0902083333333cm" style:rel-width="100%" svg:height="0.52916666666667cm" style:rel-height="scale"><draw:image xlink:href="Pictures/ae021c43c7de728aabff1cc53b85dc5c.jpg" xlink:type="simple" xlink:show="embed" xlink:actuate="onLoad"/></draw:frame>para encerrar o processo de elaboração do roteiro para programação das ordens de serviço.</text:p>
      <text:p text:style-name="Text_20_body">O sistema apresentará a tela de sucesso informado a conclusão da elaboração do roteiro.
<text:line-break/></text:p>
      <text:h text:style-name="Heading_20_1" text:outline-level="1"><text:bookmark-start text:name="__RefHeading___preenchimento_dos_campos_2"/><text:bookmark-start text:name="preenchimento_dos_campos"/>Preenchimento dos campos<text:bookmark-end text:name="__RefHeading___preenchimento_dos_campos_2"/><text:bookmark-end text:name="preenchimento_dos_campos"/></text:h>
      <text:p text:style-name="Text_20_body">Veja, abaixo, a orientação para cada um dos campos apresentados na tela:</text:p>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Orientações para Preenchimento</text:p>
          </table:table-cell>
        </table:table-row>
        <table:table-row>
          <table:table-cell office:value-type="string" table:style-name="tablecell">
            <text:p text:style-name="tablealignleft">Data do Roteiro</text:p>
          </table:table-cell>
          <table:table-cell office:value-type="string" table:style-name="tablecell">
            <text:p text:style-name="tablealignleft">O sistema exibe no início da tela a data para a qual está sendo elaborado o roteiro.<text:line-break/>Esta data é informada na 1ª etapa do processo de elaboração do roteiro: <text:a xlink:type="simple" xlink:href="https://gsan.com.br/doku.php?id=ajuda:exibir_calendario_para_elaboracao_do_roteiro" text:style-name="Internet_20_link" text:visited-style-name="Visited_20_Internet_20_Link">Exibição do Calendário</text:a>.</text:p>
          </table:table-cell>
        </table:table-row>
        <table:table-row>
          <table:table-cell office:value-type="string" table:style-name="tablecell">
            <text:p text:style-name="tablealignleft">Equipes disponíveis para a programação das ordens de serviço</text:p>
          </table:table-cell>
          <table:table-cell office:value-type="string" table:style-name="tablecell">
            <text:p text:style-name="tablealignleft">Este campo contém as equipes que irão executar as ordens de serviço.<text:line-break/>O campo é apresentado em duas caixas. Uma denominada “Disponíveis” (lado esquerdo), e outra denominada “Selecionadas” (lado direito).<text:line-break/>O sistema irá preencher a lista da caixa “Disponíveis” com as equipes vinculadas à sua unidade de lotação.<text:line-break/>Você deverá selecionar as equipes que irão executar as ordens de serviço, na lista apresentada na caixa “Disponíveis”.<text:line-break/>Utilize os botões abaixo para efetuar a transferência das equipes selecionadas na caixa da esquerda (“Disponíveis”) para a caixa da direita (“Selecionados”), e vice-versa.</text:p>
          </table:table-cell>
        </table:table-row>
        <table:table-row>
          <table:table-cell office:value-type="string" table:style-name="tablecell">
            <text:p text:style-name="tablealignleft">Tabela com ordens de serviço selecionadas</text:p>
          </table:table-cell>
          <table:table-cell office:value-type="string" table:style-name="tablecell">
            <text:p text:style-name="tablealignleft">Este campo apresenta as ordens de serviços selecionadas na etapa “<text:a xlink:type="simple" xlink:href="https://gsan.com.br/doku.php?id=ajuda:pesquisar_ordens_de_servico_para_elaboracao_do_roteiro" text:style-name="Internet_20_link" text:visited-style-name="Visited_20_Internet_20_Link">Seleção das Ordens de Serviço</text:a>”, que são listadas em uma tabela.<text:line-break/>No campo mais à esquerda é apresentada uma caixa (check-box) para você selecionar as ordens de serviço que deverão ser executadas pelas equipes selecionadas no campo anterior.<text:line-break/>Segue, abaixo, a lista de campos que compõem a tabela com as informações das ordens de serviço selecionadas:</text:p>
          </table:table-cell>
        </table:table-row>
        <table:table-row>
          <table:table-cell office:value-type="string" table:style-name="tablecell">
            <text:p text:style-name="tablealignleft">Dias de atraso</text:p>
          </table:table-cell>
          <table:table-cell office:value-type="string" table:style-name="tablecell">
            <text:p text:style-name="tablealignleft">Esta coluna é composta pelos dias de atraso em relação ao prazo fornecido para o “Cliente”, e os dias de atraso em relação ao prazo fornecido para a “Agência Reguladora”.</text:p>
          </table:table-cell>
        </table:table-row>
        <table:table-row>
          <table:table-cell office:value-type="string" table:style-name="tablecell">
            <text:p text:style-name="tablealignleft">Prioridade (Pri.)</text:p>
          </table:table-cell>
          <table:table-cell office:value-type="string" table:style-name="tablecell">
            <text:p text:style-name="tablealignleft">Indica a prioridade de execução em função do tipo de serviço das ordens de serviço.</text:p>
          </table:table-cell>
        </table:table-row>
        <table:table-row>
          <table:table-cell office:value-type="string" table:style-name="tablecell">
            <text:p text:style-name="tablealignleft">Indicador de Ordem de Serviço em Andamento</text:p>
          </table:table-cell>
          <table:table-cell office:value-type="string" table:style-name="tablecell">
            <text:p text:style-name="tablealignleft">Caso a situação da ordem de serviço corresponda à execução em andamento, então será exibido o valor “A”; caso contrário, não será exibido nada.</text:p>
          </table:table-cell>
        </table:table-row>
        <table:table-row>
          <table:table-cell office:value-type="string" table:style-name="tablecell">
            <text:p text:style-name="tablealignleft">Número do registro de atendimento (Nº do RA)</text:p>
          </table:table-cell>
          <table:table-cell office:value-type="string" table:style-name="tablecell">
            <text:p text:style-name="tablealignleft">Número do Registro de Atendimento (RA) associado à ordem de serviço.<text:line-break/>Este campo é apresentado com um “hyperlink” que, ao ser acionado, irá ativar a funcionalidade “<text:a xlink:type="simple" xlink:href="https://gsan.com.br/doku.php?id=ajuda:consultar_registro_de_atendimento" text:style-name="Internet_20_link" text:visited-style-name="Visited_20_Internet_20_Link">Consultar Registro de Atendimento</text:a>”, para o RA selecionado.</text:p>
          </table:table-cell>
        </table:table-row>
        <table:table-row>
          <table:table-cell office:value-type="string" table:style-name="tablecell">
            <text:p text:style-name="tablealignleft">Número da ordem de serviço (Serv.)</text:p>
          </table:table-cell>
          <table:table-cell office:value-type="string" table:style-name="tablecell">
            <text:p text:style-name="tablealignleft">Número da ordem de serviço (OS) - Este campo é apresentado com um “hyperlink” que, ao ser acionado, irá ativar a funcionalidade “<text:a xlink:type="simple" xlink:href="https://gsan.com.br/doku.php?id=ajuda:consultar_ordem_de_servico" text:style-name="Internet_20_link" text:visited-style-name="Visited_20_Internet_20_Link">Consultar Ordem de Serviço</text:a>”, para a OS selecionada.</text:p>
          </table:table-cell>
        </table:table-row>
        <table:table-row>
          <table:table-cell office:value-type="string" table:style-name="tablecell">
            <text:p text:style-name="tablealignleft">Endereço</text:p>
          </table:table-cell>
          <table:table-cell office:value-type="string" table:style-name="tablecell">
            <text:p text:style-name="tablealignleft">Apresenta o endereço abreviado do local onde a Ordem de Serviço deverá ser executada.</text:p>
          </table:table-cell>
        </table:table-row>
        <table:table-row>
          <table:table-cell office:value-type="string" table:style-name="tablecell">
            <text:p text:style-name="tablealignleft">Data de Final da Programação (Dt. Final Program.)</text:p>
          </table:table-cell>
          <table:table-cell office:value-type="string" table:style-name="tablecell">
            <text:p text:style-name="tablealignleft">Corresponde à data prevista para o encerramento da ordem de serviço.<text:line-break/>O sistema colocará a data da programação do roteiro selecionada na 1ª etapa do processo “<text:a xlink:type="simple" xlink:href="https://gsan.com.br/doku.php?id=ajuda:exibir_calendario_para_elaboracao_do_roteiro" text:style-name="Internet_20_link" text:visited-style-name="Visited_20_Internet_20_Link">Exibição do Calendário</text:a>”. Você poderá modificá-la para uma data posterior.<text:line-break/>Ao digitar a informação nos campos das datas, você não precisa preocupar-se com as barra de separação, porque o sistema as coloca automaticamente.<text:line-break/>As datas devem ser informadas no formato: DD/MM/AAAA, onde DD corresponde ao dia, MM corresponde ao mês e AAAA, ao ano.<text:line-break/>O dia e o mês devem ser informados, *obrigatoriamente*, com dois dígitos e o ano com quatro.<text:line-break/>Caso deseje pesquisar a data num calendário, clique no botão <draw:frame draw:style-name="media" draw:name="5" text:anchor-type="as-char" draw:z-index="5" svg:width="0.42333333333333cm" svg:height="0.396875cm"><draw:image xlink:href="Pictures/8fb21656a5cd9bfdcf4bc167f8eb632e.gif" xlink:type="simple" xlink:show="embed" xlink:actuate="onLoad"/></draw:frame>, que fica ao lado dos campos das datas, e selecione a data a partir do calendário.<text:line-break/>Clique em <text:a xlink:type="simple" xlink:href="https://gsan.com.br/doku.php?id=ajuda:pesquisar_calendario" text:style-name="Internet_20_link" text:visited-style-name="Visited_20_Internet_20_Link">Pesquisar Data - Calendário</text:a> para obter informações mais detalhadas.</text:p>
          </table:table-cell>
        </table:table-row>
        <table:table-row>
          <table:table-cell office:value-type="string" table:style-name="tablecell">
            <text:p text:style-name="tablealignleft">Quantidade das Ordens de Serviço Selecionadas (Selecionadas)</text:p>
          </table:table-cell>
          <table:table-cell office:value-type="string" table:style-name="tablecell">
            <text:p text:style-name="tablealignleft">O sistema apresenta neste campo a quantidade de ordens de serviço selecionadas para elaboração do roteiro.<text:line-break/>Na medida em que as ordens de serviço são programadas, este quantitativo é abatido, de forma que, no final, deverá ficar zerado.</text:p>
          </table:table-cell>
        </table:table-row>
        <table:table-row>
          <table:table-cell office:value-type="string" table:style-name="tablecell">
            <text:p text:style-name="tablealignleft">Quantidade Ordens de Serviço Programadas (Programadas)</text:p>
          </table:table-cell>
          <table:table-cell office:value-type="string" table:style-name="tablecell">
            <text:p text:style-name="tablealignleft">O sistema apresenta neste campo a quantidade de ordens de serviço que já foram programadas.<text:line-break/>Na medida em que as ordens de serviço são programadas, este quantitativo é atualizado.<text:line-break/>O botão <draw:frame draw:style-name="media" draw:name="6" text:anchor-type="as-char" draw:z-index="6" svg:width="2.0902083333333cm" style:rel-width="100%" svg:height="0.52916666666667cm" style:rel-height="scale"><draw:image xlink:href="Pictures/ae021c43c7de728aabff1cc53b85dc5c.jpg" xlink:type="simple" xlink:show="embed" xlink:actuate="onLoad"/></draw:frame> só será habilitado após se realizar a programação de, pelo menos, uma ordem de serviço. Ou seja, se este campo estiver igual a zero, então o botão <draw:frame draw:style-name="media" draw:name="7" text:anchor-type="as-char" draw:z-index="7" svg:width="2.0902083333333cm" style:rel-width="100%" svg:height="0.52916666666667cm" style:rel-height="scale"><draw:image xlink:href="Pictures/ae021c43c7de728aabff1cc53b85dc5c.jpg" xlink:type="simple" xlink:show="embed" xlink:actuate="onLoad"/></draw:frame> estará desabilitado.</text:p>
          </table:table-cell>
        </table:table-row>
        <table:table-row>
          <table:table-cell office:value-type="string" table:style-name="tablecell">
            <text:p text:style-name="tablealignleft">Tabela das Equipes com Programação de Ordens de Serviço</text:p>
          </table:table-cell>
          <table:table-cell office:value-type="string" table:style-name="tablecell">
            <text:p text:style-name="tablealignleft">Este campo apresenta as ordens de serviços que estão sendo programadas para as equipes nesta etapa do processo de elaboração do roteiro.<text:line-break/>Será gerada uma tabela para cada equipe que irá executar as ordens de serviço.<text:line-break/>A tabela será atualizada toda vez que você acionar o botão “<draw:frame draw:style-name="media" draw:name="8" text:anchor-type="as-char" draw:z-index="8" svg:width="2.1695833333333cm" style:rel-width="100%" svg:height="0.555625cm" style:rel-height="scale"><draw:image xlink:href="Pictures/e7c93e60877e5e20ea0f8217c25b7e67.png" xlink:type="simple" xlink:show="embed" xlink:actuate="onLoad"/></draw:frame>”. O sistema irá transferir as ordens de serviço selecionadas na tabela “Ordens de Serviço Selecionadas” e atualizar os quantitativos “Selecionadas” e “Programadas”.</text:p>
          </table:table-cell>
        </table:table-row>
        <table:table-row>
          <table:table-cell office:value-type="string" table:style-name="tablecell">
            <text:p text:style-name="tablealignleft">Equipe</text:p>
          </table:table-cell>
          <table:table-cell office:value-type="string" table:style-name="tablecell">
            <text:p text:style-name="tablealignleft">O sistema apresenta o cabeçalho da tabela, a abreviatura do nome da equipe que possui ordens de serviço programadas para a data do roteiro.<text:line-break/>Este campo é apresentado com o “hyperlink” que, ao ser acionado, irá recolher a informação das ordens de serviço que foram programadas para a equipe.<text:line-break/>Caso a lista das ordens de serviço já esteja recolhida, então o acionamento do “hyperlink” irá expandir a tabela com a relação das ordens de serviço programadas para a equipe.</text:p>
          </table:table-cell>
        </table:table-row>
        <table:table-row>
          <table:table-cell office:value-type="string" table:style-name="tablecell">
            <text:p text:style-name="tablealignleft">Barra e percentual da Carga de Trabalho Prevista para a Equipe</text:p>
          </table:table-cell>
          <table:table-cell office:value-type="string" table:style-name="tablecell">
            <text:p text:style-name="tablealignleft">O sistema apresenta uma barra colorida e o percentual da carga de trabalho prevista para a equipe.<text:line-break/>A barra terá cores diferentes para indicar o índice da carga de trabalho prevista para a equipe.<text:line-break/>As cores seguem uma analogia com o sinal de trânsito, conforme a tabela abaixo:<text:line-break/>  * % da Carga de Trabalho X Cor da Barra:<text:line-break/>  - Até 90% - Verde;<text:line-break/>  - Acima de 90% até 100% - Amarela;<text:line-break/>  - Acima de 100% - Vermelha.</text:p>
          </table:table-cell>
        </table:table-row>
        <table:table-row>
          <table:table-cell office:value-type="string" table:style-name="tablecell">
            <text:p text:style-name="tablealignleft">Barra e percentual da Carga de Trabalho Realizada pela a Equipe</text:p>
          </table:table-cell>
          <table:table-cell office:value-type="string" table:style-name="tablecell">
            <text:p text:style-name="tablealignleft">O sistema apresenta uma barra colorida e o percentual da carga de trabalho já realizada pela equipe.<text:line-break/>A barra terá cores diferentes para indicar o índice da carga de trabalho realizada pela equipe.<text:line-break/>As cores seguem uma analogia com o sinal de trânsito, conforme a tabela abaixo:<text:line-break/>  * % da Carga de Trabalho X Cor da Barra:<text:line-break/>  - Até 90% - Verde;<text:line-break/>  - Acima de 90% até 100% - Amarela;<text:line-break/>  - Acima de 100% - Vermelha.</text:p>
          </table:table-cell>
        </table:table-row>
        <table:table-row>
          <table:table-cell office:value-type="string" table:style-name="tablecell">
            <text:p text:style-name="tablealignleft">Sequencial de execução das ordens de serviço (Seq.)</text:p>
          </table:table-cell>
          <table:table-cell office:value-type="string" table:style-name="tablecell">
            <text:p text:style-name="tablealignleft">Este campo representa a seqüência, na qual, as ordens de serviço deverão ser executadas pela equipe.<text:line-break/>Caso você deseje modificar a seqüência de execução, acione a opção “Acompanhar Roteiro de Programação de Ordens de Serviço”, após a conclusão da elaboração do roteiro.<text:line-break/>Lá você terá uma opção específica para modificar a seqüência de execução das ordens de serviço.</text:p>
          </table:table-cell>
        </table:table-row>
        <table:table-row>
          <table:table-cell office:value-type="string" table:style-name="tablecell">
            <text:p text:style-name="tablealignleft">Dias de atraso</text:p>
          </table:table-cell>
          <table:table-cell office:value-type="string" table:style-name="tablecell">
            <text:p text:style-name="tablealignleft">Esta coluna é composta pelos dias de atraso em relação ao prazo fornecido para o “Cliente”, e os dias de atraso em relação ao prazo fornecido para a “Agência Reguladora”.</text:p>
          </table:table-cell>
        </table:table-row>
        <table:table-row>
          <table:table-cell office:value-type="string" table:style-name="tablecell">
            <text:p text:style-name="tablealignleft">Prioridade (Pri.)</text:p>
          </table:table-cell>
          <table:table-cell office:value-type="string" table:style-name="tablecell">
            <text:p text:style-name="tablealignleft">Indica a prioridade de execução em função do tipo de serviço das ordens de serviço.</text:p>
          </table:table-cell>
        </table:table-row>
        <table:table-row>
          <table:table-cell office:value-type="string" table:style-name="tablecell">
            <text:p text:style-name="tablealignleft">Indicador da Situação de Execução da Ordem de Serviço</text:p>
          </table:table-cell>
          <table:table-cell office:value-type="string" table:style-name="tablecell">
            <text:p text:style-name="tablealignleft">Este campo apresenta a situação de execução da ordem de serviço.<text:line-break/>Será apresentada uma letra para cada situação, conforme a tabela abaixo:<text:line-break/>  * Letra X Situação:<text:line-break/>  - P = Pendente;<text:line-break/>  - E  = Encerrado;<text:line-break/>  - A = Execução em andamento;<text:line-break/>  - L = Aguardando liberação para execução.</text:p>
          </table:table-cell>
        </table:table-row>
        <table:table-row>
          <table:table-cell office:value-type="string" table:style-name="tablecell">
            <text:p text:style-name="tablealignleft">Número do registro de atendimento (Nº do RA)</text:p>
          </table:table-cell>
          <table:table-cell office:value-type="string" table:style-name="tablecell">
            <text:p text:style-name="tablealignleft">Número do Registro de Atendimento (RA) associado à ordem de serviço.<text:line-break/>Este campo é apresentado com um “hyperlink” que, ao ser acionado, irá ativar a funcionalidade “<text:a xlink:type="simple" xlink:href="https://gsan.com.br/doku.php?id=ajuda:consultar_registro_de_atendimento" text:style-name="Internet_20_link" text:visited-style-name="Visited_20_Internet_20_Link">Consultar Registro de Atendimento</text:a>.</text:p>
          </table:table-cell>
        </table:table-row>
        <table:table-row>
          <table:table-cell office:value-type="string" table:style-name="tablecell">
            <text:p text:style-name="tablealignleft">Número da ordem de serviço (Serv.)</text:p>
          </table:table-cell>
          <table:table-cell office:value-type="string" table:style-name="tablecell">
            <text:p text:style-name="tablealignleft">Número da ordem de serviço (OS) - Este campo é apresentado com um “hyperlink” que, ao ser acionado, irá ativar a funcionalidade ”<text:a xlink:type="simple" xlink:href="https://gsan.com.br/doku.php?id=ajuda:consultar_ordem_de_servico" text:style-name="Internet_20_link" text:visited-style-name="Visited_20_Internet_20_Link">Consultar Ordem de Serviço</text:a>“, para a OS selecionada.</text:p>
          </table:table-cell>
        </table:table-row>
        <table:table-row>
          <table:table-cell office:value-type="string" table:style-name="tablecell">
            <text:p text:style-name="tablealignleft">Endereço</text:p>
          </table:table-cell>
          <table:table-cell office:value-type="string" table:style-name="tablecell">
            <text:p text:style-name="tablealignleft">Apresenta o endereço abreviado do local onde a Ordem de Serviço deverá ser executada.</text:p>
          </table:table-cell>
        </table:table-row>
        <table:table-row>
          <table:table-cell office:value-type="string" table:style-name="tablecell">
            <text:p text:style-name="tablealignleft">Data de Final da Programação (Dt. Final Program.)</text:p>
          </table:table-cell>
          <table:table-cell office:value-type="string" table:style-name="tablecell">
            <text:p text:style-name="tablealignleft">Corresponde à data prevista para o encerramento da ordem de serviço.</text:p>
          </table:table-cell>
        </table:table-row>
        <table:table-row>
          <table:table-cell office:value-type="string" table:style-name="tablecell">
            <text:p text:style-name="tablealignleft">Alerta</text:p>
          </table:table-cell>
          <table:table-cell office:value-type="string" table:style-name="tablecell">
            <text:p text:style-name="tablealignleft">Lista de alertas relacionados com a execução das ordens de serviço pelas equipes.<text:line-break/>Caso o perfil do serviço da ordem de serviço seja incompatível com o perfil da equipe, então será acrescentada na lista de alertas a mensagem:<text:line-break/>  * “O perfil da Ordem de Serviço é incompatível com o perfil da Equipe. Perfil da Ordem de Serviço = (perfil do serviço da ordem de serviço). Perfil da Equipe = (perfil da equipe).”;<text:line-break/>Caso existam outras equipes com ordens de serviço com endereço de ocorrência no mesmo logradouro, então será acrescentada na lista de alerta a mensagem: <text:line-break/>  * “Há ordens de serviços com endereço de ocorrência no logradouro (nome do logradouro) programadas para outras equipes.”</text:p>
          </table:table-cell>
        </table:table-row>
      </table:table>
      <text:p text:style-name="Text_20_body"><text:line-break/>
<text:line-break/></text:p>
      <text:h text:style-name="Heading_20_1" text:outline-level="1"><text:bookmark-start text:name="__RefHeading___tela_de_sucesso_3"/><text:bookmark-start text:name="tela_de_sucesso"/>Tela de Sucesso<text:bookmark-end text:name="__RefHeading___tela_de_sucesso_3"/><text:bookmark-end text:name="tela_de_sucesso"/></text:h>
      <text:p text:style-name="Text_20_body">A tela de sucesso será apresentada após clicar no botão <draw:frame draw:style-name="media" draw:name="9" text:anchor-type="as-char" draw:z-index="9" svg:width="2.0902083333333cm" style:rel-width="100%" svg:height="0.52916666666667cm" style:rel-height="scale"><draw:image xlink:href="Pictures/ae021c43c7de728aabff1cc53b85dc5c.jpg" xlink:type="simple" xlink:show="embed" xlink:actuate="onLoad"/></draw:frame>, e não houver nenhuma inconsistência no conteúdo dos campos da tela.</text:p>
      <text:p text:style-name="Text_20_body">O sistema apresentará a mensagem abaixo, quando a elaboração do roteiro de programação para as equipes tiver sido realizada com sucesso. </text:p>
      <text:p text:style-name="Text_20_body">“Elaboração do Roteiro de Programação de Ordens de Serviços efetuado com sucesso”.</text:p>
      <text:p text:style-name="Text_20_body">O sistema apresentará duas opções após a elaboração do roteiro de programação. Escolha a opção desejada, clicando em algum dos “hyperlinks” existentes na tela de sucesso:</text:p>
      <text:list text:style-name="List_20_1" text:continue-numbering="false">
        <text:list-item>
          <text:p text:style-name="List_20_1_Content_First"> Menu Principal: Para voltar à tela principal do sistema.</text:p>
        </text:list-item>
        <text:list-item>
          <text:p text:style-name="List_20_1_Content_Last"> Efetuar outra Elaboração do Roteiro: Para preparar o sistema para a elaboração de outro roteiro de programação.</text:p>
        </text:list-item>
      </text:list>
      <text:p text:style-name="Text_20_body"><text:line-break/>
<text:line-break/></text:p>
      <text:h text:style-name="Heading_20_3" text:outline-level="3"><text:bookmark-start text:name="__RefHeading___funcionalidade_dos_botoes_4"/><text:bookmark-start text:name="funcionalidade_dos_botoes"/>Funcionalidade dos botões<text:bookmark-end text:name="__RefHeading___funcionalidade_dos_botoes_4"/><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10" text:anchor-type="as-char" draw:z-index="10" svg:width="0.97895833333333cm" svg:height="0.52916666666667cm"><draw:image xlink:href="Pictures/3732d372caf2c29cd805081a23cc1ab1.png" xlink:type="simple" xlink:show="embed" xlink:actuate="onLoad"/></draw:frame></text:p>
          </table:table-cell>
          <table:table-cell office:value-type="string" table:style-name="tablecell">
            <text:p text:style-name="tablealignleft">Transfere todas as equipes da caixa “Disponíveis” para a caixa “Selecionados”.<text:line-break/>Para selecionar mais de uma equipe, utilize as teclas “Ctrl” e “Shift”, concomitantemente com o clique do “Mouse” sobre a descrição da equipe que desejar selecionar.<text:line-break/>A tecla “Ctrl” seleciona uma linha na caixa, e a tecla “Shift” seleciona um conjunto de linhas.<text:line-break/>Caso você clique mais de uma vez sobre a mesma linha, com a tecla “Ctrl” pressionada, o item será, sucessivamente, marcado e desmarcado.</text:p>
          </table:table-cell>
        </table:table-row>
        <table:table-row>
          <table:table-cell office:value-type="string" table:style-name="tablecell">
            <text:p text:style-name="tablealignleft"><draw:frame draw:style-name="media" draw:name="11" text:anchor-type="as-char" draw:z-index="11" svg:width="1.0054166666667cm" svg:height="0.58208333333333cm"><draw:image xlink:href="Pictures/861df531e8aeea3f86e8ffbc776317e8.png" xlink:type="simple" xlink:show="embed" xlink:actuate="onLoad"/></draw:frame></text:p>
          </table:table-cell>
          <table:table-cell office:value-type="string" table:style-name="tablecell">
            <text:p text:style-name="tablealignleft">Transfere as equipes selecionadas na caixa “Disponíveis” para a caixa “Selecionados”.<text:line-break/>Para selecionar mais de uma equipe, utilize as teclas “Ctrl” e “Shift”, concomitantemente com o clique do “Mouse” sobre a descrição da equipe que desejar selecionar.<text:line-break/>A tecla “Ctrl” seleciona uma linha na caixa, e a tecla “Shift” seleciona um conjunto de linhas.<text:line-break/>Caso você clique mais de uma vez sobre a mesma linha, com a tecla “Ctrl” pressionada, o item será, sucessivamente, marcado e desmarcado.</text:p>
          </table:table-cell>
        </table:table-row>
        <table:table-row>
          <table:table-cell office:value-type="string" table:style-name="tablecell">
            <text:p text:style-name="tablealignleft"><draw:frame draw:style-name="media" draw:name="12" text:anchor-type="as-char" draw:z-index="12" svg:width="1.0054166666667cm" svg:height="0.60854166666667cm"><draw:image xlink:href="Pictures/6153977f91b5996eeccea38deec02c3b.png" xlink:type="simple" xlink:show="embed" xlink:actuate="onLoad"/></draw:frame></text:p>
          </table:table-cell>
          <table:table-cell office:value-type="string" table:style-name="tablecell">
            <text:p text:style-name="tablealignleft">Retorna as equipes selecionados na caixa “Selecionados” para a caixa “Disponíveis”.<text:line-break/>Para selecionar mais de uma equipe, utilize as teclas “Ctrl” e “Shift”, concomitantemente com o clique do “Mouse” sobre a descrição da equipe que desejar selecionar.<text:line-break/>A tecla “Ctrl” seleciona uma linha na caixa, e a tecla “Shift” seleciona um conjunto de linhas.<text:line-break/>Caso você clique mais de uma vez sobre a mesma linha, com a tecla “Ctrl” pressionada, o item será, sucessivamente, marcado e desmarcado.</text:p>
          </table:table-cell>
        </table:table-row>
        <table:table-row>
          <table:table-cell office:value-type="string" table:style-name="tablecell">
            <text:p text:style-name="tablealignleft"><draw:frame draw:style-name="media" draw:name="13" text:anchor-type="as-char" draw:z-index="13" svg:width="1.0054166666667cm" svg:height="0.58208333333333cm"><draw:image xlink:href="Pictures/c725753fc3f27d556613e316ef0b125b.png" xlink:type="simple" xlink:show="embed" xlink:actuate="onLoad"/></draw:frame></text:p>
          </table:table-cell>
          <table:table-cell office:value-type="string" table:style-name="tablecell">
            <text:p text:style-name="tablealignleft">Retorna todas as equipes da caixa “Selecionados” para a caixa”Disponíveis“.<text:line-break/>Para selecionar mais de uma equipe, utilize as teclas “Ctrl” e “Shift”, concomitantemente com o clique do “Mouse” sobre a descrição da equipe que desejar selecionar.<text:line-break/>A tecla “Ctrl” seleciona uma linha na caixa, e a tecla “Shift” seleciona um conjunto de linhas.<text:line-break/>Caso você clique mais de uma vez sobre a mesma linha, com a tecla “Ctrl” pressionada, o item será, sucessivamente, marcado e desmarcado.</text:p>
          </table:table-cell>
        </table:table-row>
        <table:table-row>
          <table:table-cell office:value-type="string" table:style-name="tablecell">
            <text:p text:style-name="tablealignleft"><draw:frame draw:style-name="media" draw:name="14" text:anchor-type="as-char" draw:z-index="14" svg:width="0.42333333333333cm" svg:height="0.396875cm"><draw:image xlink:href="Pictures/8fb21656a5cd9bfdcf4bc167f8eb632e.gif" xlink:type="simple" xlink:show="embed" xlink:actuate="onLoad"/></draw:frame></text:p>
          </table:table-cell>
          <table:table-cell office:value-type="string" table:style-name="tablecell">
            <text:p text:style-name="tablealignleft">Ao acionar este botão, o sistema irá abrir uma tela para que você selecione a data a partir de um calendário.<text:line-break/>Clique em <text:a xlink:type="simple" xlink:href="https://gsan.com.br/doku.php?id=ajuda:pesquisar_calendario" text:style-name="Internet_20_link" text:visited-style-name="Visited_20_Internet_20_Link">Pesquisar Data - Calendário</text:a> para obter informações mais detalhadas.</text:p>
          </table:table-cell>
        </table:table-row>
        <table:table-row>
          <table:table-cell office:value-type="string" table:style-name="tablecell">
            <text:p text:style-name="tablealignleft"><draw:frame draw:style-name="media" draw:name="15" text:anchor-type="as-char" draw:z-index="15" svg:width="2.1695833333333cm" style:rel-width="100%" svg:height="0.555625cm" style:rel-height="scale"><draw:image xlink:href="Pictures/e7c93e60877e5e20ea0f8217c25b7e67.png" xlink:type="simple" xlink:show="embed" xlink:actuate="onLoad"/></draw:frame></text:p>
          </table:table-cell>
          <table:table-cell office:value-type="string" table:style-name="tablecell">
            <text:p text:style-name="tablealignleft">Utilize este botão para efetivar a programação de ordens de serviço para equipes.<text:line-break/>Você deverá selecionar, pelo menos, uma equipe e uma ordem de serviço.</text:p>
          </table:table-cell>
        </table:table-row>
        <table:table-row>
          <table:table-cell office:value-type="string" table:style-name="tablecell">
            <text:p text:style-name="tablealignleft"><draw:frame draw:style-name="media" draw:name="16" text:anchor-type="as-char" draw:z-index="16" svg:width="0.50270833333333cm" svg:height="0.555625cm"><draw:image xlink:href="Pictures/675ad4885f92827e0016d0835f524932.png" xlink:type="simple" xlink:show="embed" xlink:actuate="onLoad"/></draw:frame></text:p>
          </table:table-cell>
          <table:table-cell office:value-type="string" table:style-name="tablecell">
            <text:p text:style-name="tablealignleft">Utilize este botão para cancelar a programação de uma ordem de serviço para uma equipe.</text:p>
          </table:table-cell>
        </table:table-row>
        <table:table-row>
          <table:table-cell office:value-type="string" table:style-name="tablecell">
            <text:p text:style-name="tablealignleft"><draw:frame draw:style-name="media" draw:name="17" text:anchor-type="as-char" draw:z-index="17" svg:width="1.3229166666667cm" svg:height="0.60854166666667cm"><draw:image xlink:href="Pictures/65af5501e83b70c60024c53e417e1985.jpg" xlink:type="simple" xlink:show="embed" xlink:actuate="onLoad"/></draw:frame></text:p>
          </table:table-cell>
          <table:table-cell office:value-type="string" table:style-name="tablecell">
            <text:p text:style-name="tablealignleft">Utilize este botão para voltar para a etapa anterior do processo de elaboração do roteiro: <text:a xlink:type="simple" xlink:href="https://gsan.com.br/doku.php?id=ajuda:pesquisar_ordens_de_servico_para_elaboracao_do_roteiro" text:style-name="Internet_20_link" text:visited-style-name="Visited_20_Internet_20_Link">Pesquisar Ordens de Serviço para Elaboração do Roteiro</text:a>.</text:p>
          </table:table-cell>
        </table:table-row>
        <table:table-row>
          <table:table-cell office:value-type="string" table:style-name="tablecell">
            <text:p text:style-name="tablealignleft"><draw:frame draw:style-name="media" draw:name="18" text:anchor-type="as-char" draw:z-index="18" svg:width="2.4341666666667cm" style:rel-width="100%" svg:height="0.66145833333333cm" style:rel-height="scale"><draw:image xlink:href="Pictures/7a3ee5346a6dae1d0123bfe37257827a.png" xlink:type="simple" xlink:show="embed" xlink:actuate="onLoad"/></draw:frame></text:p>
          </table:table-cell>
          <table:table-cell office:value-type="string" table:style-name="tablecell">
            <text:p text:style-name="tablealignleft">Utilize este botão para reiniciar a tela. Ou seja, limpar todas as operações que você tenha realizado. Por exemplo: caso você tenha realizado alguma programação de ordens de serviço para as equipes, ao acionar este botão, o sistema irá defazer toda a programação realizada.</text:p>
          </table:table-cell>
        </table:table-row>
        <table:table-row>
          <table:table-cell office:value-type="string" table:style-name="tablecell">
            <text:p text:style-name="tablealignleft"><draw:frame draw:style-name="media" draw:name="19" text:anchor-type="as-char" draw:z-index="19" svg:width="1.9314583333333cm" svg:height="0.635cm"><draw:image xlink:href="Pictures/3ba5cef42d328a6e22fc0fb6e99766c5.jpg" xlink:type="simple" xlink:show="embed" xlink:actuate="onLoad"/></draw:frame></text:p>
          </table:table-cell>
          <table:table-cell office:value-type="string" table:style-name="tablecell">
            <text:p text:style-name="tablealignleft">Utilize este botão para sair da funcionalidade de elaboração do roteiro.<text:line-break/>Ao ser acionado será apresentada a tela inicial do sistema e nenhuma atualização será realizada no banco de dados.</text:p>
          </table:table-cell>
        </table:table-row>
        <table:table-row>
          <table:table-cell office:value-type="string" table:style-name="tablecell">
            <text:p text:style-name="tablealignleft"><draw:frame draw:style-name="media" draw:name="20" text:anchor-type="as-char" draw:z-index="20" svg:width="2.0902083333333cm" style:rel-width="100%" svg:height="0.52916666666667cm" style:rel-height="scale"><draw:image xlink:href="Pictures/ae021c43c7de728aabff1cc53b85dc5c.jpg" xlink:type="simple" xlink:show="embed" xlink:actuate="onLoad"/></draw:frame></text:p>
          </table:table-cell>
          <table:table-cell office:value-type="string" table:style-name="tablecell">
            <text:p text:style-name="tablealignleft">Este botão deverá ser utilizado quando você desejar concluir o processo de elaboração do roteiro.<text:line-break/>Ao ser acionado o sistema irá concretizar as atualizações no banco de dados.</text:p>
          </table:table-cell>
        </table:table-row>
      </table:table>
      <text:p text:style-name="Text_20_body"><text:line-break/>
<text:line-break/>
<text:line-break/>
Clique <text:a xlink:type="simple" xlink:href="https://gsan.com.br/doku.php?id=ajuda" text:style-name="Internet_20_link" text:visited-style-name="Visited_20_Internet_20_Link">aqui</text:a>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9::54:54</meta:creation-date>
    <dc:creator>Generated</dc:creator>
    <dc:date>2026-09-16T09::54:54</dc:date>
    <dc:language>en-US</dc:language>
    <meta:editing-cycles>1</meta:editing-cycles>
    <meta:editing-duration>PT0S</meta:editing-duration>
    <dc:title>ajuda:elaborar_a_programacao_das_ordens_de_servico</dc:title>
  </office:meta>
</office:document-meta>
</file>