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f0f3bf7f71e4c58f675aa6e733018864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a2ec7c9a4a3f362cc222e3a538894ef2.jpg"/>
  <manifest:file-entry manifest:media-type="image/jpeg" manifest:full-path="Pictures/ea6983d9539b9bd6a264fe7949c016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8208333333333cm" style:rel-width="100%" svg:height="4.361063218390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filtrar_imovel"/><text:bookmark-start text:name="__RefHeading___filtrar_imovel_1"/><text:bookmark-start text:name="filtrar_imovel"/>Filtrar Imóvel<text:bookmark-end text:name="__RefHeading___filtrar_imovel_1"/><text:bookmark-end text:name="filtrar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tela permite que você informe os parâmetros para filtrar os imóveis que deseja alterar, excluir ou emitir um relatório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imovel" text:style-name="Internet_20_link" text:visited-style-name="Visited_20_Internet_20_Link">Imovel</text:a> &gt; <text:a xlink:type="simple" xlink:href="https://gsan.com.br/doku.php?id=ajuda:manter_imovel" text:style-name="Internet_20_link" text:visited-style-name="Visited_20_Internet_20_Link">Manter Imóvel</text:a></text:span>.</text:p>
            <text:p text:style-name="Text_20_body">Feito isso, o sistema visualiza a tela abaixo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57083333333cm" svg:height="15.292916666667cm"><draw:image xlink:href="Pictures/f0f3bf7f71e4c58f675aa6e733018864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marque ou não o campo <text:span text:style-name="Strong_20_Emphasis">Atualizar</text:span>, para decidir se deseja que a tela <text:span text:style-name="Strong_20_Emphasis"><text:a xlink:type="simple" xlink:href="https://gsan.com.br/doku.php?id=ajuda:manter_imovel" text:style-name="Internet_20_link" text:visited-style-name="Visited_20_Internet_20_Link">Manter Imóvel</text:a></text:span> seja apresentada, ou não, quando o resultado do filtro retornar apenas um registro do banco de dados. Normalmente, ele deve ficar marcado quando se desejar efetuar uma <text:span text:style-name="Strong_20_Emphasis">alteração</text:span>; e desmarcado quando se desejar efetuar uma <text:span text:style-name="Strong_20_Emphasis">exclusão, ou emissão de um relatório com o resultado do filtro</text:span>. Para efetuar o filtro informe, pelo menos, um dos campos relacionados acima (para detalhes sobre o preenchimento dos campos clique <text:span text:style-name="Strong_20_Emphasis"><text:a xlink:type="simple" xlink:href="#__RefHeading___preenchimento_dos_campos_3" text:style-name="Local_20_link" text:visited-style-name="Visited_20_Local_20_Link">AQUI</text:a></text:span>).</text:p>
            <text:p text:style-name="Text_20_body"><text:span text:style-name="Strong_20_Emphasis">Atenção</text:span>: para a <text:span text:style-name="Strong_20_Emphasis">CAERN</text:span>, o campo <text:span text:style-name="Strong_20_Emphasis">Tipo Faturamento</text:span> é visualizado. Isso porque a <text:span text:style-name="Strong_20_Emphasis">CAERN</text:span> também utiliza o faturamento por <text:span text:style-name="Emphasis">ligação</text:span>, que usa como parâmetro a principal categoria do imóvel. Esse tipo de faturamento possibilita a emissão do faturamento de água e/ou esgoto, sem levar em consideração a quantidade de economias cadastradas. Dessa forma, o tipo de faturamento se divide entre <text:span text:style-name="Strong_20_Emphasis">Por Economia</text:span> e <text:span text:style-name="Strong_20_Emphasis">Por Ligação</text:span>.</text:p>
            <text:p text:style-name="Text_20_body">Na opção <text:span text:style-name="Strong_20_Emphasis">Por Economia</text:span>, a quantidade de economias entra no cálculo do faturamento. Na opção <text:span text:style-name="Strong_20_Emphasis">Por Ligação</text:span>, a rotina de geração dos dados para leitura gera um arquivo de faturamento informando que o imóvel possui apenas uma economia, e leva em conta a categoria/subcategoria que <text:span text:style-name="Emphasis">prevalecer</text:span> entre as economias cadastradas. No caso de quantidades <text:span text:style-name="Emphasis">iguais</text:span> de economias de categorias/subcategorias <text:span text:style-name="Emphasis">diferentes</text:span>, prevalece a categoria/subcategoria atrelada à <text:span text:style-name="Emphasis">maior</text:span> tarifa.</text:p>
            <text:p text:style-name="Text_20_body">Dito isso, selecione o <text:span text:style-name="Strong_20_Emphasis">Tipo Faturamento</text:span> entre <text:span text:style-name="Emphasis">Por Economias</text:span>, <text:span text:style-name="Emphasis">Por Ligação</text:span> ou <text:span text:style-name="Emphasis">Todos</text:span>.</text:p>
          </table:table-cell>
        </table:table-row>
      </table:table>
      <text:h text:style-name="Heading_20_2" text:outline-level="2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mpo                                                 </text:p>
          </table:table-cell>
          <table:table-cell office:value-type="string" table:style-name="tableheader">
            <text:p text:style-name="Table_20_Heading"> Orientações para Preenchimento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trícula</text:span>     </text:p>
          </table:table-cell>
          <table:table-cell office:value-type="string" table:style-name="tablecell">
            <text:p text:style-name="tablealignleft"> Informe a matrícula do imóvel que deseja pesquisar. Caso não selecione nenhum imóvel específico, o sistema trará uma lista com os imóveis que atenderem às informações dos demais campo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calidade</text:span>    </text:p>
          </table:table-cell>
          <table:table-cell office:value-type="string" table:style-name="tablecell">
            <text:p text:style-name="tablealignleft"> Informe o código de uma localidade existente e tecle <text:span text:style-name="Emphasis">Enter</text:span>, ou clique no botão <draw:frame draw:style-name="media" draw:name="2" text:anchor-type="as-char" draw:z-index="2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localidade" text:style-name="Internet_20_link" text:visited-style-name="Visited_20_Internet_20_Link">pesquisa de localidades</text:a></text:span> no cadastro. Após a informação do código de uma localidade existente, ou da seleção de uma localidade na tela de pesquisa, o sistema apresentará o nome da localidade no campo correspondente.<text:line-break/>Para limpar o campo, clique no botão <draw:frame draw:style-name="media" draw:name="3" text:anchor-type="as-char" draw:z-index="3" svg:width="0.52916666666667cm" svg:height="0.555625cm"><draw:image xlink:href="Pictures/7d683db972d9051c5dfecc78c7cc997d.gif" xlink:type="simple" xlink:show="embed" xlink:actuate="onLoad"/></draw:frame>. Neste caso, o sistema, além de limpar o campo da <text:span text:style-name="Emphasis">Localidade</text:span>, irá limpar os campos <text:span text:style-name="Emphasis">Setor Comercial</text:span> e <text:span text:style-name="Emphasis">Quadra</text:span>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tor Comercial</text:span>    </text:p>
          </table:table-cell>
          <table:table-cell office:value-type="string" table:style-name="tablecell">
            <text:p text:style-name="tablealignleft"> Informe o código de um setor comercial informada e tecle <text:span text:style-name="Emphasis">Enter</text:span>, ou clique no botão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setor_comercial" text:style-name="Internet_20_link" text:visited-style-name="Visited_20_Internet_20_Link">pesquisa de setores comerciais</text:a></text:span> no cadastro. Após a informação do código de um setor comercial existente, ou da seleção de um setor comercial na tela de pesquisa, o sistema apresentará o nome do setor comercial no campo correspondente.<text:line-break/>Para limpar 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. Neste caso, o sistema, além de limpar o campo <text:span text:style-name="Strong_20_Emphasis">Setor Comercial</text:span>, limpará, também, a <text:span text:style-name="Strong_20_Emphasis">Quadra</text:span>.<text:line-break/>Para o preenchimento deste campo é obrigatório que o campo da <text:span text:style-name="Strong_20_Emphasis">Localidade</text:span> já tenha sido preenchido corretam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Quadra</text:span>   </text:p>
          </table:table-cell>
          <table:table-cell office:value-type="string" table:style-name="tablecell">
            <text:p text:style-name="tablealignleft"> Informe o código da quadra que deseja pesquisar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te</text:span>     </text:p>
          </table:table-cell>
          <table:table-cell office:value-type="string" table:style-name="tablecell">
            <text:p text:style-name="tablealignleft"> Informe o código do lote que deseja pesquisar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blote</text:span>  </text:p>
          </table:table-cell>
          <table:table-cell office:value-type="string" table:style-name="tablecell">
            <text:p text:style-name="tablealignleft"> Informe o número do sublote que deseja pesquisar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liente</text:span>    </text:p>
          </table:table-cell>
          <table:table-cell office:value-type="string" table:style-name="tablecell">
            <text:p text:style-name="tablealignleft"> Informe o código de um cliente e tecle <text:span text:style-name="Emphasis">Enter</text:span>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cliente" text:style-name="Internet_20_link" text:visited-style-name="Visited_20_Internet_20_Link">pesquisa de clientes</text:a></text:span> no cadastro. Após a informação do código do cliente, ou da seleção do cliente na tela de pesquisa, o sistema apresentará o nome do cliente no campo correspond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úmero do IPTU</text:span>     </text:p>
          </table:table-cell>
          <table:table-cell office:value-type="string" table:style-name="tablecell">
            <text:p text:style-name="tablealignleft"> Informe o número do <text:span text:style-name="Emphasis">Imposto Predial e Territorial Urbano</text:span> (IPTU) vinculado ao imóvel, com até 20 (vinte) dígitos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unicípio</text:span>    </text:p>
          </table:table-cell>
          <table:table-cell office:value-type="string" table:style-name="tablecell">
            <text:p text:style-name="tablealignleft"> Informe o código de um município existente e tecle <text:span text:style-name="Emphasis">Enter</text:span>, ou clique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municipio" text:style-name="Internet_20_link" text:visited-style-name="Visited_20_Internet_20_Link">pesquisa de municípios no cadastro</text:a></text:span>. Após a informação do código de um município existente, ou da seleção de um município na tela de pesquisa, o sistema apresentará o nome do município no campo correspond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airro</text:span>    </text:p>
          </table:table-cell>
          <table:table-cell office:value-type="string" table:style-name="tablecell">
            <text:p text:style-name="tablealignleft"> Informe o código de um bairro existente e tecle <text:span text:style-name="Emphasis">Enter</text:span>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bairro" text:style-name="Internet_20_link" text:visited-style-name="Visited_20_Internet_20_Link">pesquisa de bairros</text:a></text:span> no cadastro. Após a informação do código de um bairro existente, ou da seleção de um bairro na tela de pesquisa, o sistema apresentará o nome do bairro no campo correspond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gradouro</text:span>    </text:p>
          </table:table-cell>
          <table:table-cell office:value-type="string" table:style-name="tablecell">
            <text:p text:style-name="tablealignleft"> Informe o código de um logradouro existente e tecle <text:span text:style-name="Emphasis">Enter</text:span>, ou clique n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logradouro" text:style-name="Internet_20_link" text:visited-style-name="Visited_20_Internet_20_Link">pesquisa de logradouros</text:a></text:span> no cadastro. Após a informação do código de um logradouro existente, ou da seleção de um logradouro na tela de pesquisa, o sistema apresentará o nome do logradouro no campo correspond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úmero do Imóvel</text:span>    </text:p>
          </table:table-cell>
          <table:table-cell office:value-type="string" table:style-name="tablecell">
            <text:p text:style-name="tablealignleft"> Informe o intervalo de número do imóvel que deseja pesquisar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EP</text:span>    </text:p>
          </table:table-cell>
          <table:table-cell office:value-type="string" table:style-name="tablecell">
            <text:p text:style-name="tablealignleft"> Informe o código de um CEP existente e tecle <text:span text:style-name="Emphasis">Enter</text:span>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que fica ao lado do campo. Neste caso será apresentada uma tela de <text:span text:style-name="Emphasis">popup</text:span>, onde será possível efetuar a <text:span text:style-name="Strong_20_Emphasis"><text:a xlink:type="simple" xlink:href="https://gsan.com.br/doku.php?id=ajuda:pesquisar_cep" text:style-name="Internet_20_link" text:visited-style-name="Visited_20_Internet_20_Link">pesquisa de CEPs</text:a></text:span> no cadastro. Após a informação do código de um CEP existente, ou da seleção de um CEP na tela de pesquisa, o sistema apresentará a descrição do CEP no campo correspondente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ipo Faturamento</text:span>    </text:p>
          </table:table-cell>
          <table:table-cell office:value-type="string" table:style-name="tablecell">
            <text:p text:style-name="tablealignleft"> Selecione o tipo de faturamento do imóvel, entre <text:span text:style-name="Emphasis">Por Economias</text:span>, <text:span text:style-name="Emphasis">Por Ligação</text:span> ou <text:span text:style-name="Emphasis">Todos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349375cm" svg:height="0.50270833333333cm"><draw:image xlink:href="Pictures/a2ec7c9a4a3f362cc222e3a538894ef2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execução do filtro, com base nos parâmetros inform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geral:filtro:uc0015" text:style-name="Internet_20_link" text:visited-style-name="Visited_20_Internet_20_Link">Filtrar Imóvel</text:a></text:span></text:p>
      <text:p text:style-name="Text_20_body"><text:span text:style-name="Strong_20_Emphasis"><text:a xlink:type="simple" xlink:href="https://gsan.com.br/doku.php?id=postgres:cadastro:uc0014" text:style-name="Internet_20_link" text:visited-style-name="Visited_20_Internet_20_Link">Manter Imóve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43</meta:creation-date>
    <dc:creator>Generated</dc:creator>
    <dc:date>2026-09-16T09::53:43</dc:date>
    <dc:language>en-US</dc:language>
    <meta:editing-cycles>1</meta:editing-cycles>
    <meta:editing-duration>PT0S</meta:editing-duration>
    <dc:title>ajuda:filtrar_imovel</dc:title>
  </office:meta>
</office:document-meta>
</file>