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91d448bf08af5b5da273dbdf801a4d33.jpg"/>
  <manifest:file-entry manifest:media-type="image/jpeg" manifest:full-path="Pictures/34e34194b9b476edd64ee7ed95e8b54a.jpg"/>
  <manifest:file-entry manifest:media-type="image/png" manifest:full-path="Pictures/6a64c2614f034d468d8f566842b9d5a7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a2ec7c9a4a3f362cc222e3a538894e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gerar_arquivo_texto_de_ligacoes_com_hidrometro"/><text:bookmark-start text:name="__RefHeading___gerar_arquivo_texto_de_ligacoes_com_hidrometro_1"/><text:bookmark-start text:name="gerar_arquivo_texto_de_ligacoes_com_hidrometro"/>Gerar Arquivo Texto de Ligações com Hidrômetro<text:bookmark-end text:name="__RefHeading___gerar_arquivo_texto_de_ligacoes_com_hidrometro_1"/><text:bookmark-end text:name="gerar_arquivo_texto_de_ligacoes_com_hidromet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gerar arquivo texto de ligações com hidrômetro (conforme solicitação da CAERN). Ela pode ser acessada via <text:span text:style-name="Strong_20_Emphasis">Menu do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arquivos_para_bbl" text:style-name="Internet_20_link" text:visited-style-name="Visited_20_Internet_20_Link">Arquivos para BBL</text:a> &gt; Gerar Arquivo Texto de Ligações com Hidrômetro</text:span>.</text:p>
          </table:table-cell>
        </table:table-row>
      </table:table>
      <text:p text:style-name="Text_20_body">Feito isso, o sistema visualiza a tela abaixo: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39583333333cm" svg:height="12.885208333333cm"><draw:image xlink:href="Pictures/91d448bf08af5b5da273dbdf801a4d33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o sistema seleciona os imóveis <text:span text:style-name="Strong_20_Emphasis">ativos</text:span>  e com existência de hidrômetro na instalação de água. Informe os campos desejados e clique no botão <draw:frame draw:style-name="media" draw:name="2" text:anchor-type="as-char" draw:z-index="2" svg:width="1.2170833333333cm" svg:height="0.52916666666667cm"><draw:image xlink:href="Pictures/34e34194b9b476edd64ee7ed95e8b54a.jpg" xlink:type="simple" xlink:show="embed" xlink:actuate="onLoad"/></draw:frame>. Para detalhes sobre o preenchimento dos campos clique <text:span text:style-name="Strong_20_Emphasis"><text:a xlink:type="simple" xlink:href="#__RefHeading___preenchimento_dos_campos_3" text:style-name="Local_20_link" text:visited-style-name="Visited_20_Local_20_Link">AQUI</text:a></text:span>.</text:p>
            <text:p text:style-name="Text_20_body">O sistema solicita confirmação da geração do arquivo em formato TXT. Caso o usuário confirme, o arquivo de imóveis ativos é gerado a partir dos imóveis selecionados pelos critérios informados no filtro, classificando pela matrícula do imóvel.</text:p>
            <text:p text:style-name="Text_20_body">Antes da geração do Arquivo Texto, o sistema efetua algumas validações:</text:p>
            <text:list text:style-name="Numbering_20_1" text:continue-numbering="false">
              <text:list-item>
                <text:p text:style-name="Numbering_20_1_Content_First"> Verificar existência de dados:</text:p>
                <text:list text:style-name="Numbering_20_1">
                  <text:list-item>
                    <text:p text:style-name="Numbering_20_1_Content"> Caso não exista a tabela na base de dados, o sistema exibe a mensagem: <text:span text:style-name="Emphasis">Tabela «nome da tabela» inexistente</text:span> e cancela a operação.</text:p>
                  </text:list-item>
                  <text:list-item>
                    <text:p text:style-name="Numbering_20_1_Content"> Caso a tabela esteja sem dados, o sistema exibe a mensagem: <text:span text:style-name="Emphasis">Tabela «nome da tabela» sem dados para seleção</text:span> e cancela a operação.</text:p>
                  </text:list-item>
                </text:list>
              </text:list-item>
              <text:list-item>
                <text:p text:style-name="Numbering_20_1_Content"> Verificar existência da localidade:</text:p>
                <text:list text:style-name="Numbering_20_1">
                  <text:list-item>
                    <text:p text:style-name="Numbering_20_1_Content"> Caso o código da localidade informada não exista, o sistema exibe a mensagem: <text:span text:style-name="Emphasis">Localidade inexistente</text:span> e retorna para o passo correspondente no fluxo principal.</text:p>
                  </text:list-item>
                  <text:list-item>
                    <text:p text:style-name="Numbering_20_1_Content"> Caso o código da localidade informada não pertença à unidade de negócio selecionada o sistema exibe a mensagem: <text:span text:style-name="Emphasis">Localidade não pertence à unidade de negócio selecionada</text:span> e retorna para o passo correspondente no fluxo principal.</text:p>
                  </text:list-item>
                  <text:list-item>
                    <text:p text:style-name="Numbering_20_1_Content"> Caso o código da localidade informada não pertença à Gerência regional selecionada o sistema exibe a mensagem: <text:span text:style-name="Emphasis">Localidade não pertence à gerência regional selecionada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existência do setor comercial:</text:p>
                <text:list text:style-name="Numbering_20_1">
                  <text:list-item>
                    <text:p text:style-name="Numbering_20_1_Content"> Caso o código do setor comercial informado não exista o sistema exibe a mensagem: <text:span text:style-name="Emphasis">Setor Comercial inexistente</text:span> e retorna para o passo correspondente no fluxo principal.</text:p>
                  </text:list-item>
                  <text:list-item>
                    <text:p text:style-name="Numbering_20_1_Content"> Caso o código do setor comercial informado não pertença à localidade informada, o sistema exibe a mensagem: <text:span text:style-name="Emphasis">Setor Comercial não pertence à localidade informada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existência da rota:</text:p>
                <text:list text:style-name="Numbering_20_1">
                  <text:list-item>
                    <text:p text:style-name="Numbering_20_1_Content"> Caso o código da rota informada não exista o sistema exibe a mensagem: <text:span text:style-name="Emphasis">Rota inexistente</text:span> e retorna para o passo correspondente no fluxo principal.</text:p>
                  </text:list-item>
                  <text:list-item>
                    <text:p text:style-name="Numbering_20_1_Content"> Caso o código da rota informada não pertença ao setor comercial informado, o sistema exibe a mensagem: <text:span text:style-name="Emphasis">Rota não pertence ao setor comercial informado</text:span> e retorna para o passo correspondente no fluxo principal.</text:p>
                  </text:list-item>
                </text:list>
              </text:list-item>
              <text:list-item>
                <text:p text:style-name="Numbering_20_1_Content"> Verificar atributos inicial e final:</text:p>
                <text:list text:style-name="Numbering_20_1">
                  <text:list-item>
                    <text:p text:style-name="Numbering_20_1_Content"> Caso seja informado o atributo inicial e não seja informado o atributo final, o sistema exibe a mensagem: <text:span text:style-name="Emphasis">Informe «nome do atributo» final</text:span>;</text:p>
                  </text:list-item>
                  <text:list-item>
                    <text:p text:style-name="Numbering_20_1_Content"> Caso seja informado o atributo final e não seja informado o atributo inicial, o sistema exibe a mensagem: <text:span text:style-name="Emphasis">Informe «nome do atributo» inicial</text:span>;</text:p>
                  </text:list-item>
                  <text:list-item>
                    <text:p text:style-name="Numbering_20_1_Content"> Caso o conteúdo do atributo final seja menor (inferior, anterior) ao conteúdo do atributo inicial, o sistema exibe a mensagem: <text:span text:style-name="Emphasis">«Nome do atributo» Final é menor que o «Nome do atributo» Inicial</text:span> e retorna para o passo correspondente no fluxo principal.</text:p>
                  </text:list-item>
                </text:list>
              </text:list-item>
              <text:list-item>
                <text:p text:style-name="Numbering_20_1_Content"> Nenhum registro encontrado:</text:p>
                <text:list text:style-name="Numbering_20_1">
                  <text:list-item>
                    <text:p text:style-name="Numbering_20_1_Content_Last"> Caso a busca não retorne nenhum registro, o sistema exibe a mensagem: <text:span text:style-name="Emphasis">A pesquisa não retornou nenhum resultado</text:span> e retorna para o passo 1 do fluxo principal.</text:p>
                  </text:list-item>
                </text:list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tela_de_sucesso_2"/><text:bookmark-start text:name="tela_de_sucesso"/>Tela de Sucesso<text:bookmark-end text:name="__RefHeading___tela_de_sucesso_2"/><text:bookmark-end text:name="tela_de_sucesso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20.47875cm" style:rel-width="100%" svg:height="3.8629166666667cm" style:rel-height="scale"><draw:image xlink:href="Pictures/6a64c2614f034d468d8f566842b9d5a7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Gerência Regional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Unidade de Negócio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Localidade Inicial</text:p>
          </table:table-cell>
          <table:table-cell office:value-type="string" table:style-name="tablecell">
            <text:p text:style-name="tablealignleft">Informe o código da localidade com até três dígitos, ou clique no botão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da localidade é exibido no campo ao lado. Para apagar o conteúdo do campo, clique no botão <draw:frame draw:style-name="media" draw:name="5" text:anchor-type="as-char" draw:z-index="5" svg:width="0.52916666666667cm" svg:height="0.555625cm"><draw:image xlink:href="Pictures/7d683db972d9051c5dfecc78c7cc997d.gif" xlink:type="simple" xlink:show="embed" xlink:actuate="onLoad"/></draw:frame> ao lado do campo em exibição. <text:line-break/><text:span text:style-name="Strong_20_Emphasis">Regra associada</text:span>: Ao digitar o conteúdo do campo, o sistema replica no campo <text:span text:style-name="Strong_20_Emphasis">Localidade Final</text:span>. Ao apagar o conteúdo deste campo, o sistema apaga no campo <text:span text:style-name="Strong_20_Emphasis">Localidade Final</text:span>.</text:p>
          </table:table-cell>
        </table:table-row>
        <table:table-row>
          <table:table-cell office:value-type="string" table:style-name="tablecell">
            <text:p text:style-name="tablealignleft">Setor Comercial Inicial</text:p>
          </table:table-cell>
          <table:table-cell office:value-type="string" table:style-name="tablecell">
            <text:p text:style-name="tablealignleft">Informe o código do setor comercial com até três dígitos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do setor é exibido no campo ao lado. 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text:line-break/><text:span text:style-name="Strong_20_Emphasis">Regra associada</text:span>: Ao digitar o conteúdo do campo, o sistema replica no campo <text:span text:style-name="Strong_20_Emphasis">Setor Comercial Final</text:span>. Ao apagar o conteúdo deste campo, o sistema apaga no campo <text:span text:style-name="Strong_20_Emphasis">Setor Comercial Final</text:span>.</text:p>
          </table:table-cell>
        </table:table-row>
        <table:table-row>
          <table:table-cell office:value-type="string" table:style-name="tablecell">
            <text:p text:style-name="tablealignleft">Rota Inicial</text:p>
          </table:table-cell>
          <table:table-cell office:value-type="string" table:style-name="tablecell">
            <text:p text:style-name="tablealignleft">Informe a rota inicial com até cinco dígitos.</text:p>
          </table:table-cell>
        </table:table-row>
        <table:table-row>
          <table:table-cell office:value-type="string" table:style-name="tablecell">
            <text:p text:style-name="tablealignleft">Sequencial Inicial da Rota</text:p>
          </table:table-cell>
          <table:table-cell office:value-type="string" table:style-name="tablecell">
            <text:p text:style-name="tablealignleft">Informe o sequencial inicial da rota com até cinco dígitos.</text:p>
          </table:table-cell>
        </table:table-row>
        <table:table-row>
          <table:table-cell office:value-type="string" table:style-name="tablecell">
            <text:p text:style-name="tablealignleft">Localidade Final</text:p>
          </table:table-cell>
          <table:table-cell office:value-type="string" table:style-name="tablecell">
            <text:p text:style-name="tablealignleft">Informe o código da localidade com até três dígitos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da localidade é exibido no campo ao lado. 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Setor Comercial Final</text:p>
          </table:table-cell>
          <table:table-cell office:value-type="string" table:style-name="tablecell">
            <text:p text:style-name="tablealignleft">Informe o código do setor comercial com até três dígitos,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do setor é exibido no campo ao lado. 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Rota Final</text:p>
          </table:table-cell>
          <table:table-cell office:value-type="string" table:style-name="tablecell">
            <text:p text:style-name="tablealignleft">Informe a rota final com até cinco dígitos.</text:p>
          </table:table-cell>
        </table:table-row>
        <table:table-row>
          <table:table-cell office:value-type="string" table:style-name="tablecell">
            <text:p text:style-name="tablealignleft">Sequencial Final da Rota</text:p>
          </table:table-cell>
          <table:table-cell office:value-type="string" table:style-name="tablecell">
            <text:p text:style-name="tablealignleft">Informe o sequencial final da rota com até cinco dígito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349375cm" svg:height="0.50270833333333cm"><draw:image xlink:href="Pictures/a2ec7c9a4a3f362cc222e3a538894ef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170833333333cm" svg:height="0.52916666666667cm"><draw:image xlink:href="Pictures/34e34194b9b476edd64ee7ed95e8b54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geração do arquivo texto de ligações com hidrômetro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adastro:uc0762" text:style-name="Internet_20_link" text:visited-style-name="Visited_20_Internet_20_Link">Gerar Arquivo Texto com Dados Cadastrais</text:a></text:span></text:p>
      <text:p text:style-name="Text_20_body"><text:span text:style-name="Strong_20_Emphasis"><text:a xlink:type="simple" xlink:href="https://gsan.com.br/doku.php?id=postgres:cadastro:uc0763" text:style-name="Internet_20_link" text:visited-style-name="Visited_20_Internet_20_Link">Gerar Arquivo Texto de Ligações com Hidrômetro</text:a></text:span></text:p>
      <text:p text:style-name="Text_20_body"><text:span text:style-name="Strong_20_Emphasis"><text:a xlink:type="simple" xlink:href="#ajuda:gerar_arquivo_texto_de_ligacoes_com_hidrometro" text:style-name="Local_20_link" text:visited-style-name="Visited_20_Local_20_Link">Gerar Arquivo Texto de Ligações com Hidrômetr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g#gerencia_regional" text:style-name="Internet_20_link" text:visited-style-name="Visited_20_Internet_20_Link">Gerência Regional</text:a></text:span></text:p>
      <text:p text:style-name="Text_20_body"><text:span text:style-name="Strong_20_Emphasis"><text:a xlink:type="simple" xlink:href="https://gsan.com.br/doku.php?id=ajuda:u#unidade_de_negocio" text:style-name="Internet_20_link" text:visited-style-name="Visited_20_Internet_20_Link">Unidade de Negócio</text:a></text:span></text:p>
      <text:p text:style-name="Text_20_body"><text:span text:style-name="Strong_20_Emphasis"><text:a xlink:type="simple" xlink:href="https://gsan.com.br/doku.php?id=ajuda:l#localidade" text:style-name="Internet_20_link" text:visited-style-name="Visited_20_Internet_20_Link">Localidade</text:a></text:span></text:p>
      <text:p text:style-name="Text_20_body"><text:span text:style-name="Strong_20_Emphasis"><text:a xlink:type="simple" xlink:href="https://gsan.com.br/doku.php?id=ajuda:s#setor_comercial" text:style-name="Internet_20_link" text:visited-style-name="Visited_20_Internet_20_Link">Setor Comercial</text:a></text:span></text:p>
      <text:p text:style-name="Text_20_body"><text:span text:style-name="Strong_20_Emphasis"><text:a xlink:type="simple" xlink:href="https://gsan.com.br/doku.php?id=ajuda:r#rota_de_leitura" text:style-name="Internet_20_link" text:visited-style-name="Visited_20_Internet_20_Link">Rota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8::28:04</meta:creation-date>
    <dc:creator>Generated</dc:creator>
    <dc:date>2026-09-15T18::28:04</dc:date>
    <dc:language>en-US</dc:language>
    <meta:editing-cycles>1</meta:editing-cycles>
    <meta:editing-duration>PT0S</meta:editing-duration>
    <dc:title>ajuda:gerar_arquivo_texto_de_ligacoes_com_hidrometro</dc:title>
  </office:meta>
</office:document-meta>
</file>