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7d286b57f6974bffa02a81f7a5f7cd7.png"/>
  <manifest:file-entry manifest:media-type="image/jpeg" manifest:full-path="Pictures/f78a0394e4cb4ccad02cf7b95ee1d072.jpg"/>
  <manifest:file-entry manifest:media-type="image/jpeg" manifest:full-path="Pictures/34e34194b9b476edd64ee7ed95e8b54a.jpg"/>
  <manifest:file-entry manifest:media-type="image/jpeg" manifest:full-path="Pictures/1780c8aefd6175f5edc048c4909c2161.jpg"/>
  <manifest:file-entry manifest:media-type="image/jpeg" manifest:full-path="Pictures/58103e07d0c39675d28830fe0a7749c6.jpg"/>
  <manifest:file-entry manifest:media-type="image/jpeg" manifest:full-path="Pictures/f55166d7c93fcbeddd6a7ebb3a20d4fd.jpg"/>
  <manifest:file-entry manifest:media-type="image/jpeg" manifest:full-path="Pictures/bb2b2f1e1bbb3cd99c61c781e74e215b.jpg"/>
  <manifest:file-entry manifest:media-type="image/jpeg" manifest:full-path="Pictures/a0f6d2322ae4bfc1fb7abc688113a74d.jpg"/>
  <manifest:file-entry manifest:media-type="image/gif" manifest:full-path="Pictures/4f8e9a3963d1b35a2e6ac4d505c0799c.gif"/>
  <manifest:file-entry manifest:media-type="image/gif" manifest:full-path="Pictures/4a1d013358fec02f62fd9128287614a7.gif"/>
  <manifest:file-entry manifest:media-type="image/gif" manifest:full-path="Pictures/7d683db972d9051c5dfecc78c7cc997d.gif"/>
  <manifest:file-entry manifest:media-type="image/jpeg" manifest:full-path="Pictures/b032e74b17c4388ddc86442d6b2a98d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ext">
</style:style>
    <style:style style:name="PluginODTAutoStyle_Frame_1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6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0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3.8999745158002cm" style:rel-height="scale"><draw:image xlink:href="Pictures/77d286b57f6974bffa02a81f7a5f7cd7.png" xlink:type="simple" xlink:show="embed" xlink:actuate="onLoad"/></draw:frame></draw:a></text:p>
      <text:h text:style-name="Heading_20_1" text:outline-level="1"><text:bookmark text:name="ajuda:gerar_contas"/><text:bookmark-start text:name="__RefHeading___gerar_contas_1"/><text:bookmark-start text:name="gerar_contas"/>Gerar Contas<text:bookmark-end text:name="__RefHeading___gerar_contas_1"/><text:bookmark-end text:name="gerar_contas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Esta opção do sistema permite a geração de um relatório de contas por <text:span text:style-name="Strong_20_Emphasis">Mês/Ano</text:span> de faturamento. O acesso a esta funcionalidade pode ser realizado através do <text:span text:style-name="Strong_20_Emphasis">Menu</text:span> do sistema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faturamento" text:style-name="Internet_20_link" text:visited-style-name="Visited_20_Internet_20_Link">Faturamento</text:a> &gt; Gerar Contas</text:span>. Para a <text:span text:style-name="Strong_20_Emphasis">CAERN</text:span>, o caminho é um pouco diferente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relatorio" text:style-name="Internet_20_link" text:visited-style-name="Visited_20_Internet_20_Link">Relatório</text:a> &gt; <text:a xlink:type="simple" xlink:href="https://gsan.com.br/doku.php?id=ajuda:relatorios:faturamento" text:style-name="Internet_20_link" text:visited-style-name="Visited_20_Internet_20_Link"> Faturamento</text:a> &gt; R1896 - Gerar Contas</text:span>.</text:p>
          </table:table-cell>
        </table:table-row>
      </table:table>
      <text:p text:style-name="Text_20_body">Feito isso, o sistema acessa a tela abaixo:</text:p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6.113125cm" svg:height="19.3675cm"><draw:image xlink:href="Pictures/f78a0394e4cb4ccad02cf7b95ee1d072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Acima, informe os campos obrigatórios (sinalizados por um asterisco <text:span text:style-name="">vermelho</text:span>) e clique em <draw:frame draw:style-name="media" draw:name="2" text:anchor-type="as-char" draw:z-index="2" svg:width="1.2170833333333cm" svg:height="0.52916666666667cm"><draw:image xlink:href="Pictures/34e34194b9b476edd64ee7ed95e8b54a.jpg" xlink:type="simple" xlink:show="embed" xlink:actuate="onLoad"/></draw:frame>. O sistema gera o relatório conforme a seleção do campo obrigatório <text:span text:style-name="Strong_20_Emphasis">Gerar</text:span>. Caso a opção selecionada seja <text:span text:style-name="Strong_20_Emphasis"> Entrega no Imóvel </text:span>, o sistema gera o relatório conforme modelo <text:span text:style-name="Strong_20_Emphasis"><text:a xlink:type="simple" xlink:href="#__RefHeading___relatorio_entrega_no_imovel_3" text:style-name="Local_20_link" text:visited-style-name="Visited_20_Local_20_Link">AQUI</text:a></text:span>. Caso a opção selecionada seja <text:span text:style-name="Strong_20_Emphasis">Entrega no Responsável</text:span> o sistema gera o relatório conforme modelo <text:span text:style-name="Strong_20_Emphasis"><text:a xlink:type="simple" xlink:href="#__RefHeading___relatorio_entrega_no_responsavel_4" text:style-name="Local_20_link" text:visited-style-name="Visited_20_Local_20_Link">AQUI</text:a></text:span>. Caso a opção selecionada seja <text:span text:style-name="Strong_20_Emphasis">Todos</text:span>, o sistema emite a conta para cada cliente dentro dos parâmetros informados.</text:p>
            <text:p text:style-name="Text_20_body">Porém, para a <text:span text:style-name="Strong_20_Emphasis">CAERN</text:span>, o processo é diferente. Caso o campo <text:span text:style-name="Strong_20_Emphasis">Imprimir Aviso de Débito</text:span> esteja marcado como <text:span text:style-name="Emphasis">Sim</text:span>, e caso o imóvel tenha sua leitura realizada através da <text:span text:style-name="Strong_20_Emphasis"><text:a xlink:type="simple" xlink:href="https://gsan.com.br/doku.php?id=ajuda:processo_de_telemetria" text:style-name="Internet_20_link" text:visited-style-name="Visited_20_Internet_20_Link">telemetria</text:a></text:span>, o aviso de débito é gerado para impressão junto com a conta, conforme modelos <text:span text:style-name="Strong_20_Emphasis"><text:a xlink:type="simple" xlink:href="#__RefHeading___conta_caern_5" text:style-name="Local_20_link" text:visited-style-name="Visited_20_Local_20_Link">AQUI</text:a></text:span> e <text:span text:style-name="Strong_20_Emphasis"><text:a xlink:type="simple" xlink:href="#__RefHeading___aviso_de_debito_caern_6" text:style-name="Local_20_link" text:visited-style-name="Visited_20_Local_20_Link">AQUI</text:a></text:span>. Além disso, o campo <text:span text:style-name="Strong_20_Emphasis">Tipo de Impressão</text:span> é marcado obrigatoriamente na opção <text:span text:style-name="Emphasis">Um por página</text:span>, sem que seja possível alterá-lo, de modo que a impressão será de um documento (<text:span text:style-name="Emphasis">conta</text:span> ou <text:span text:style-name="Emphasis">aviso de débito</text:span>) por página.</text:p>
            <text:p text:style-name="Text_20_body">Nesse caso, isto é, para imóveis que tenha sua leitura realizada através da <text:span text:style-name="Strong_20_Emphasis"><text:a xlink:type="simple" xlink:href="https://gsan.com.br/doku.php?id=ajuda:processo_de_telemetria" text:style-name="Internet_20_link" text:visited-style-name="Visited_20_Internet_20_Link">telemetria</text:a></text:span>, o cliente que tiver seu email cadastrado, receberá o aviso de débito anexado ao email junto com a conta. </text:p>
            <text:p text:style-name="Text_20_body"><text:span text:style-name="Strong_20_Emphasis">Observação</text:span>: nos casos de débitos acima de R$ 1.000,00 (mil reais), tanto a conta quanto o aviso de débito devem ter o código de barras gerado no formato de <text:span text:style-name="Strong_20_Emphasis"><text:a xlink:type="simple" xlink:href="https://gsan.com.br/doku.php?id=ajuda:arrecadacao:caern_carteira_17_-_extratos_e_guias_de_pagamento" text:style-name="Internet_20_link" text:visited-style-name="Visited_20_Internet_20_Link">Boleto Bancário (carteira 17)</text:a></text:span>.</text:p>
            <text:p text:style-name="Text_20_body">Para a <text:span text:style-name="Strong_20_Emphasis">CAGEPA</text:span>, durante a rotina para <text:span text:style-name="Emphasis">obter mensagem da conta em 03 partes</text:span>, caso tenha sido gerada mensagem para arquivo <text:span text:style-name="Strong_20_Emphasis"><text:a xlink:type="simple" xlink:href="https://gsan.com.br/doku.php?id=ajuda:inserir_mensagem_conta" text:style-name="Internet_20_link" text:visited-style-name="Visited_20_Internet_20_Link">AQUI</text:a></text:span> será verificado se a matrícula para a qual está sendo gerada a conta existe no arquivo correspondente ao <text:span text:style-name="Emphasis">Mês/Ano da conta</text:span>; se existir, será formatada a mensagem indicada para o grupo de matriculas do arquivo.</text:p>
          </table:table-cell>
        </table:table-row>
      </table:table>
      <text:p text:style-name="Text_20_body"><text:line-break/></text:p>
      <text:h text:style-name="Heading_20_2" text:outline-level="2"><text:bookmark-start text:name="__RefHeading___relatorio_entrega_no_imovel_3"/><text:bookmark-start text:name="relatorio_entrega_no_imovel"/>Relatório Entrega no Imóvel<text:bookmark-end text:name="__RefHeading___relatorio_entrega_no_imovel_3"/><text:bookmark-end text:name="relatorio_entrega_no_imovel"/></text:h>
      <text:p text:style-name="Text_20_body"><draw:frame draw:style-name="PluginODTAutoStyle_Frame_12_text_frame" draw:name="Frame2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center" draw:name="3" text:anchor-type="paragraph" draw:z-index="3" svg:width="36.142083333333cm" style:rel-width="100%" svg:height="23.574375cm" style:rel-height="scale"><draw:image xlink:href="Pictures/1780c8aefd6175f5edc048c4909c2161.jp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2" text:outline-level="2"><text:bookmark-start text:name="__RefHeading___relatorio_entrega_no_responsavel_4"/><text:bookmark-start text:name="relatorio_entrega_no_responsavel"/>Relatório Entrega no Responsável<text:bookmark-end text:name="__RefHeading___relatorio_entrega_no_responsavel_4"/><text:bookmark-end text:name="relatorio_entrega_no_responsavel"/></text:h>
      <text:p text:style-name="Text_20_body"><draw:frame draw:style-name="PluginODTAutoStyle_Frame_16_text_frame" draw:name="Frame3" text:anchor-type="paragraph" svg:width="481.89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<draw:frame draw:style-name="mediacenter" draw:name="4" text:anchor-type="paragraph" draw:z-index="4" svg:width="26.220208333333cm" style:rel-width="100%" svg:height="36.459583333333cm" style:rel-height="scale"><draw:image xlink:href="Pictures/58103e07d0c39675d28830fe0a7749c6.jp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2" text:outline-level="2"><text:bookmark-start text:name="__RefHeading___conta_caern_5"/><text:bookmark-start text:name="conta_caern"/>Conta CAERN<text:bookmark-end text:name="__RefHeading___conta_caern_5"/><text:bookmark-end text:name="conta_caern"/></text:h>
      <text:p text:style-name="Text_20_body"><draw:frame draw:style-name="PluginODTAutoStyle_Frame_20_text_frame" draw:name="Frame4" text:anchor-type="paragraph" svg:width="481.89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<draw:frame draw:style-name="mediacenter" draw:name="5" text:anchor-type="paragraph" draw:z-index="5" svg:width="27.305cm" style:rel-width="100%" svg:height="39.131875cm" style:rel-height="scale"><draw:image xlink:href="Pictures/f55166d7c93fcbeddd6a7ebb3a20d4fd.jp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2" text:outline-level="2"><text:bookmark-start text:name="__RefHeading___aviso_de_debito_caern_6"/><text:bookmark-start text:name="aviso_de_debito_caern"/>Aviso de Débito CAERN<text:bookmark-end text:name="__RefHeading___aviso_de_debito_caern_6"/><text:bookmark-end text:name="aviso_de_debito_caern"/></text:h>
      <text:p text:style-name="Text_20_body"><draw:frame draw:style-name="PluginODTAutoStyle_Frame_24_text_frame" draw:name="Frame5" text:anchor-type="paragraph" svg:width="481.89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<draw:frame draw:style-name="mediacenter" draw:name="6" text:anchor-type="paragraph" draw:z-index="6" svg:width="36.142083333333cm" style:rel-width="100%" svg:height="45.164375cm" style:rel-height="scale"><draw:image xlink:href="Pictures/bb2b2f1e1bbb3cd99c61c781e74e215b.jp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1" text:outline-level="1"><text:bookmark-start text:name="__RefHeading___preenchimento_dos_campos_7"/><text:bookmark-start text:name="preenchimento_dos_campos"/>Preenchimento dos campos<text:bookmark-end text:name="__RefHeading___preenchimento_dos_campos_7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Preenchimento dos Campo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Mês/Ano</text:span></text:p>
          </table:table-cell>
          <table:table-cell office:value-type="string" table:style-name="tablecell">
            <text:p text:style-name="tablealignleft">Campo obrigatório - Informe o mês e o ano de referência para a geração do relatório de contas, no formato MM/AAAA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Grupo</text:span></text:p>
          </table:table-cell>
          <table:table-cell office:value-type="string" table:style-name="tablecell">
            <text:p text:style-name="tablealignleft">Selecione, da lista disponibilizada pelo sistema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Localidade Inicial</text:span></text:p>
          </table:table-cell>
          <table:table-cell office:value-type="string" table:style-name="tablecell">
            <text:p text:style-name="tablealignleft">Informe o código da localidade inicial do imóvel com até três dígitos ou clique em <draw:frame draw:style-name="media" draw:name="7" text:anchor-type="as-char" draw:z-index="7" svg:width="0.714375cm" svg:height="0.89958333333333cm"><draw:image xlink:href="Pictures/a0f6d2322ae4bfc1fb7abc688113a74d.jpg" xlink:type="simple" xlink:show="embed" xlink:actuate="onLoad"/></draw:frame> para selecionar a localidade desejada. O nome da localidade será exibido ao lado do campo. Para apagar o conteúdo do campo, clique em <draw:frame draw:style-name="media" draw:name="8" text:anchor-type="as-char" draw:z-index="8" svg:width="0.52916666666667cm" svg:height="0.555625cm"><draw:image xlink:href="Pictures/4f8e9a3963d1b35a2e6ac4d505c0799c.gif" xlink:type="simple" xlink:show="embed" xlink:actuate="onLoad"/></draw:frame> ao lado do campo de exibição. <text:line-break/>Ao digitar o conteúdo no campo inicial, este é replicado no campo final correspondente; ao limpar o conteúdo do campo inicial, este é limpo no campo final correspondente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Localidade Final</text:span></text:p>
          </table:table-cell>
          <table:table-cell office:value-type="string" table:style-name="tablecell">
            <text:p text:style-name="tablealignleft">Informe o código da localidade final do imóvel com até três dígitos ou clique em <draw:frame draw:style-name="media" draw:name="9" text:anchor-type="as-char" draw:z-index="9" svg:width="0.714375cm" svg:height="0.89958333333333cm"><draw:image xlink:href="Pictures/a0f6d2322ae4bfc1fb7abc688113a74d.jpg" xlink:type="simple" xlink:show="embed" xlink:actuate="onLoad"/></draw:frame> para selecionar a localidade desejada. O nome da localidade será exibido ao lado do campo. Para apagar o conteúdo do campo, clique em <draw:frame draw:style-name="media" draw:name="10" text:anchor-type="as-char" draw:z-index="10" svg:width="0.52916666666667cm" svg:height="0.555625cm"><draw:image xlink:href="Pictures/4f8e9a3963d1b35a2e6ac4d505c0799c.gif" xlink:type="simple" xlink:show="embed" xlink:actuate="onLoad"/></draw:frame> ao lado do campo de exibição. <text:line-break/>Ao digitar o conteúdo no campo inicial, este é replicado no campo final correspondente; ao limpar o conteúdo do campo inicial, este é limpo no campo final correspondente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etor Comercial Inicial</text:span></text:p>
          </table:table-cell>
          <table:table-cell office:value-type="string" table:style-name="tablecell">
            <text:p text:style-name="tablealignleft">Informe o código do setor comercial inicial do imóvel com até três dígitos ou clique em <draw:frame draw:style-name="media" draw:name="11" text:anchor-type="as-char" draw:z-index="11" svg:width="0.714375cm" svg:height="0.89958333333333cm"><draw:image xlink:href="Pictures/a0f6d2322ae4bfc1fb7abc688113a74d.jpg" xlink:type="simple" xlink:show="embed" xlink:actuate="onLoad"/></draw:frame> para selecionar o setor comercial desejado. O nome do setor será exibido ao lado do campo. Para apagar o conteúdo do campo, clique em <draw:frame draw:style-name="media" draw:name="12" text:anchor-type="as-char" draw:z-index="12" svg:width="0.52916666666667cm" svg:height="0.555625cm"><draw:image xlink:href="Pictures/4f8e9a3963d1b35a2e6ac4d505c0799c.gif" xlink:type="simple" xlink:show="embed" xlink:actuate="onLoad"/></draw:frame> ao lado do campo de exibição. Ao digitar o conteúdo no campo inicial, este é replicado no campo final correspondente; ao limpar o conteúdo do campo inicial, este é limpo no campo final correspondente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etor Comercial Final</text:span></text:p>
          </table:table-cell>
          <table:table-cell office:value-type="string" table:style-name="tablecell">
            <text:p text:style-name="tablealignleft">Informe o código do setor comercial final do imóvel com até três dígitos ou clique em <draw:frame draw:style-name="media" draw:name="13" text:anchor-type="as-char" draw:z-index="13" svg:width="0.714375cm" svg:height="0.89958333333333cm"><draw:image xlink:href="Pictures/a0f6d2322ae4bfc1fb7abc688113a74d.jpg" xlink:type="simple" xlink:show="embed" xlink:actuate="onLoad"/></draw:frame> para selecionar o setor comercial desejado. O nome do setor será exibido ao lado do campo. Para apagar o conteúdo do campo, clique em <draw:frame draw:style-name="media" draw:name="14" text:anchor-type="as-char" draw:z-index="14" svg:width="0.52916666666667cm" svg:height="0.555625cm"><draw:image xlink:href="Pictures/4f8e9a3963d1b35a2e6ac4d505c0799c.gif" xlink:type="simple" xlink:show="embed" xlink:actuate="onLoad"/></draw:frame> ao lado do campo de exibição. Ao digitar o conteúdo no campo inicial, este é replicado no campo final correspondente; ao limpar o conteúdo do campo inicial, este é limpo no campo final correspondente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Quadra Inicial</text:span></text:p>
          </table:table-cell>
          <table:table-cell office:value-type="string" table:style-name="tablecell">
            <text:p text:style-name="tablealignleft">Informe o código da quadra inicial com até quatro dígitos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Quadra Final</text:span></text:p>
          </table:table-cell>
          <table:table-cell office:value-type="string" table:style-name="tablecell">
            <text:p text:style-name="tablealignleft">Informe o código da quadra final com até quatro dígitos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Lote Inicial</text:span></text:p>
          </table:table-cell>
          <table:table-cell office:value-type="string" table:style-name="tablecell">
            <text:p text:style-name="tablealignleft">Informe o código do lote inicial com até quatro dígitos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Lote Final</text:span></text:p>
          </table:table-cell>
          <table:table-cell office:value-type="string" table:style-name="tablecell">
            <text:p text:style-name="tablealignleft">Informe o código do lote final com até quatro dígitos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ota Inicial</text:span></text:p>
          </table:table-cell>
          <table:table-cell office:value-type="string" table:style-name="tablecell">
            <text:p text:style-name="tablealignleft">Informe o código da rota inicial com até quatro dígitos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ota Final</text:span></text:p>
          </table:table-cell>
          <table:table-cell office:value-type="string" table:style-name="tablecell">
            <text:p text:style-name="tablealignleft">Informe o código da rota final com até quatro dígitos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equencial de Rota Inicial</text:span></text:p>
          </table:table-cell>
          <table:table-cell office:value-type="string" table:style-name="tablecell">
            <text:p text:style-name="tablealignleft">Informe o código da rota inicial com até quatro dígitos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equencial de Rota Final</text:span></text:p>
          </table:table-cell>
          <table:table-cell office:value-type="string" table:style-name="tablecell">
            <text:p text:style-name="tablealignleft">Informe o código da rota final com até quatro dígitos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Esfera de Poder</text:span></text:p>
          </table:table-cell>
          <table:table-cell office:value-type="string" table:style-name="tablecell">
            <text:p text:style-name="tablealignleft"> Selecione, das opções disponibilizadas pelo sistema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mprimir</text:span></text:p>
          </table:table-cell>
          <table:table-cell office:value-type="string" table:style-name="tablecell">
            <text:p text:style-name="tablealignleft"> Selecione, das opções disponibilizadas pelo sistema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Gerar</text:span></text:p>
          </table:table-cell>
          <table:table-cell office:value-type="string" table:style-name="tablecell">
            <text:p text:style-name="tablealignleft"> Selecione, das opções disponibilizadas pelo sistema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Ordenação</text:span></text:p>
          </table:table-cell>
          <table:table-cell office:value-type="string" table:style-name="tablecell">
            <text:p text:style-name="tablealignleft"> Selecione, das opções disponibilizadas pelo sistema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mprimir Aviso de Débito</text:span></text:p>
          </table:table-cell>
          <table:table-cell office:value-type="string" table:style-name="tablecell">
            <text:p text:style-name="tablealignleft"> Marque <text:span text:style-name="Emphasis">Sim</text:span> ou <text:span text:style-name="Emphasis">Não</text:span> para a impressão do aviso de débito. Caso o campo esteja marcado como <text:span text:style-name="Emphasis">Sim</text:span>, e o imóvel tenha sua leitura realizada através da <text:span text:style-name="Strong_20_Emphasis"><text:a xlink:type="simple" xlink:href="https://gsan.com.br/doku.php?id=ajuda:processo_de_telemetria" text:style-name="Internet_20_link" text:visited-style-name="Visited_20_Internet_20_Link">telemetria</text:a></text:span>, o aviso de débito é gerado para impressão junto com a conta. Além disso, o campo <text:span text:style-name="Strong_20_Emphasis">Tipo de Impressão</text:span> é marcado obrigatoriamente na opção <text:span text:style-name="Emphasis">Um por página</text:span>, sem que seja possível alterá-lo, de modo que a impressão será de um documento (<text:span text:style-name="Emphasis">conta</text:span> ou <text:span text:style-name="Emphasis">aviso de débito</text:span>) por página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ipo de Impressão</text:span></text:p>
          </table:table-cell>
          <table:table-cell office:value-type="string" table:style-name="tablecell">
            <text:p text:style-name="tablealignleft"> Selecione, das opções disponibilizadas pelo sistema.</text:p>
          </table:table-cell>
        </table:table-row>
      </table:table>
      <text:p text:style-name="Text_20_body"><text:line-break/></text:p>
      <text:h text:style-name="Heading_20_1" text:outline-level="1"><text:bookmark-start text:name="__RefHeading___funcionalidade_dos_botoes_8"/><text:bookmark-start text:name="funcionalidade_dos_botoes"/>Funcionalidade dos Botões<text:bookmark-end text:name="__RefHeading___funcionalidade_dos_botoes_8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15" text:anchor-type="as-char" draw:z-index="15" svg:width="0.60854166666667cm" svg:height="0.555625cm"><draw:image xlink:href="Pictures/4a1d013358fec02f62fd9128287614a7.gif" xlink:type="simple" xlink:show="embed" xlink:actuate="onLoad"/></draw:frame></text:p>
          </table:table-cell>
          <table:table-cell office:value-type="string" table:style-name="tablecell">
            <text:p text:style-name="tablealignleft">Utilize este botão para ativar as respectivas funcionalidades de pesquisa.<text:line-break/>Deve ser utilizado quando você não souber qual é o código solicit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6" text:anchor-type="as-char" draw:z-index="16" svg:width="0.52916666666667cm" svg:height="0.555625cm"><draw:image xlink:href="Pictures/7d683db972d9051c5dfecc78c7cc997d.gif" xlink:type="simple" xlink:show="embed" xlink:actuate="onLoad"/></draw:frame></text:p>
          </table:table-cell>
          <table:table-cell office:value-type="string" table:style-name="tablecell">
            <text:p text:style-name="tablealignleft">Utilize este botão para limpar as informações existentes no campo <text:span text:style-name="Strong_20_Emphasis">Matrícula do Imóvel</text:span>, e dos campos relacion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7" text:anchor-type="as-char" draw:z-index="17" svg:width="1.4552083333333cm" svg:height="0.52916666666667cm"><draw:image xlink:href="Pictures/b032e74b17c4388ddc86442d6b2a98dc.jpg" xlink:type="simple" xlink:show="embed" xlink:actuate="onLoad"/></draw:frame></text:p>
          </table:table-cell>
          <table:table-cell office:value-type="string" table:style-name="tablecell">
            <text:p text:style-name="tablealignleft">Utilize este botão para limpar todos os campos preenchidos da tel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8" text:anchor-type="as-char" draw:z-index="18" svg:width="1.2170833333333cm" svg:height="0.52916666666667cm"><draw:image xlink:href="Pictures/34e34194b9b476edd64ee7ed95e8b54a.jpg" xlink:type="simple" xlink:show="embed" xlink:actuate="onLoad"/></draw:frame></text:p>
          </table:table-cell>
          <table:table-cell office:value-type="string" table:style-name="tablecell">
            <text:p text:style-name="tablealignleft">Utilize este botão para gerar o relatório conforme os parâmetros informados.</text:p>
          </table:table-cell>
        </table:table-row>
      </table:table>
      <text:h text:style-name="Heading_20_2" text:outline-level="2"><text:bookmark-start text:name="__RefHeading___referencias_9"/><text:bookmark-start text:name="referencias"/>Referências<text:bookmark-end text:name="__RefHeading___referencias_9"/><text:bookmark-end text:name="referencias"/></text:h>
      <text:p text:style-name="Text_20_body"><text:span text:style-name="Strong_20_Emphasis"><text:a xlink:type="simple" xlink:href="https://gsan.com.br/doku.php?id=postgres:relatorio:uc1896" text:style-name="Internet_20_link" text:visited-style-name="Visited_20_Internet_20_Link">UC1896 - Gerar Contas</text:a></text:span></text:p>
      <text:h text:style-name="Heading_20_3" text:outline-level="3"><text:bookmark-start text:name="__RefHeading___termos_principais_10"/><text:bookmark-start text:name="termos_principais"/>Termos Principais<text:bookmark-end text:name="__RefHeading___termos_principais_10"/><text:bookmark-end text:name="termos_principais"/></text:h>
      <text:p text:style-name="Text_20_body"><text:span text:style-name="Strong_20_Emphasis"><text:a xlink:type="simple" xlink:href="https://gsan.com.br/doku.php?id=ajuda:faturamento" text:style-name="Internet_20_link" text:visited-style-name="Visited_20_Internet_20_Link">Faturamento</text:a></text:span></text:p>
      <text:p text:style-name="Text_20_body"><text:line-break/>
<text:line-break/>
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ext">
</style:style>
    <style:style style:name="PluginODTAutoStyle_Frame_1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6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0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4T10::44:04</meta:creation-date>
    <dc:creator>Generated</dc:creator>
    <dc:date>2026-09-14T10::44:04</dc:date>
    <dc:language>en-US</dc:language>
    <meta:editing-cycles>1</meta:editing-cycles>
    <meta:editing-duration>PT0S</meta:editing-duration>
    <dc:title>ajuda:gerar_contas</dc:title>
  </office:meta>
</office:document-meta>
</file>