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893af2b67ef69bd71862260cd4520e05.png"/>
  <manifest:file-entry manifest:media-type="image/jpeg" manifest:full-path="Pictures/b591c0329786fd5236d56bdcc69c65eb.jpg"/>
  <manifest:file-entry manifest:media-type="image/jpeg" manifest:full-path="Pictures/34e34194b9b476edd64ee7ed95e8b54a.jpg"/>
  <manifest:file-entry manifest:media-type="image/jpeg" manifest:full-path="Pictures/8119706a125cc38af9dea55cb20ddb8b.jpg"/>
  <manifest:file-entry manifest:media-type="image/jpeg" manifest:full-path="Pictures/dde4290843fe1726986be93c6f703850.jpg"/>
  <manifest:file-entry manifest:media-type="image/jpeg" manifest:full-path="Pictures/6af8dd5cc3bd11a32f816da53b52a6aa.jpg"/>
  <manifest:file-entry manifest:media-type="image/jpeg" manifest:full-path="Pictures/cbdb0c00e2876a3145f6348cdf785145.jpg"/>
  <manifest:file-entry manifest:media-type="image/jpeg" manifest:full-path="Pictures/1c248f4eebbd266764a94f7d63116f78.jpg"/>
  <manifest:file-entry manifest:media-type="image/jpeg" manifest:full-path="Pictures/1c272e95d8afa14b5c0db5553e1091ee.jpg"/>
  <manifest:file-entry manifest:media-type="image/jpeg" manifest:full-path="Pictures/94da8f105f6c68ac851dbf2c3939aa4d.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a xlink:type="simple" xlink:href="https://gsan.com.br/doku.php?id=ajuda"><draw:frame draw:style-name="mediaright" draw:name="0" text:anchor-type="paragraph" draw:z-index="0" svg:width="5.2916666666667cm" style:rel-width="100%" svg:height="3.9891025641026cm" style:rel-height="scale"><draw:image xlink:href="Pictures/893af2b67ef69bd71862260cd4520e05.png" xlink:type="simple" xlink:show="embed" xlink:actuate="onLoad"/></draw:frame></draw:a></text:p>
      <text:h text:style-name="Heading_20_1" text:outline-level="1"><text:bookmark text:name="ajuda:gerar_resumo_dos_devedores_duvidosos"/><text:bookmark-start text:name="__RefHeading___gerar_resumo_dos_devedores_duvidosos_1"/><text:bookmark-start text:name="gerar_resumo_dos_devedores_duvidosos"/>Gerar Resumo dos Devedores Duvidosos<text:bookmark-end text:name="__RefHeading___gerar_resumo_dos_devedores_duvidosos_1"/><text:bookmark-end text:name="gerar_resumo_dos_devedores_duvidosos"/></text:h>
      <table:table table:style-name="Table">
        <table:table-column table:style-name="odt_auto_style_table_column_1_1"/>
        <table:table-row>
          <table:table-cell office:value-type="string" table:style-name="tablecell">
            <text:p text:style-name="tablealignleft">O objetivo dessa funcionalidade é gerar de forma automática os lançamentos contábeis referentes às perdas (FISCAIS, PROVISÃO PERDAS SOCIETÁRIAS, RECUPERAÇÃO DA PROVISAO DE PERDAS SOCIETÁRIAS e PERDAS ORGÃOS PÚBLICOS) e aos volumes consumidos e não faturados.</text:p>
          </table:table-cell>
        </table:table-row>
      </table:table>
      <table:table table:style-name="Table">
        <table:table-column table:style-name="odt_auto_style_table_column_2_1"/>
        <table:table-row>
          <table:table-cell office:value-type="string" table:style-name="tablecell">
            <text:p text:style-name="tablealignleft">A opção pode ser acessada via <text:span text:style-name="Strong_20_Emphasis">Menu de Sistema</text:span>, através do caminho: <text:span text:style-name="Strong_20_Emphasis"><text:a xlink:type="simple" xlink:href="https://gsan.com.br/doku.php?id=ajuda:pagina_inicial" text:style-name="Internet_20_link" text:visited-style-name="Visited_20_Internet_20_Link">GSAN</text:a> &gt; <text:a xlink:type="simple" xlink:href="https://gsan.com.br/doku.php?id=ajuda:financeiro" text:style-name="Internet_20_link" text:visited-style-name="Visited_20_Internet_20_Link">financeiro</text:a> &gt; Gerar Resumo dos Devedores Duvidosos</text:span>. Feito isso, o sistema exibe a tela abaixo:</text:p>
          </table:table-cell>
        </table:table-row>
      </table:table>
      <text:p text:style-name="Text_20_body"><text:line-break/></text:p>
      <text:h text:style-name="Heading_20_3" text:outline-level="3"><text:bookmark-start text:name="__RefHeading___observacao_2"/><text:bookmark-start text:name="observacao"/>Observação<text:bookmark-end text:name="__RefHeading___observacao_2"/><text:bookmark-end text:name="observacao"/></text:h>
      <table:table table:style-name="Table">
        <table:table-column/>
        <table:table-row>
          <table:table-cell office:value-type="string" table:style-name="tableheader">
            <text:p text:style-name="Table_20_Heading">Informamos que os dados exibidos nas telas a seguir são fictícios, e não retratam informações de clientes.</text:p>
          </table:table-cell>
        </table:table-row>
      </table:table>
      <text:p text:style-name="Text_20_body"><draw:frame draw:style-name="PluginODTAutoStyle_Frame_7_text_frame" draw:name="Frame1" text:anchor-type="paragraph" svg:width="481.89pt" draw:z-index="0" svg:min-height="1cm"><draw:text-box><table:table table:style-name="Table"><table:table-column table:style-name="odt_auto_style_table_column_4_1"/><table:table-row><table:table-cell office:value-type="string" table:style-name="tablecell"><text:p text:style-name="tablealignleft"><draw:frame draw:style-name="mediacenter" draw:name="1" text:anchor-type="paragraph" draw:z-index="1" svg:width="16.430625cm" svg:height="9.604375cm"><draw:image xlink:href="Pictures/b591c0329786fd5236d56bdcc69c65eb.jpg" xlink:type="simple" xlink:show="embed" xlink:actuate="onLoad"/></draw:frame></text:p></table:table-cell></table:table-row></table:table></draw:text-box></draw:frame></text:p>
      <table:table table:style-name="Table">
        <table:table-column table:style-name="odt_auto_style_table_column_5_1"/>
        <table:table-row>
          <table:table-cell office:value-type="string" table:style-name="tablecell">
            <text:p text:style-name="tablealignleft">Inicialmente o sistema exibe a tela acima, para geração do resumo. O primeiro passo é alterar a geração do resumo dos devedores duvidosos, selecionando entre as opções do campo <text:span text:style-name="Strong_20_Emphasis">Tipo de Perda</text:span> o tipo de perda que se deve gerar:</text:p>
            <text:list text:style-name="Numbering_20_1" text:continue-numbering="false">
              <text:list-item>
                <text:p text:style-name="Numbering_20_1_Content_First"> <text:span text:style-name="Strong_20_Emphasis">PERDAS FISCAIS</text:span> (conforme modelo de tela <text:span text:style-name="Strong_20_Emphasis">AQUI</text:span>);</text:p>
              </text:list-item>
              <text:list-item>
                <text:p text:style-name="Numbering_20_1_Content"> <text:span text:style-name="Strong_20_Emphasis">PROVISÃO PERDAS SOCIETÁRIAS</text:span> (conforme modelo de tela <text:span text:style-name="Strong_20_Emphasis">AQUI</text:span>);</text:p>
              </text:list-item>
              <text:list-item>
                <text:p text:style-name="Numbering_20_1_Content"> <text:span text:style-name="Strong_20_Emphasis">RECUPERAÇÃO DA PROVISAO DE PERDAS SOCIETÁRIAS</text:span> (conforme modelo de tela <text:span text:style-name="Strong_20_Emphasis">AQUI</text:span>);</text:p>
              </text:list-item>
              <text:list-item>
                <text:p text:style-name="Numbering_20_1_Content_Last"> <text:span text:style-name="Strong_20_Emphasis">PERDAS ORGÃOS PÚBLICOS</text:span> (conforme modelo de tela <text:span text:style-name="Strong_20_Emphasis">AQUI</text:span>).</text:p>
              </text:list-item>
            </text:list>
            <text:p text:style-name="Text_20_body"><text:line-break/>
Em seguida, informe o mês e o ano da <text:span text:style-name="Strong_20_Emphasis">Referência Contábil</text:span> e clique em <draw:frame draw:style-name="media" draw:name="2" text:anchor-type="as-char" draw:z-index="2" svg:width="1.2170833333333cm" svg:height="0.52916666666667cm"><draw:image xlink:href="Pictures/34e34194b9b476edd64ee7ed95e8b54a.jpg" xlink:type="simple" xlink:show="embed" xlink:actuate="onLoad"/></draw:frame>.</text:p>
            <text:p text:style-name="Text_20_body">Durante o processamento das perdas é incluída, na tabela de resumo dos devedores duvidosos, uma coluna que identifica o tipo de perda. A partir do novo resumo dos devedores duvidosos, a geração de seus lançamentos contábeis considera os novos tipos de perdas (PROVISÃO PERDAS SOCIETÁRIAS, RECUPERAÇÃO DA PROVISAO DE PERDAS SOCIETÁRIAS e PERDAS ORGÃOS PÚBLICOS).</text:p>
            <text:p text:style-name="Text_20_body">É implementada a geração dos lançamentos contábeis referentes aos volumes consumidos e não faturados, a partir dos valores dos volumes consumidos e não faturados nas bases de dados do <text:span text:style-name="Strong_20_Emphasis">GSAN</text:span>.</text:p>
            <text:p text:style-name="Text_20_body">Porém, para a correta integração contábil, é necessária a parametrização do <text:span text:style-name="Strong_20_Emphasis">GSAN</text:span> com todas as contas contábeis envolvidas nos processos de perdas (PERDAS FISCAIS, PROVISÃO PERDAS SOCIETÁRIAS, RECUPERAÇÃO DA PROVISAO DE PERDAS SOCIETÁRIAS e PERDAS ORGÃOS PÚBLICOS), e dos volumes consumidos e não faturados.</text:p>
            <text:p text:style-name="Text_20_body">Foi alterada a funcionalidade que gera o resumo dos devedores duvidosos, que passa a considerar não mais pela categoria da conta, e sim, pela esfera de <text:span text:style-name="Emphasis">Poder</text:span> do cliente Usuário. As contas vinculadas aos clientes de esfera particular, municipal e federal são consideradas para compor o valor dos devedores duvidosos. Os valores das contas dos clientes da esfera de poder estadual, constarão apenas no <text:span text:style-name="Strong_20_Emphasis"><text:a xlink:type="simple" xlink:href="https://gsan.com.br/doku.php?id=ajuda:r0487_-_relatorio_resumo_de_devedores_duvidosos" text:style-name="Internet_20_link" text:visited-style-name="Visited_20_Internet_20_Link">R0487 - Relatório Resumo de Devedores Duvidosos</text:a></text:span>.</text:p>
            <text:p text:style-name="Text_20_body">A funcionalidade que gera o resumo de devedores duvidosos seleciona todas as contas, independente da categoria. Também todas as esferas de poder. No caso da esfera de poder estadual, é criado um novo tipo de lançamento para que seja demonstrado no relatório, não havendo contabilização desses valores. Também as contas da esfera de poder estadual não são marcadas como baixadas contabilmente.</text:p>
          </table:table-cell>
        </table:table-row>
      </table:table>
      <text:p text:style-name="Text_20_body"><text:line-break/></text:p>
      <text:h text:style-name="Heading_20_3" text:outline-level="3"><text:bookmark-start text:name="__RefHeading___tela_1prescricao_de_debito_orgaos_publicos_3"/><text:bookmark-start text:name="tela_1prescricao_de_debito_orgaos_publicos"/>TELA 1: Prescrição de Débito Órgãos Públicos<text:bookmark-end text:name="__RefHeading___tela_1prescricao_de_debito_orgaos_publicos_3"/><text:bookmark-end text:name="tela_1prescricao_de_debito_orgaos_publicos"/></text:h>
      <text:p text:style-name="Text_20_body"><draw:frame draw:style-name="PluginODTAutoStyle_Frame_14_text_frame" draw:name="Frame2" text:anchor-type="paragraph" svg:width="481.89pt" draw:z-index="0" svg:min-height="1cm"><draw:text-box><table:table table:style-name="Table"><table:table-column table:style-name="odt_auto_style_table_column_6_1"/><table:table-row><table:table-cell office:value-type="string" table:style-name="tablecell"><text:p text:style-name="tablealignleft"><draw:frame draw:style-name="mediacenter" draw:name="3" text:anchor-type="paragraph" draw:z-index="3" svg:width="16.51cm" svg:height="10.212916666667cm"><draw:image xlink:href="Pictures/8119706a125cc38af9dea55cb20ddb8b.jpg" xlink:type="simple" xlink:show="embed" xlink:actuate="onLoad"/></draw:frame></text:p></table:table-cell></table:table-row></table:table></draw:text-box></draw:frame></text:p>
      <text:p text:style-name="Text_20_body"><text:line-break/></text:p>
      <text:h text:style-name="Heading_20_3" text:outline-level="3"><text:bookmark-start text:name="__RefHeading___tela_2provisao_perdas_societarias_4"/><text:bookmark-start text:name="tela_2provisao_perdas_societarias"/>TELA 2: Provisão Perdas Societárias<text:bookmark-end text:name="__RefHeading___tela_2provisao_perdas_societarias_4"/><text:bookmark-end text:name="tela_2provisao_perdas_societarias"/></text:h>
      <text:p text:style-name="Text_20_body"><draw:frame draw:style-name="PluginODTAutoStyle_Frame_18_text_frame" draw:name="Frame3" text:anchor-type="paragraph" svg:width="481.89pt" draw:z-index="0" svg:min-height="1cm"><draw:text-box><table:table table:style-name="Table"><table:table-column table:style-name="odt_auto_style_table_column_7_1"/><table:table-row><table:table-cell office:value-type="string" table:style-name="tablecell"><text:p text:style-name="tablealignleft"><draw:frame draw:style-name="mediacenter" draw:name="4" text:anchor-type="paragraph" draw:z-index="4" svg:width="16.404166666667cm" svg:height="12.117916666667cm"><draw:image xlink:href="Pictures/dde4290843fe1726986be93c6f703850.jpg" xlink:type="simple" xlink:show="embed" xlink:actuate="onLoad"/></draw:frame></text:p></table:table-cell></table:table-row></table:table></draw:text-box></draw:frame></text:p>
      <text:p text:style-name="Text_20_body"><text:line-break/></text:p>
      <text:h text:style-name="Heading_20_3" text:outline-level="3"><text:bookmark-start text:name="__RefHeading___tela_3perdas_fiscais_5"/><text:bookmark-start text:name="tela_3perdas_fiscais"/>TELA 3: Perdas Fiscais<text:bookmark-end text:name="__RefHeading___tela_3perdas_fiscais_5"/><text:bookmark-end text:name="tela_3perdas_fiscais"/></text:h>
      <text:p text:style-name="Text_20_body"><draw:frame draw:style-name="PluginODTAutoStyle_Frame_22_text_frame" draw:name="Frame4" text:anchor-type="paragraph" svg:width="481.89pt" draw:z-index="0" svg:min-height="1cm"><draw:text-box><table:table table:style-name="Table"><table:table-column table:style-name="odt_auto_style_table_column_8_1"/><table:table-row><table:table-cell office:value-type="string" table:style-name="tablecell"><text:p text:style-name="tablealignleft"><draw:frame draw:style-name="mediacenter" draw:name="5" text:anchor-type="paragraph" draw:z-index="5" svg:width="16.430625cm" svg:height="9.604375cm"><draw:image xlink:href="Pictures/6af8dd5cc3bd11a32f816da53b52a6aa.jpg" xlink:type="simple" xlink:show="embed" xlink:actuate="onLoad"/></draw:frame></text:p></table:table-cell></table:table-row></table:table></draw:text-box></draw:frame></text:p>
      <text:p text:style-name="Text_20_body"><text:line-break/></text:p>
      <text:h text:style-name="Heading_20_3" text:outline-level="3"><text:bookmark-start text:name="__RefHeading___tela_4recuperacao_da_provisao_de_perdas_societaria_6"/><text:bookmark-start text:name="tela_4recuperacao_da_provisao_de_perdas_societaria"/>TELA 4: Recuperação da Provisão de Perdas Societária<text:bookmark-end text:name="__RefHeading___tela_4recuperacao_da_provisao_de_perdas_societaria_6"/><text:bookmark-end text:name="tela_4recuperacao_da_provisao_de_perdas_societaria"/></text:h>
      <text:p text:style-name="Text_20_body"><draw:frame draw:style-name="PluginODTAutoStyle_Frame_26_text_frame" draw:name="Frame5" text:anchor-type="paragraph" svg:width="481.89pt" draw:z-index="0" svg:min-height="1cm"><draw:text-box><table:table table:style-name="Table"><table:table-column table:style-name="odt_auto_style_table_column_9_1"/><table:table-row><table:table-cell office:value-type="string" table:style-name="tablecell"><text:p text:style-name="tablealignleft"><draw:frame draw:style-name="mediacenter" draw:name="6" text:anchor-type="paragraph" draw:z-index="6" svg:width="16.377708333333cm" svg:height="9.5514583333333cm"><draw:image xlink:href="Pictures/cbdb0c00e2876a3145f6348cdf785145.jpg" xlink:type="simple" xlink:show="embed" xlink:actuate="onLoad"/></draw:frame></text:p></table:table-cell></table:table-row></table:table></draw:text-box></draw:frame></text:p>
      <text:h text:style-name="Heading_20_1" text:outline-level="1"><text:bookmark-start text:name="__RefHeading___tela_de_sucesso_7"/><text:bookmark-start text:name="tela_de_sucesso"/>Tela de Sucesso<text:bookmark-end text:name="__RefHeading___tela_de_sucesso_7"/><text:bookmark-end text:name="tela_de_sucesso"/></text:h>
      <text:p text:style-name="Text_20_body"><draw:frame draw:style-name="PluginODTAutoStyle_Frame_30_text_frame" draw:name="Frame6" text:anchor-type="paragraph" svg:width="481.89pt" draw:z-index="0" svg:min-height="1cm"><draw:text-box><table:table table:style-name="Table"><table:table-column table:style-name="odt_auto_style_table_column_10_1"/><table:table-row><table:table-cell office:value-type="string" table:style-name="tablecell"><text:p text:style-name="tablealignleft"><draw:frame draw:style-name="mediacenter" draw:name="7" text:anchor-type="paragraph" draw:z-index="7" svg:width="20.028958333333cm" style:rel-width="100%" svg:height="3.5189583333333cm" style:rel-height="scale"><draw:image xlink:href="Pictures/1c248f4eebbd266764a94f7d63116f78.jpg" xlink:type="simple" xlink:show="embed" xlink:actuate="onLoad"/></draw:frame></text:p></table:table-cell></table:table-row></table:table></draw:text-box></draw:frame></text:p>
      <text:p text:style-name="Text_20_body"><text:line-break/></text:p>
      <text:h text:style-name="Heading_20_1" text:outline-level="1"><text:bookmark-start text:name="__RefHeading___preenchimento_dos_campos_8"/><text:bookmark-start text:name="preenchimento_dos_campos"/>Preenchimento dos Campos<text:bookmark-end text:name="__RefHeading___preenchimento_dos_campos_8"/><text:bookmark-end text:name="preenchimento_dos_campos"/></text:h>
      <table:table table:style-name="Table">
        <table:table-column/>
        <table:table-column/>
        <table:table-row>
          <table:table-cell office:value-type="string" table:style-name="tableheader">
            <text:p text:style-name="Table_20_Heading">Campo</text:p>
          </table:table-cell>
          <table:table-cell office:value-type="string" table:style-name="tableheader">
            <text:p text:style-name="Table_20_Heading">Orientações para Preenchimento</text:p>
          </table:table-cell>
        </table:table-row>
        <table:table-row>
          <table:table-cell office:value-type="string" table:style-name="tablecell">
            <text:p text:style-name="tablealignleft">Referência Contábil</text:p>
          </table:table-cell>
          <table:table-cell office:value-type="string" table:style-name="tablecell">
            <text:p text:style-name="tablealignleft">Campo obrigatório - Informe a referência contábil no formato MM/AAAA (mês e ano).</text:p>
          </table:table-cell>
        </table:table-row>
        <table:table-row>
          <table:table-cell office:value-type="string" table:style-name="tablecell">
            <text:p text:style-name="tablealignleft">Tipo de Perda</text:p>
          </table:table-cell>
          <table:table-cell office:value-type="string" table:style-name="tablecell">
            <text:p text:style-name="tablealignleft">Selecione uma das opções disponibilizadas pelo sistema.</text:p>
          </table:table-cell>
        </table:table-row>
        <table:table-row>
          <table:table-cell office:value-type="string" table:style-name="tablecell">
            <text:p text:style-name="tablealignleft">Quantidade Mínima de Meses Vencidos para as Contas</text:p>
          </table:table-cell>
          <table:table-cell office:value-type="string" table:style-name="tablecell">
            <text:p text:style-name="tablealignleft">Campo obrigatório. Informe a quantidade mínima de meses vencidos para as contas, a serem considerados no processamento.</text:p>
          </table:table-cell>
        </table:table-row>
        <table:table-row>
          <table:table-cell office:value-type="string" table:style-name="tablecell">
            <text:p text:style-name="tablealignleft">Esfera de Poder</text:p>
          </table:table-cell>
          <table:table-cell office:value-type="string" table:style-name="tablecell">
            <text:p text:style-name="tablealignleft">Marque a esfera de poder a ser considerado no processamento.</text:p>
          </table:table-cell>
        </table:table-row>
        <table:table-row>
          <table:table-cell office:value-type="string" table:style-name="tablecell">
            <text:p text:style-name="tablealignleft">Período de Referência para a Baixa</text:p>
          </table:table-cell>
          <table:table-cell office:value-type="string" table:style-name="tablecell">
            <text:p text:style-name="tablealignleft">Campo obrigatório - Informe o período de referência para baixa, no formato MM/AAAA (mês e ano).</text:p>
          </table:table-cell>
        </table:table-row>
        <table:table-row>
          <table:table-cell office:value-type="string" table:style-name="tablecell">
            <text:p text:style-name="tablealignleft">Imóveis que Tenham Contas com Baixa Contábil com Referências Inferiores a</text:p>
          </table:table-cell>
          <table:table-cell office:value-type="string" table:style-name="tablecell">
            <text:p text:style-name="tablealignleft">Campo obrigatório. Informe a quantidade de meses a ser considerado no processamento.</text:p>
          </table:table-cell>
        </table:table-row>
        <table:table-row>
          <table:table-cell office:value-type="string" table:style-name="tablecell">
            <text:p text:style-name="tablealignleft">Categoria</text:p>
          </table:table-cell>
          <table:table-cell office:value-type="string" table:style-name="tablecell">
            <text:p text:style-name="tablealignleft">Campo obrigatório - Marque a(s) categoria(s) a ser(em) considerado(s) no processamento.</text:p>
          </table:table-cell>
        </table:table-row>
        <table:table-row>
          <table:table-cell office:value-type="string" table:style-name="tablecell">
            <text:p text:style-name="tablealignleft">Tipo de Geração</text:p>
          </table:table-cell>
          <table:table-cell office:value-type="string" table:style-name="tablecell">
            <text:p text:style-name="tablealignleft">Campo obrigatório - Marque a(s) categoria(s) a ser(em) considerado(s) no processamento. Informe <text:span text:style-name="Emphasis">Real</text:span> ou <text:span text:style-name="Emphasis">Simulação</text:span>.</text:p>
          </table:table-cell>
        </table:table-row>
      </table:table>
      <text:p text:style-name="Text_20_body"><text:line-break/></text:p>
      <text:h text:style-name="Heading_20_1" text:outline-level="1"><text:bookmark-start text:name="__RefHeading___funcionalidade_dos_botoes_9"/><text:bookmark-start text:name="funcionalidade_dos_botoes"/>Funcionalidade dos Botões<text:bookmark-end text:name="__RefHeading___funcionalidade_dos_botoes_9"/><text:bookmark-end text:name="funcionalidade_dos_botoes"/></text:h>
      <table:table table:style-name="Table">
        <table:table-column/>
        <table:table-column/>
        <table:table-row>
          <table:table-cell office:value-type="string" table:style-name="tableheader">
            <text:p text:style-name="Table_20_Heading">Botão</text:p>
          </table:table-cell>
          <table:table-cell office:value-type="string" table:style-name="tableheader">
            <text:p text:style-name="Table_20_Heading">Descrição da Funcionalidade</text:p>
          </table:table-cell>
        </table:table-row>
        <table:table-row>
          <table:table-cell office:value-type="string" table:style-name="tablecell">
            <text:p text:style-name="tablealignleft"><draw:frame draw:style-name="media" draw:name="8" text:anchor-type="as-char" draw:z-index="8" svg:width="2.3547916666667cm" style:rel-width="100%" svg:height="0.635cm" style:rel-height="scale"><draw:image xlink:href="Pictures/1c272e95d8afa14b5c0db5553e1091ee.jpg" xlink:type="simple" xlink:show="embed" xlink:actuate="onLoad"/></draw:frame></text:p>
          </table:table-cell>
          <table:table-cell office:value-type="string" table:style-name="tablecell">
            <text:p text:style-name="tablealignleft">Ao clicar neste botão, o sistema desfaz o último procedimento realizado.</text:p>
          </table:table-cell>
        </table:table-row>
        <table:table-row>
          <table:table-cell office:value-type="string" table:style-name="tablecell">
            <text:p text:style-name="tablealignleft"><draw:frame draw:style-name="media" draw:name="9" text:anchor-type="as-char" draw:z-index="9" svg:width="1.6933333333333cm" svg:height="0.555625cm"><draw:image xlink:href="Pictures/94da8f105f6c68ac851dbf2c3939aa4d.jpg" xlink:type="simple" xlink:show="embed" xlink:actuate="onLoad"/></draw:frame></text:p>
          </table:table-cell>
          <table:table-cell office:value-type="string" table:style-name="tablecell">
            <text:p text:style-name="tablealignleft">Ao clicar neste botão, o sistema cancela a operação e retorna à tela principal.</text:p>
          </table:table-cell>
        </table:table-row>
        <table:table-row>
          <table:table-cell office:value-type="string" table:style-name="tablecell">
            <text:p text:style-name="tablealignleft"><draw:frame draw:style-name="media" draw:name="10" text:anchor-type="as-char" draw:z-index="10" svg:width="1.2170833333333cm" svg:height="0.52916666666667cm"><draw:image xlink:href="Pictures/34e34194b9b476edd64ee7ed95e8b54a.jpg" xlink:type="simple" xlink:show="embed" xlink:actuate="onLoad"/></draw:frame></text:p>
          </table:table-cell>
          <table:table-cell office:value-type="string" table:style-name="tablecell">
            <text:p text:style-name="tablealignleft">Ao clicar neste botão, o sistema comanda a geração do arquivo em conformidade com as opções selecionadas.</text:p>
          </table:table-cell>
        </table:table-row>
      </table:table>
      <text:h text:style-name="Heading_20_2" text:outline-level="2"><text:bookmark-start text:name="__RefHeading___referencias_10"/><text:bookmark-start text:name="referencias"/>Referências<text:bookmark-end text:name="__RefHeading___referencias_10"/><text:bookmark-end text:name="referencias"/></text:h>
      <text:p text:style-name="Text_20_body"><text:span text:style-name="Strong_20_Emphasis"><text:a xlink:type="simple" xlink:href="https://gsan.com.br/doku.php?id=postgres:financeiro:uc0487" text:style-name="Internet_20_link" text:visited-style-name="Visited_20_Internet_20_Link">Gerar Relatório de Devedores Duvidosos</text:a></text:span></text:p>
      <text:h text:style-name="Heading_20_3" text:outline-level="3"><text:bookmark-start text:name="__RefHeading___termos_principais_11"/><text:bookmark-start text:name="termos_principais"/>Termos Principais<text:bookmark-end text:name="__RefHeading___termos_principais_11"/><text:bookmark-end text:name="termos_principais"/></text:h>
      <text:p text:style-name="Text_20_body"><text:span text:style-name="Strong_20_Emphasis"><text:a xlink:type="simple" xlink:href="https://gsan.com.br/doku.php?id=ajuda:financeiro" text:style-name="Internet_20_link" text:visited-style-name="Visited_20_Internet_20_Link">Financeiro</text:a></text:span></text:p>
      <text:p text:style-name="Text_20_body"><text:line-break/>
<text:line-break/>
Clique <text:span text:style-name="Strong_20_Emphasis"><text:a xlink:type="simple" xlink:href="https://gsan.com.br/doku.php?id=ajuda" text:style-name="Internet_20_link" text:visited-style-name="Visited_20_Internet_20_Link">aqui</text:a></text:span> para retornar ao Menu Principal do GS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family="table">
</style:style>
    <style:style style:family="table-cell">
</style:style>
    <style:style style:family="paragraph">
</style:style>
    <style:style style:family="table-column">
</style:style>
    <style:style style:name="PluginODTAutoStyle_Frame_14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8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2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6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0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5T05::01:13</meta:creation-date>
    <dc:creator>Generated</dc:creator>
    <dc:date>2026-09-15T05::01:13</dc:date>
    <dc:language>en-US</dc:language>
    <meta:editing-cycles>1</meta:editing-cycles>
    <meta:editing-duration>PT0S</meta:editing-duration>
    <dc:title>ajuda:gerar_resumo_dos_devedores_duvidosos</dc:title>
  </office:meta>
</office:document-meta>
</file>