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8cc86d6521259efb641ee882db13a1.png"/>
  <manifest:file-entry manifest:media-type="image/png" manifest:full-path="Pictures/b466212bcae9c009066d26ef5e931021.png"/>
  <manifest:file-entry manifest:media-type="image/png" manifest:full-path="Pictures/314411dc5afbce9730f8a32cd90d83f2.png"/>
  <manifest:file-entry manifest:media-type="image/png" manifest:full-path="Pictures/bf4609f4607c004635de8bead0103af6.png"/>
  <manifest:file-entry manifest:media-type="image/png" manifest:full-path="Pictures/5261694e427c62d51c8363762f345b6a.png"/>
  <manifest:file-entry manifest:media-type="image/png" manifest:full-path="Pictures/9c8fb37c86e42f8de903147def017681.png"/>
  <manifest:file-entry manifest:media-type="image/png" manifest:full-path="Pictures/da790b7d7828d5bc84a7447e9c6278cd.png"/>
  <manifest:file-entry manifest:media-type="image/png" manifest:full-path="Pictures/cbc9296eac15715dfe2a8a2b881abf72.png"/>
  <manifest:file-entry manifest:media-type="image/png" manifest:full-path="Pictures/170ec006bc12f26aabeb260e28e0ab55.png"/>
  <manifest:file-entry manifest:media-type="image/png" manifest:full-path="Pictures/8b2fca47ed3d2944584c9178114775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738590519415cm" style:rel-height="scale"><draw:image xlink:href="Pictures/b08cc86d6521259efb641ee882db13a1.png" xlink:type="simple" xlink:show="embed" xlink:actuate="onLoad"/></draw:frame></draw:a></text:p>
      <text:h text:style-name="Heading_20_1" text:outline-level="1"><text:bookmark text:name="ajuda:gerencial:resumo_coleta_esgoto_varios_anos"/><text:bookmark-start text:name="__RefHeading___resumo_coleta_esgoto_varios_anos_1"/><text:bookmark-start text:name="resumo_coleta_esgoto_varios_anos"/>Resumo Coleta Esgoto Vários Anos<text:bookmark-end text:name="__RefHeading___resumo_coleta_esgoto_varios_anos_1"/><text:bookmark-end text:name="resumo_coleta_esgoto_varios_anos"/></text:h>
      <text:p text:style-name="Text_20_body">O objetivo desta funcionalidade é gerar o resumo coleta de esgoto vários anos, podendo ser acessada no caminho <text:a xlink:type="simple" xlink:href="https://gsan.com.br/doku.php?id=ajuda:pagina_inicial" text:style-name="Internet_20_link" text:visited-style-name="Visited_20_Internet_20_Link">Gsan</text:a> &gt; <text:a xlink:type="simple" xlink:href="https://gsan.com.br/doku.php?id=ajuda:gerencial" text:style-name="Internet_20_link" text:visited-style-name="Visited_20_Internet_20_Link">Gerencial</text:a> &gt; <text:a xlink:type="simple" xlink:href="https://gsan.com.br/doku.php?id=ajuda:gerencial:gerencial_de_micromedicao" text:style-name="Internet_20_link" text:visited-style-name="Visited_20_Internet_20_Link">Gerencial de Micromedição</text:a> &gt; Resumo Coleta Esgoto Varios Anos.</text:p>
      <text:p text:style-name="Text_20_body">O sistema seleciona os consumos históricos do tipo ligação esgoto e as contas correspondentes ao mês/ano para o consumo histórico, com o valor correspondente a normal, acumula valor do volume de esgoto, quantidade de ligações, quantidade de economias e valor do volume excedente, agrupando por gerência regional, unidade de negócio, código do elo, localidade, setor comercial, identificação da rota, quadra, perfil do imóvel, esfera de poder do tipo do cliente responsável, tipo do cliente responsável, situação da ligação de água, situação da ligação de esgoto, principal categoria do imóvel, principal subcategoria da principal categoria do imóvel, perfil da ligação da água, perfil da ligação de esgoto, tipo de consumo, Indicador de Medido Água, Indicador de Medido Fonte Alternativa, Indicador de Poço, Indicador de Volume Excedente, Percentual de Esgoto, Percentual de Coleta e Indicador de Volume Mínimo de Esgoto para inserção no Resumo de Coleta de Esgoto.</text:p>
      <text:p text:style-name="Text_20_body">Verifica existência do cliente responsável</text:p>
      <text:list text:style-name="List_20_1" text:continue-numbering="false">
        <text:list-item>
          <text:p text:style-name="LastListParagraph_List_20_1_Content_First"> Caso não exista cliente responsável para o imóvel, o sistema utiliza o cliente com valor correspondente a usuário.</text:p>
        </text:list-item>
      </text:list>
      <text:p text:style-name="Text_20_body">Inicialmente, o sistema exibe a tela abaixo, clique no botão <draw:frame draw:style-name="media" draw:name="1" text:anchor-type="as-char" draw:z-index="1" svg:width="2.7516666666667cm" style:rel-width="100%" svg:height="0.635cm" style:rel-height="scale"><draw:image xlink:href="Pictures/b466212bcae9c009066d26ef5e931021.png" xlink:type="simple" xlink:show="embed" xlink:actuate="onLoad"/></draw:frame> para geração do resumo vários anos:</text:p>
      <text:p text:style-name="Text_20_body"><draw:frame draw:style-name="media" draw:name="2" text:anchor-type="as-char" draw:z-index="2" svg:width="16.66875cm" svg:height="10.398125cm"><draw:image xlink:href="Pictures/314411dc5afbce9730f8a32cd90d83f2.png" xlink:type="simple" xlink:show="embed" xlink:actuate="onLoad"/></draw:frame>
<text:line-break/></text:p>
      <text:p text:style-name="Text_20_body">Ao clicar no botão <draw:frame draw:style-name="media" draw:name="3" text:anchor-type="as-char" draw:z-index="3" svg:width="2.7516666666667cm" style:rel-width="100%" svg:height="0.635cm" style:rel-height="scale"><draw:image xlink:href="Pictures/b466212bcae9c009066d26ef5e931021.png" xlink:type="simple" xlink:show="embed" xlink:actuate="onLoad"/></draw:frame>, o sistema gera uma tabela contendo as informações, permitindo salvar a visão em “xml” quando clicado no botão <draw:frame draw:style-name="media" draw:name="4" text:anchor-type="as-char" draw:z-index="4" svg:width="1.4022916666667cm" svg:height="0.50270833333333cm"><draw:image xlink:href="Pictures/bf4609f4607c004635de8bead0103af6.png" xlink:type="simple" xlink:show="embed" xlink:actuate="onLoad"/></draw:frame>.</text:p>
      <text:p text:style-name="Text_20_body">Para visualizar a visão do arquivo salvo, clique no botão <draw:frame draw:style-name="media" draw:name="5" text:anchor-type="as-char" draw:z-index="5" svg:width="3.8629166666667cm" style:rel-width="100%" svg:height="0.68791666666667cm" style:rel-height="scale"><draw:image xlink:href="Pictures/5261694e427c62d51c8363762f345b6a.png" xlink:type="simple" xlink:show="embed" xlink:actuate="onLoad"/></draw:frame> para selecionar o arquivo desejado e, em seguida, clique no botão <draw:frame draw:style-name="media" draw:name="6" text:anchor-type="as-char" draw:z-index="6" svg:width="3.5454166666667cm" style:rel-width="100%" svg:height="0.58208333333333cm" style:rel-height="scale"><draw:image xlink:href="Pictures/9c8fb37c86e42f8de903147def017681.png" xlink:type="simple" xlink:show="embed" xlink:actuate="onLoad"/></draw:frame>.</text:p>
      <text:p text:style-name="Text_20_body">A planilha exibida, em resumo, pode ter a visualização expandida em vários níveis com o auxilio da ferramenta “<text:a xlink:type="simple" xlink:href="https://gsan.com.br/doku.php?id=ajuda:gerencial:ferramenta_olap" text:style-name="Internet_20_link" text:visited-style-name="Visited_20_Internet_20_Link">Ferramenta OLAP</text:a>”, basta clicar em <draw:frame draw:style-name="media" draw:name="7" text:anchor-type="as-char" draw:z-index="7" svg:width="1.4816666666667cm" svg:height="0.47625cm"><draw:image xlink:href="Pictures/da790b7d7828d5bc84a7447e9c6278cd.png" xlink:type="simple" xlink:show="embed" xlink:actuate="onLoad"/></draw:frame>, ou para voltar à situação anterior (resumo), clique em <draw:frame draw:style-name="media" draw:name="8" text:anchor-type="as-char" draw:z-index="8" svg:width="1.2435416666667cm" svg:height="0.47625cm"><draw:image xlink:href="Pictures/cbc9296eac15715dfe2a8a2b881abf72.png" xlink:type="simple" xlink:show="embed" xlink:actuate="onLoad"/></draw:frame>, nos seguintes campos:</text:p>
      <text:list text:style-name="List_20_1" text:continue-numbering="false">
        <text:list-item>
          <text:p text:style-name="List_20_1_Content_First"> Gerência Regional;</text:p>
        </text:list-item>
        <text:list-item>
          <text:p text:style-name="List_20_1_Content"> Localidade;</text:p>
        </text:list-item>
        <text:list-item>
          <text:p text:style-name="List_20_1_Content"> Categoria;</text:p>
        </text:list-item>
        <text:list-item>
          <text:p text:style-name="List_20_1_Content"> Perfil do Imóvel;</text:p>
        </text:list-item>
        <text:list-item>
          <text:p text:style-name="List_20_1_Content_Last"> Ano/Mês.</text:p>
        </text:list-item>
      </text:list>
      <text:p text:style-name="Text_20_body"><draw:frame draw:style-name="media" draw:name="9" text:anchor-type="as-char" draw:z-index="9" svg:width="18.57375cm" style:rel-width="100%" svg:height="8.5989583333333cm" style:rel-height="scale"><draw:image xlink:href="Pictures/170ec006bc12f26aabeb260e28e0ab55.png" xlink:type="simple" xlink:show="embed" xlink:actuate="onLoad"/></draw:frame>
<text:line-break/></text:p>
      <text:p text:style-name="Text_20_body">Com a expansão das informações, a tabela pode exceder o tamanho da tela e, para ter a visão completa, clique na barra de rolagem horizontal/vertical.</text:p>
      <text:p text:style-name="Text_20_body"><draw:frame draw:style-name="media" draw:name="10" text:anchor-type="as-char" draw:z-index="10" svg:width="34.44875cm" style:rel-width="100%" svg:height="15.822083333333cm" style:rel-height="scale"><draw:image xlink:href="Pictures/8b2fca47ed3d2944584c91781147758a.png" xlink:type="simple" xlink:show="embed" xlink:actuate="onLoad"/></draw:frame>
<text:line-break/></text:p>
      <text:h text:style-name="Heading_20_1" text:outline-level="1"><text:bookmark-start text:name="__RefHeading___funcionalidade_dos_botoes_2"/><text:bookmark-start text:name="funcionalidade_dos_botoes"/>Funcionalidade dos Botões<text:bookmark-end text:name="__RefHeading___funcionalidade_dos_botoes_2"/><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11" text:anchor-type="as-char" draw:z-index="11" svg:width="2.7516666666667cm" style:rel-width="100%" svg:height="0.635cm" style:rel-height="scale"><draw:image xlink:href="Pictures/b466212bcae9c009066d26ef5e931021.png" xlink:type="simple" xlink:show="embed" xlink:actuate="onLoad"/></draw:frame></text:p>
          </table:table-cell>
          <table:table-cell office:value-type="string" table:style-name="tablecell">
            <text:p text:style-name="tablealignleft">Ao clicar neste botão, o sistema gera o resumo do registro de atendimento por vários anos.</text:p>
          </table:table-cell>
        </table:table-row>
        <table:table-row>
          <table:table-cell office:value-type="string" table:style-name="tablecell">
            <text:p text:style-name="tablealignleft"><draw:frame draw:style-name="media" draw:name="12" text:anchor-type="as-char" draw:z-index="12" svg:width="1.4022916666667cm" svg:height="0.50270833333333cm"><draw:image xlink:href="Pictures/bf4609f4607c004635de8bead0103af6.png" xlink:type="simple" xlink:show="embed" xlink:actuate="onLoad"/></draw:frame></text:p>
          </table:table-cell>
          <table:table-cell office:value-type="string" table:style-name="tablecell">
            <text:p text:style-name="tablealignleft">Ao clicar neste botão, o sistema permite salvar a visão dos dados gerados em “xml”.</text:p>
          </table:table-cell>
        </table:table-row>
        <table:table-row>
          <table:table-cell office:value-type="string" table:style-name="tablecell">
            <text:p text:style-name="tablealignleft"><draw:frame draw:style-name="media" draw:name="13" text:anchor-type="as-char" draw:z-index="13" svg:width="3.8629166666667cm" style:rel-width="100%" svg:height="0.68791666666667cm" style:rel-height="scale"><draw:image xlink:href="Pictures/5261694e427c62d51c8363762f345b6a.png" xlink:type="simple" xlink:show="embed" xlink:actuate="onLoad"/></draw:frame></text:p>
          </table:table-cell>
          <table:table-cell office:value-type="string" table:style-name="tablecell">
            <text:p text:style-name="tablealignleft">Ao clicar neste botão, o sistema permite selecionar o arquivo visão gerado para exibição.</text:p>
          </table:table-cell>
        </table:table-row>
        <table:table-row>
          <table:table-cell office:value-type="string" table:style-name="tablecell">
            <text:p text:style-name="tablealignleft"><draw:frame draw:style-name="media" draw:name="14" text:anchor-type="as-char" draw:z-index="14" svg:width="3.5454166666667cm" style:rel-width="100%" svg:height="0.58208333333333cm" style:rel-height="scale"><draw:image xlink:href="Pictures/9c8fb37c86e42f8de903147def017681.png" xlink:type="simple" xlink:show="embed" xlink:actuate="onLoad"/></draw:frame></text:p>
          </table:table-cell>
          <table:table-cell office:value-type="string" table:style-name="tablecell">
            <text:p text:style-name="tablealignleft">Ao clicar neste botão, o sistema visualiza os dados do arquivo visão selecionado.</text:p>
          </table:table-cell>
        </table:table-row>
        <table:table-row>
          <table:table-cell office:value-type="string" table:style-name="tablecell">
            <text:p text:style-name="tablealignleft"><draw:frame draw:style-name="media" draw:name="15" text:anchor-type="as-char" draw:z-index="15" svg:width="1.4816666666667cm" svg:height="0.47625cm"><draw:image xlink:href="Pictures/da790b7d7828d5bc84a7447e9c6278cd.png" xlink:type="simple" xlink:show="embed" xlink:actuate="onLoad"/></draw:frame></text:p>
          </table:table-cell>
          <table:table-cell office:value-type="string" table:style-name="tablecell">
            <text:p text:style-name="tablealignleft">Ao clicar neste hiperlink, o sistema permite a visuação expandida dos dados em vários níveis.</text:p>
          </table:table-cell>
        </table:table-row>
        <table:table-row>
          <table:table-cell office:value-type="string" table:style-name="tablecell">
            <text:p text:style-name="tablealignleft"><draw:frame draw:style-name="media" draw:name="16" text:anchor-type="as-char" draw:z-index="16" svg:width="1.2435416666667cm" svg:height="0.47625cm"><draw:image xlink:href="Pictures/cbc9296eac15715dfe2a8a2b881abf72.png" xlink:type="simple" xlink:show="embed" xlink:actuate="onLoad"/></draw:frame></text:p>
          </table:table-cell>
          <table:table-cell office:value-type="string" table:style-name="tablecell">
            <text:p text:style-name="tablealignleft">Ao clicar neste hiperlink, o sistema retorna a posição inicial dos dados em exibição.</text:p>
          </table:table-cell>
        </table:table-row>
      </table:table>
      <text:p text:style-name="Text_20_body"><text:line-break/>
<text:line-break/>
<text:line-break/>
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10::14:24</meta:creation-date>
    <dc:creator>Generated</dc:creator>
    <dc:date>2026-09-17T10::14:24</dc:date>
    <dc:language>en-US</dc:language>
    <meta:editing-cycles>1</meta:editing-cycles>
    <meta:editing-duration>PT0S</meta:editing-duration>
    <dc:title>ajuda:gerencial:resumo_coleta_esgoto_varios_anos</dc:title>
  </office:meta>
</office:document-meta>
</file>