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e205e02a3b9d0775097d2d5aea1e5614.jpg"/>
  <manifest:file-entry manifest:media-type="image/jpeg" manifest:full-path="Pictures/6d5067420b00a90d47ccc9ab04671570.jpg"/>
  <manifest:file-entry manifest:media-type="image/jpeg" manifest:full-path="Pictures/d931e287580914797840e12a23acf44a.jp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informar_calibragem"/><text:bookmark-start text:name="__RefHeading___informar_calibragem_1"/><text:bookmark-start text:name="informar_calibragem"/>Informar Calibragem<text:bookmark-end text:name="__RefHeading___informar_calibragem_1"/><text:bookmark-end text:name="informar_calibrage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 tem como objetivo informar a calibragem para a priorização de ordem de serviços na programação automática. Para acessar a opção via <text:span text:style-name="Strong_20_Emphasis">Menu de Sistema</text:span>, informe 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ordem_de_servico" text:style-name="Internet_20_link" text:visited-style-name="Visited_20_Internet_20_Link">Ordem de Serviço</text:a> &gt; <text:a xlink:type="simple" xlink:href="https://gsan.com.br/doku.php?id=ajuda:roteiro" text:style-name="Internet_20_link" text:visited-style-name="Visited_20_Internet_20_Link">Roteiro</text:a> &gt; Informar Calibragem</text:span>.</text:p>
          </table:table-cell>
        </table:table-row>
      </table:table>
      <text:p text:style-name="Text_20_body">Feito isso, o sistema acessa a tela abaixo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271875cm" svg:height="10.345208333333cm"><draw:image xlink:href="Pictures/e205e02a3b9d0775097d2d5aea1e5614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Para o <text:span text:style-name="Strong_20_Emphasis"><text:a xlink:type="simple" xlink:href="https://gsan.com.br/doku.php?id=ajuda:mobile:gsanas" text:style-name="Internet_20_link" text:visited-style-name="Visited_20_Internet_20_Link">GSANAS</text:a></text:span>, a calibragem é muito importante para as companhias, uma vez que define a prioridade no acompanhamento em campo da execução das ordens de serviços comerciais e operacionais.</text:p>
            <text:p text:style-name="Text_20_body">Acima, temos uma tela com as calibragens cadastradas, agrupadas por tipo de priorização. Nela, é possível que o usuário atualize os dados da tabela de parametrização, que prioriza as ordens de serviço na programação automática. A fórmula utilizada para a priorização das programações das ordens de serviço é a seguinte:</text:p>
            <text:list text:style-name="Numbering_20_1" text:continue-numbering="false">
              <text:list-item>
                <text:p text:style-name="Numbering_20_1_Content_First"> VP = (PL * FL) + (PD * FD) + (PREI * FREI) + (PREIN * FREIN) + (PT * FT) + (PTS * FTS).</text:p>
                <text:list text:style-name="Numbering_20_1">
                  <text:list-item>
                    <text:p text:style-name="Numbering_20_1_Content"> Sendo:</text:p>
                    <text:list text:style-name="Numbering_20_1">
                      <text:list-item>
                        <text:p text:style-name="Numbering_20_1_Content"> PL → Peso da Localização.</text:p>
                      </text:list-item>
                      <text:list-item>
                        <text:p text:style-name="Numbering_20_1_Content"> FL → Fator da Localização.</text:p>
                      </text:list-item>
                      <text:list-item>
                        <text:p text:style-name="Numbering_20_1_Content"> PD→ Peso do Diâmetro.</text:p>
                      </text:list-item>
                      <text:list-item>
                        <text:p text:style-name="Numbering_20_1_Content"> FD → Fator do Diâmetro.</text:p>
                      </text:list-item>
                      <text:list-item>
                        <text:p text:style-name="Numbering_20_1_Content"> PREI→ Peso da Reiteração.</text:p>
                      </text:list-item>
                      <text:list-item>
                        <text:p text:style-name="Numbering_20_1_Content"> FREI → Fator da Reiteração.</text:p>
                      </text:list-item>
                      <text:list-item>
                        <text:p text:style-name="Numbering_20_1_Content"> PREIN→ Peso da Reincidência.</text:p>
                      </text:list-item>
                      <text:list-item>
                        <text:p text:style-name="Numbering_20_1_Content"> FREIN → Fator da Reincidência.</text:p>
                      </text:list-item>
                      <text:list-item>
                        <text:p text:style-name="Numbering_20_1_Content"> PT→ Peso do Tempo.</text:p>
                      </text:list-item>
                      <text:list-item>
                        <text:p text:style-name="Numbering_20_1_Content"> FT → Fator do Tempo.</text:p>
                      </text:list-item>
                      <text:list-item>
                        <text:p text:style-name="Numbering_20_1_Content"> PTS→ Peso do Tipo de Serviço.</text:p>
                      </text:list-item>
                      <text:list-item>
                        <text:p text:style-name="Numbering_20_1_Content_Last"> FD → Fator do Tipo de Serviço.</text:p>
                      </text:list-item>
                    </text:list>
                  </text:list-item>
                </text:list>
              </text:list-item>
            </text:list>
            <text:p text:style-name="Text_20_body"><text:line-break/></text:p>
            <text:p text:style-name="Text_20_body">Os tipos de priorização disponíveis são:</text:p>
            <text:list text:style-name="Numbering_20_1" text:continue-numbering="false">
              <text:list-item>
                <text:p text:style-name="Numbering_20_1_Content_First"> <text:span text:style-name="Emphasis">Localização do Serviço</text:span>:</text:p>
                <text:list text:style-name="Numbering_20_1">
                  <text:list-item>
                    <text:p text:style-name="Numbering_20_1_Content"> O local onde o serviço será executado tem um peso na decisão da priorização das ordens na programação automática. É no <text:span text:style-name="Strong_20_Emphasis"><text:a xlink:type="simple" xlink:href="https://gsan.com.br/doku.php?id=ajuda:inserir_novos_logradouros_atualizacao_cadastral" text:style-name="Internet_20_link" text:visited-style-name="Visited_20_Internet_20_Link">Cadastro dos Logradouros</text:a></text:span> que essa importância é cadastrada.</text:p>
                  </text:list-item>
                </text:list>
              </text:list-item>
              <text:list-item>
                <text:p text:style-name="Numbering_20_1_Content"> <text:span text:style-name="Emphasis">Diâmetro de Rede</text:span>:</text:p>
                <text:list text:style-name="Numbering_20_1">
                  <text:list-item>
                    <text:p text:style-name="Numbering_20_1_Content"> Adicionado o conceito de faixas, o diâmetro da rede é incluído na tabela de <text:span text:style-name="Strong_20_Emphasis">Registro de Atendimento</text:span>, de acordo com o que está cadastrado no <text:span text:style-name="Strong_20_Emphasis">PROGIS</text:span>.</text:p>
                  </text:list-item>
                </text:list>
              </text:list-item>
              <text:list-item>
                <text:p text:style-name="Numbering_20_1_Content"> <text:span text:style-name="Emphasis">Reiteração</text:span>:</text:p>
                <text:list text:style-name="Numbering_20_1">
                  <text:list-item>
                    <text:p text:style-name="Numbering_20_1_Content"> Esse tipo de priorização diz respeito à quantidade de vezes que um cliente solicita um serviço ainda não executado. Essa quantidade entra na priorização da programação.</text:p>
                  </text:list-item>
                </text:list>
              </text:list-item>
              <text:list-item>
                <text:p text:style-name="Numbering_20_1_Content"> <text:span text:style-name="Emphasis">Reincidência</text:span>:</text:p>
                <text:list text:style-name="Numbering_20_1">
                  <text:list-item>
                    <text:p text:style-name="Numbering_20_1_Content"> Esse tipo de priorização diz respeito a um serviço que consta como já executado, mas que o cliente informa que não foi executado ou que foi executado de maneira inadequada. Nesse caso, o sistema verifica a quantidade de <text:span text:style-name="Strong_20_Emphasis">Registros de Atendimento</text:span> novos, que tenham como referência um primeiro registro aberto.</text:p>
                  </text:list-item>
                </text:list>
              </text:list-item>
              <text:list-item>
                <text:p text:style-name="Numbering_20_1_Content"> <text:span text:style-name="Emphasis">Dias de OS Aberta</text:span>:</text:p>
                <text:list text:style-name="Numbering_20_1">
                  <text:list-item>
                    <text:p text:style-name="Numbering_20_1_Content"> Refere-se à quantidade de dias que uma ordem de serviço encontra-se aberta.</text:p>
                  </text:list-item>
                </text:list>
              </text:list-item>
              <text:list-item>
                <text:p text:style-name="Numbering_20_1_Content"> <text:span text:style-name="Emphasis">Tipo de Serviço</text:span>:</text:p>
                <text:list text:style-name="Numbering_20_1">
                  <text:list-item>
                    <text:p text:style-name="Numbering_20_1_Content_Last"> O tipo de serviço que será executado tem um peso na decisão da priorização das ordens de serviço na programação automática. É no <text:span text:style-name="Strong_20_Emphasis">Cadastro dos tipos de serviços</text:span> que essa importância é cadastrada.</text:p>
                  </text:list-item>
                </text:list>
              </text:list-item>
            </text:list>
            <text:p text:style-name="Text_20_body">Selecione o <text:span text:style-name="Strong_20_Emphasis">Tipo de Priorização</text:span> e atualize os campos <text:span text:style-name="Strong_20_Emphasis">Peso</text:span> e <text:span text:style-name="Strong_20_Emphasis">Fator</text:span>. Em seguida, clique em <draw:frame draw:style-name="media" draw:name="2" text:anchor-type="as-char" draw:z-index="2" svg:width="1.7197916666667cm" svg:height="0.47625cm"><draw:image xlink:href="Pictures/6d5067420b00a90d47ccc9ab04671570.jpg" xlink:type="simple" xlink:show="embed" xlink:actuate="onLoad"/></draw:frame>.</text:p>
            <text:p text:style-name="Text_20_body">O sistema executa duas validações:</text:p>
            <text:list text:style-name="Numbering_20_1" text:continue-numbering="false">
              <text:list-item>
                <text:p text:style-name="Numbering_20_1_Content_First"> Verificar preenchimento dos campos:</text:p>
                <text:list text:style-name="Numbering_20_1">
                  <text:list-item>
                    <text:p text:style-name="Numbering_20_1_Content"> Caso o usuário não informe ou selecione o conteúdo de algum campo necessário à associação, o sistema exibe a mensagem: <text:span text:style-name="Emphasis">Informe «nome do campo que não foi preenchido ou selecionado»</text:span> e retorna para o passo correspondente no fluxo principal.</text:p>
                  </text:list-item>
                </text:list>
              </text:list-item>
              <text:list-item>
                <text:p text:style-name="Numbering_20_1_Content"> Verificar sucesso da operação:</text:p>
                <text:list text:style-name="Numbering_20_1">
                  <text:list-item>
                    <text:p text:style-name="Numbering_20_1_Content_Last"> Caso o código de retorno da operação efetuada no banco de dados seja diferente de zero, o sistema exibe a mensagem conforme o código de retorno; caso contrário, exibe a mensagem <text:span text:style-name="Emphasis">«descrição da função» efetuada com sucesso</text:span>. Em qualquer caso, retorna para o fluxo principal.</text:p>
                  </text:list-item>
                </text:list>
              </text:list-item>
            </text:list>
          </table:table-cell>
        </table:table-row>
      </table:table>
      <text:h text:style-name="Heading_20_2" text:outline-level="2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20.081875cm" style:rel-width="100%" svg:height="3.254375cm" style:rel-height="scale"><draw:image xlink:href="Pictures/d931e287580914797840e12a23acf44a.jp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Tipo de Priorização</text:p>
          </table:table-cell>
          <table:table-cell office:value-type="string" table:style-name="tablecell">
            <text:p text:style-name="tablealignleft">Selecione o tipo de priorização disponível. Feito isso, os campos <text:span text:style-name="Emphasis">Grau Importância, Faixa Início, Faixa Fim, Peso e Fator</text:span> são preenchidos automaticamente, com possibilidade de alterar os dois últimos.</text:p>
          </table:table-cell>
        </table:table-row>
      </table:table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o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1.7197916666667cm" svg:height="0.47625cm"><draw:image xlink:href="Pictures/6d5067420b00a90d47ccc9ab04671570.jpg" xlink:type="simple" xlink:show="embed" xlink:actuate="onLoad"/></draw:frame></text:p>
          </table:table-cell>
          <table:table-cell office:value-type="string" table:style-name="tablecell">
            <text:p text:style-name="tablealignleft">Ao clicar no botão, o sistema atualiza a calibragem da priorização dos serviços com base nas informações fornecidas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atendimento_ao_publico:uc1185" text:style-name="Internet_20_link" text:visited-style-name="Visited_20_Internet_20_Link">Informar Calibragem</text:a></text:span></text:p>
      <text:p text:style-name="Text_20_body"><text:span text:style-name="Strong_20_Emphasis"><text:a xlink:type="simple" xlink:href="https://gsan.com.br/doku.php?id=ajuda:mobile" text:style-name="Internet_20_link" text:visited-style-name="Visited_20_Internet_20_Link">Mobilidade</text:a></text:span></text:p>
      <text:p text:style-name="Text_20_body"><text:span text:style-name="Strong_20_Emphasis"><text:a xlink:type="simple" xlink:href="https://gsan.com.br/doku.php?id=ajuda:mobile:gsanas" text:style-name="Internet_20_link" text:visited-style-name="Visited_20_Internet_20_Link">Manual do Sistema de Acompanhamento de Ordens de Serviços</text:a></text:span></text:p>
      <text:p text:style-name="Text_20_body"><text:span text:style-name="Strong_20_Emphasis"><text:a xlink:type="simple" xlink:href="https://gsan.com.br/doku.php?id=postgres:propostas:caern:mobile:23038" text:style-name="Internet_20_link" text:visited-style-name="Visited_20_Internet_20_Link">Proposta Nº: 20170323038 – Implantação do GSANAS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o#ordem_de_servico" text:style-name="Internet_20_link" text:visited-style-name="Visited_20_Internet_20_Link">Ordem de Serviço</text:a></text:span></text:p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6::54:44</meta:creation-date>
    <dc:creator>Generated</dc:creator>
    <dc:date>2026-09-15T16::54:44</dc:date>
    <dc:language>en-US</dc:language>
    <meta:editing-cycles>1</meta:editing-cycles>
    <meta:editing-duration>PT0S</meta:editing-duration>
    <dc:title>ajuda:informar_calibragem</dc:title>
  </office:meta>
</office:document-meta>
</file>