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0c5a119c3b11db2444db8c2d01d4d104.jpg"/>
  <manifest:file-entry manifest:media-type="image/jpeg" manifest:full-path="Pictures/abbd7827f320e6559176192e4469c893.jpg"/>
  <manifest:file-entry manifest:media-type="image/jpeg" manifest:full-path="Pictures/493ebbc0f9f0cb7d5f35a998e18f028c.jpg"/>
  <manifest:file-entry manifest:media-type="image/jpeg" manifest:full-path="Pictures/a2de652fd378f121e1c051c7e52ef435.jpg"/>
  <manifest:file-entry manifest:media-type="image/jpeg" manifest:full-path="Pictures/6396d8665dc46496977c263e138b7db4.jpg"/>
  <manifest:file-entry manifest:media-type="image/jpeg" manifest:full-path="Pictures/9d5286174ddbee08ff48622bd2831c93.jpg"/>
  <manifest:file-entry manifest:media-type="image/jpeg" manifest:full-path="Pictures/a2785d18cbc7d1c5018f30948cd06917.jpg"/>
  <manifest:file-entry manifest:media-type="image/jpeg" manifest:full-path="Pictures/0687ad92f69dfbfd6262248b7c8b3579.jpg"/>
  <manifest:file-entry manifest:media-type="image/jpeg" manifest:full-path="Pictures/9d88f91602737335ab0aa5bceb02c746.jpg"/>
  <manifest:file-entry manifest:media-type="image/jpeg" manifest:full-path="Pictures/b2c6a3086d4d46005a7c4f85749bce90.jpg"/>
  <manifest:file-entry manifest:media-type="image/jpeg" manifest:full-path="Pictures/81e9e5b8fd33d893c556a03e4639d0e9.jpg"/>
  <manifest:file-entry manifest:media-type="image/jpeg" manifest:full-path="Pictures/3a032d2436c15d0e757ef0980a9dd8fa.jpg"/>
  <manifest:file-entry manifest:media-type="image/jpeg" manifest:full-path="Pictures/52e78496cc918c725ed47e7e8c283415.jpg"/>
  <manifest:file-entry manifest:media-type="image/jpeg" manifest:full-path="Pictures/494f5a457c282e1004034fd99dd90f75.jpg"/>
  <manifest:file-entry manifest:media-type="image/jpeg" manifest:full-path="Pictures/804eacd25644792d5587dd84ba401b0a.jpg"/>
  <manifest:file-entry manifest:media-type="image/jpeg" manifest:full-path="Pictures/b032e74b17c4388ddc86442d6b2a98dc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formar_comentarios_do_imovel"/><text:bookmark-start text:name="__RefHeading___informar_comentarios_do_imovel_1"/><text:bookmark-start text:name="informar_comentarios_do_imovel"/>Informar Comentários do Imóvel<text:bookmark-end text:name="__RefHeading___informar_comentarios_do_imovel_1"/><text:bookmark-end text:name="informar_comentarios_do_imove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serir comentários para um imóvel específico, com a opção de atualizá-los, removê-los ou inativá-los. A opção pode ser acessada via <text:span text:style-name="Strong_20_Emphasis">Menu de Sistema</text:span>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Informar Comentários do Imóvel</text:span>.</text:p>
          </table:table-cell>
        </table:table-row>
      </table:table>
      <text:p text:style-name="Text_20_body">Feito isso, o sistema visualiza a tela abaixo:</text:p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218958333333cm" svg:height="12.3825cm"><draw:image xlink:href="Pictures/0c5a119c3b11db2444db8c2d01d4d104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o campo <text:span text:style-name="Strong_20_Emphasis">Imóvel</text:span>, informe a matrícula do imóvel ou clique no botão <draw:frame draw:style-name="media" draw:name="2" text:anchor-type="as-char" draw:z-index="2" svg:width="0.714375cm" svg:height="0.84666666666667cm"><draw:image xlink:href="Pictures/abbd7827f320e6559176192e4469c893.jpg" xlink:type="simple" xlink:show="embed" xlink:actuate="onLoad"/></draw:frame> para pesquisar o imóvel desejado, conforme modelo <text:span text:style-name="Strong_20_Emphasis"><text:a xlink:type="simple" xlink:href="https://gsan.com.br/doku.php?id=ajuda:pesquisar_imovel" text:style-name="Internet_20_link" text:visited-style-name="Visited_20_Internet_20_Link">AQUI</text:a></text:span>. No campo <text:span text:style-name="Strong_20_Emphasis">Comentário</text:span>, descreva por extenso o comentário que deseja inserir. Depois, clique em <draw:frame draw:style-name="media" draw:name="3" text:anchor-type="as-char" draw:z-index="3" svg:width="3.175cm" style:rel-width="100%" svg:height="0.50270833333333cm" style:rel-height="scale"><draw:image xlink:href="Pictures/493ebbc0f9f0cb7d5f35a998e18f028c.jpg" xlink:type="simple" xlink:show="embed" xlink:actuate="onLoad"/></draw:frame>.</text:p>
            <text:p text:style-name="Text_20_body">Clicando no <text:span text:style-name="Emphasis">link</text:span> <text:span text:style-name="Strong_20_Emphasis">Comentários do Imóvel</text:span>, a tela expande visualizando os comentários já inseridos para o imóvel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6.377708333333cm" svg:height="19.923125cm"><draw:image xlink:href="Pictures/a2de652fd378f121e1c051c7e52ef435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Depois que o comentário é inserido, ele pode ser excluído, inativado ou atualizado.</text:p>
            <text:list text:style-name="Numbering_20_1" text:continue-numbering="false">
              <text:list-item>
                <text:p text:style-name="Numbering_20_1_Content_First"> Para exclui-lo, selecione o comentário desejado ou clique em <text:span text:style-name="Strong_20_Emphasis">Todos</text:span>. Depois, clique em <draw:frame draw:style-name="media" draw:name="5" text:anchor-type="as-char" draw:z-index="5" svg:width="1.7727083333333cm" svg:height="0.44979166666667cm"><draw:image xlink:href="Pictures/6396d8665dc46496977c263e138b7db4.jpg" xlink:type="simple" xlink:show="embed" xlink:actuate="onLoad"/></draw:frame>. Feito isso, o sistema pede para você confirmar a exclusão e, caso confirme, exibe a tela de sucesso <text:span text:style-name="Strong_20_Emphasis"><text:a xlink:type="simple" xlink:href="#__RefHeading___tela_de_sucesso_-_exclusao_2" text:style-name="Local_20_link" text:visited-style-name="Visited_20_Local_20_Link">AQUI</text:a></text:span>.</text:p>
              </text:list-item>
              <text:list-item>
                <text:p text:style-name="Numbering_20_1_Content"> No caso de inativar um comentário, selecione o comentário desejado ou clique em <text:span text:style-name="Strong_20_Emphasis">Todos</text:span>. Depois, clique em <draw:frame draw:style-name="media" draw:name="6" text:anchor-type="as-char" draw:z-index="6" svg:width="1.6139583333333cm" svg:height="0.58208333333333cm"><draw:image xlink:href="Pictures/9d5286174ddbee08ff48622bd2831c93.jpg" xlink:type="simple" xlink:show="embed" xlink:actuate="onLoad"/></draw:frame>. Desta vez, o sistema pede para você confirmar a inativação e, caso confirme, exibe a tela de sucesso <text:span text:style-name="Strong_20_Emphasis"><text:a xlink:type="simple" xlink:href="#__RefHeading___tela_de_sucesso_-_inativacao_3" text:style-name="Local_20_link" text:visited-style-name="Visited_20_Local_20_Link">AQUI</text:a></text:span>.</text:p>
              </text:list-item>
              <text:list-item>
                <text:p text:style-name="Numbering_20_1_Content_Last"> Agora, para <text:span text:style-name="Emphasis">atualizar</text:span> um comentário, (ativando inclusive comentários inativos no sistema, marcados como tais na coluna <text:span text:style-name="Strong_20_Emphasis">Indicador de Uso</text:span>) clique sobre o <text:span text:style-name="Emphasis">link</text:span> correspondente na coluna <text:span text:style-name="Strong_20_Emphasis">Comentário</text:span>. Feito isso, o sistema exibe a tela de atualização:</text:p>
              </text:list-item>
            </text:list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7" text:anchor-type="paragraph" draw:z-index="7" svg:width="16.271875cm" svg:height="11.059583333333cm"><draw:image xlink:href="Pictures/a2785d18cbc7d1c5018f30948cd06917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cima, faça as alterações no campo <text:span text:style-name="Strong_20_Emphasis">Comentário</text:span> e clique em <draw:frame draw:style-name="media" draw:name="8" text:anchor-type="as-char" draw:z-index="8" svg:width="3.6247916666667cm" style:rel-width="100%" svg:height="0.52916666666667cm" style:rel-height="scale"><draw:image xlink:href="Pictures/0687ad92f69dfbfd6262248b7c8b3579.jpg" xlink:type="simple" xlink:show="embed" xlink:actuate="onLoad"/></draw:frame>. Em seguida, o sistema atualiza o comentário, conforme tela de sucesso <text:span text:style-name="Strong_20_Emphasis"><text:a xlink:type="simple" xlink:href="#__RefHeading___tela_de_sucesso_-_atualizacao_4" text:style-name="Local_20_link" text:visited-style-name="Visited_20_Local_20_Link">AQUI</text:a></text:span>. Sempre que for realizada a atualização de um comentário, o sistema faz a inclusão de um novo registro e cria uma coluna indicando a relação entre o registro do comentário original, e o registro do comentário alterado.</text:p>
            <text:p text:style-name="Text_20_body">Desta forma, é possível apresentar o histórico dos comentários que tiveram alterações, ordenado pela data em que foram alterados. Para isto, basta clicar no <text:span text:style-name="Emphasis">link</text:span> correspondente, na coluna <text:span text:style-name="Strong_20_Emphasis">Atualizações</text:span>. Feito isso, o sistema exibe a tela de consulta das atualizações, discriminadas pela data corrente e pela hora:</text:p>
          </table:table-cell>
        </table:table-row>
      </table:table>
      <text:p text:style-name="Text_20_body"><text:line-break/></text:p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9" text:anchor-type="paragraph" draw:z-index="9" svg:width="20.716875cm" style:rel-width="100%" svg:height="5.55625cm" style:rel-height="scale"><draw:image xlink:href="Pictures/9d88f91602737335ab0aa5bceb02c746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Após ser inserido e atualizado, o comentário pode ser visualizado na funcionalidade <text:span text:style-name="Strong_20_Emphasis">Consultar Imóvel</text:span>, aba <text:span text:style-name="Strong_20_Emphasis"><text:a xlink:type="simple" xlink:href="https://gsan.com.br/doku.php?id=ajuda:registros_de_atendimentos_ra_os" text:style-name="Internet_20_link" text:visited-style-name="Visited_20_Internet_20_Link">RA/OS</text:a></text:span>, conforme exemplo a seguir:</text:p>
          </table:table-cell>
        </table:table-row>
      </table:table>
      <text:p text:style-name="Text_20_body"><text:line-break/></text:p>
      <text:p text:style-name="Text_20_body"><draw:frame draw:style-name="PluginODTAutoStyle_Frame_32_text_frame" draw:name="Frame5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10" text:anchor-type="paragraph" draw:z-index="10" svg:width="16.35125cm" svg:height="23.574375cm"><draw:image xlink:href="Pictures/b2c6a3086d4d46005a7c4f85749bce90.jpg" xlink:type="simple" xlink:show="embed" xlink:actuate="onLoad"/></draw:frame>
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tablealignleft">Acima, clicando no <text:span text:style-name="Emphasis">link</text:span> <text:span text:style-name="Strong_20_Emphasis">Comentários do Imóvel</text:span> são visualizados todos os comentários para o imóvel, com data e hora de inclusão, usuário que escreveu o comentário e indicador das atualizações dos comentários, informando a quantidade de alterações ocorridas para ele. Caso existam alterações para um comentário, ele é apresentado com a alteração mais recente.</text:p>
            <text:p text:style-name="Text_20_body">Clicando sobre o <text:span text:style-name="Emphasis">link</text:span> da quantidade, na coluna <text:span text:style-name="Strong_20_Emphasis">Atualizações</text:span>, é possível consultar o histórico dos comentários que tiveram alterações, ordenado pela data em que foram alterados, acessando a mesma tela de histórico (<text:span text:style-name="Strong_20_Emphasis">Tela 4</text:span>) que acionamos na <text:span text:style-name="Strong_20_Emphasis">Tela 2</text:span>.</text:p>
          </table:table-cell>
        </table:table-row>
      </table:table>
      <text:p text:style-name="Text_20_body"><text:line-break/></text:p>
      <text:h text:style-name="Heading_20_2" text:outline-level="2"><text:bookmark-start text:name="__RefHeading___tela_de_sucesso_-_exclusao_2"/><text:bookmark-start text:name="tela_de_sucesso_-_exclusao"/>Tela de Sucesso - Exclusão<text:bookmark-end text:name="__RefHeading___tela_de_sucesso_-_exclusao_2"/><text:bookmark-end text:name="tela_de_sucesso_-_exclusao"/></text:h>
      <text:p text:style-name="Text_20_body"><text:line-break/></text:p>
      <text:p text:style-name="Text_20_body"><draw:frame draw:style-name="PluginODTAutoStyle_Frame_39_text_frame" draw:name="Frame6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11" text:anchor-type="paragraph" draw:z-index="11" svg:width="11.826875cm" svg:height="3.5454166666667cm"><draw:image xlink:href="Pictures/81e9e5b8fd33d893c556a03e4639d0e9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43_text_frame" draw:name="Frame7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2" text:anchor-type="paragraph" draw:z-index="12" svg:width="20.028958333333cm" style:rel-width="100%" svg:height="3.2279166666667cm" style:rel-height="scale"><draw:image xlink:href="Pictures/3a032d2436c15d0e757ef0980a9dd8fa.jpg" xlink:type="simple" xlink:show="embed" xlink:actuate="onLoad"/></draw:frame>
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tela_de_sucesso_-_inativacao_3"/><text:bookmark-start text:name="tela_de_sucesso_-_inativacao"/>Tela de Sucesso - Inativação<text:bookmark-end text:name="__RefHeading___tela_de_sucesso_-_inativacao_3"/><text:bookmark-end text:name="tela_de_sucesso_-_inativacao"/></text:h>
      <text:p text:style-name="Text_20_body"><text:line-break/></text:p>
      <text:p text:style-name="Text_20_body"><draw:frame draw:style-name="PluginODTAutoStyle_Frame_47_text_frame" draw:name="Frame8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3" text:anchor-type="paragraph" draw:z-index="13" svg:width="11.879791666667cm" svg:height="3.571875cm"><draw:image xlink:href="Pictures/52e78496cc918c725ed47e7e8c283415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51_text_frame" draw:name="Frame9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4" text:anchor-type="paragraph" draw:z-index="14" svg:width="20.108333333333cm" style:rel-width="100%" svg:height="3.2279166666667cm" style:rel-height="scale"><draw:image xlink:href="Pictures/494f5a457c282e1004034fd99dd90f75.jpg" xlink:type="simple" xlink:show="embed" xlink:actuate="onLoad"/></draw:frame>
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tela_de_sucesso_-_atualizacao_4"/><text:bookmark-start text:name="tela_de_sucesso_-_atualizacao"/>Tela de Sucesso - Atualização<text:bookmark-end text:name="__RefHeading___tela_de_sucesso_-_atualizacao_4"/><text:bookmark-end text:name="tela_de_sucesso_-_atualizacao"/></text:h>
      <text:p text:style-name="Text_20_body"><text:line-break/></text:p>
      <text:p text:style-name="Text_20_body"><draw:frame draw:style-name="PluginODTAutoStyle_Frame_55_text_frame" draw:name="Frame10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draw:frame draw:style-name="mediacenter" draw:name="15" text:anchor-type="paragraph" draw:z-index="15" svg:width="20.081875cm" style:rel-width="100%" svg:height="3.2808333333333cm" style:rel-height="scale"><draw:image xlink:href="Pictures/804eacd25644792d5587dd84ba401b0a.jpg" xlink:type="simple" xlink:show="embed" xlink:actuate="onLoad"/></draw:frame>
</text:p></table:table-cell></table:table-row></table:table></draw:text-box></draw:frame></text:p>
      <text:p text:style-name="Text_20_body"><text:line-break/></text:p>
      <text:p text:style-name="Text_20_body"><text:line-break/></text:p>
      <text:h text:style-name="Heading_20_2" text:outline-level="2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Imóvel</text:p>
          </table:table-cell>
          <table:table-cell office:value-type="string" table:style-name="tablecell">
            <text:p text:style-name="tablealignleft">Campo obrigatório. Informe a matrícula do imóvel ou clique no botão <draw:frame draw:style-name="media" draw:name="16" text:anchor-type="as-char" draw:z-index="16" svg:width="0.714375cm" svg:height="0.84666666666667cm"><draw:image xlink:href="Pictures/abbd7827f320e6559176192e4469c893.jpg" xlink:type="simple" xlink:show="embed" xlink:actuate="onLoad"/></draw:frame> para pesquisar o imóvel desejado, conforme modelo <text:span text:style-name="Strong_20_Emphasis"><text:a xlink:type="simple" xlink:href="https://gsan.com.br/doku.php?id=ajuda:pesquisar_imovel" text:style-name="Internet_20_link" text:visited-style-name="Visited_20_Internet_20_Link">AQUI</text:a></text:span>.</text:p>
          </table:table-cell>
        </table:table-row>
        <table:table-row>
          <table:table-cell office:value-type="string" table:style-name="tablecell">
            <text:p text:style-name="tablealignleft">Comentário</text:p>
          </table:table-cell>
          <table:table-cell office:value-type="string" table:style-name="tablecell">
            <text:p text:style-name="tablealignleft">Campo obrigatório. Descreva por extenso o comentário que deseja inserir.</text:p>
          </table:table-cell>
        </table:table-row>
      </table:table>
      <text:p text:style-name="Text_20_body"><text:line-break/></text:p>
      <text:h text:style-name="Heading_20_2" text:outline-level="2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camp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7727083333333cm" svg:height="0.44979166666667cm"><draw:image xlink:href="Pictures/6396d8665dc46496977c263e138b7db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clui o comentári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3.175cm" style:rel-width="100%" svg:height="0.50270833333333cm" style:rel-height="scale"><draw:image xlink:href="Pictures/493ebbc0f9f0cb7d5f35a998e18f028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o comentário informado no campo <text:span text:style-name="Strong_20_Emphasis">Comentário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6139583333333cm" svg:height="0.58208333333333cm"><draw:image xlink:href="Pictures/9d5286174ddbee08ff48622bd2831c9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ativa um comentári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3.6247916666667cm" style:rel-width="100%" svg:height="0.52916666666667cm" style:rel-height="scale"><draw:image xlink:href="Pictures/0687ad92f69dfbfd6262248b7c8b357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um comentário informado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 <text:span text:style-name="Strong_20_Emphasis"><text:a xlink:type="simple" xlink:href="https://gsan.com.br/doku.php?id=postgres:atendimento_ao_publico:uc1794" text:style-name="Internet_20_link" text:visited-style-name="Visited_20_Internet_20_Link">Informar Comentários do Imóvel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atendimento" text:style-name="Internet_20_link" text:visited-style-name="Visited_20_Internet_20_Link">Atendimento</text:a></text:span></text:p>
      <text:p text:style-name="Text_20_body"><text:span text:style-name="Strong_20_Emphasis"><text:a xlink:type="simple" xlink:href="https://gsan.com.br/doku.php?id=ajuda:cobranca:divida_ativa" text:style-name="Internet_20_link" text:visited-style-name="Visited_20_Internet_20_Link">Dívida Ativa</text:a></text:span></text:p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h text:style-name="Heading_20_2" text:outline-level="2"><text:bookmark-start text:name="__RefHeading___videos_9"/><text:bookmark-start text:name="videos"/>Vídeos<text:bookmark-end text:name="__RefHeading___videos_9"/><text:bookmark-end text:name="videos"/></text:h>
      <text:p text:style-name="Text_20_body"><text:span text:style-name="Strong_20_Emphasis"><text:a xlink:type="simple" xlink:href="https://gsan.com.br/doku.php?id=treinamentos:livre:video-aulas:divida-ativa#inserir_comentario_para_imoveis_inscritos_em_divida_ativa" text:style-name="Internet_20_link" text:visited-style-name="Visited_20_Internet_20_Link">Informar Comentários do Imóvel - Dívida Ativa</text:a></text:span></text:p>
      <text:p text:style-name="Text_20_body"><text:span text:style-name="Strong_20_Emphasis"><text:a xlink:type="simple" xlink:href="https://gsan.com.br/doku.php?id=treinamentos:livre:video-aulas:informar_comentarios_do_imovel" text:style-name="Internet_20_link" text:visited-style-name="Visited_20_Internet_20_Link">Informar Comentários do Imóvel - Atualizações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4:10</meta:creation-date>
    <dc:creator>Generated</dc:creator>
    <dc:date>2026-09-16T09::54:10</dc:date>
    <dc:language>en-US</dc:language>
    <meta:editing-cycles>1</meta:editing-cycles>
    <meta:editing-duration>PT0S</meta:editing-duration>
    <dc:title>ajuda:informar_comentarios_do_imovel</dc:title>
  </office:meta>
</office:document-meta>
</file>