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68bb66e7026af72a4c36adc90b5f934b.jpg"/>
  <manifest:file-entry manifest:media-type="image/jpeg" manifest:full-path="Pictures/05349351c25c3a1d0a1fccaa0cba22b0.jpg"/>
  <manifest:file-entry manifest:media-type="image/png" manifest:full-path="Pictures/3732d372caf2c29cd805081a23cc1ab1.png"/>
  <manifest:file-entry manifest:media-type="image/png" manifest:full-path="Pictures/861df531e8aeea3f86e8ffbc776317e8.png"/>
  <manifest:file-entry manifest:media-type="image/png" manifest:full-path="Pictures/6153977f91b5996eeccea38deec02c3b.png"/>
  <manifest:file-entry manifest:media-type="image/png" manifest:full-path="Pictures/c725753fc3f27d556613e316ef0b125b.png"/>
  <manifest:file-entry manifest:media-type="image/jpeg" manifest:full-path="Pictures/ba58efef41114e43bf5ade87ef609c29.jpg"/>
  <manifest:file-entry manifest:media-type="image/jpeg" manifest:full-path="Pictures/b94c0738487e12774fea601c19165ab7.jpg"/>
  <manifest:file-entry manifest:media-type="image/jpeg" manifest:full-path="Pictures/c64f29238e93122c4c24c118c898275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informar_obrigatoriedade_documento_especificacao"/><text:bookmark-start text:name="__RefHeading___informar_obrigatoriedade_documento_especificacao_1"/><text:bookmark-start text:name="informar_obrigatoriedade_documento_especificacao"/>Informar Obrigatoriedade Documento Especificação<text:bookmark-end text:name="__RefHeading___informar_obrigatoriedade_documento_especificacao_1"/><text:bookmark-end text:name="informar_obrigatoriedade_documento_especificaca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informar a obrigatoriedade de documentos do tipo especificação, isto é, de documento de solicitante para a inserção do registro de atendimento. A opção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registro_atendimento" text:style-name="Internet_20_link" text:visited-style-name="Visited_20_Internet_20_Link">Registro Atendimento</text:a> &gt; Informar Obrigatoriedade Documento Especificação</text:span>.</text:p>
          </table:table-cell>
        </table:table-row>
      </table:table>
      <text:p text:style-name="Text_20_body">Feito isso, o sistema acessa a tela abaixo:</text:p>
      <text:h text:style-name="Heading_20_2" text:outline-level="2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245416666667cm" svg:height="14.12875cm"><draw:image xlink:href="Pictures/68bb66e7026af72a4c36adc90b5f934b.jpg" xlink:type="simple" xlink:show="embed" xlink:actuate="onLoad"/></draw:frame></text:p></table:table-cell></table:table-row></table:table></draw:text-box></draw:frame></text:p>
      <text:p text:style-name="Text_20_body">Acima, informe os campos, obrigatoriamente, e clique no botão <draw:frame draw:style-name="media" draw:name="2" text:anchor-type="as-char" draw:z-index="2" svg:width="1.1377083333333cm" svg:height="0.47625cm"><draw:image xlink:href="Pictures/05349351c25c3a1d0a1fccaa0cba22b0.jpg" xlink:type="simple" xlink:show="embed" xlink:actuate="onLoad"/></draw:frame>.</text:p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Tipo de Solicitação</text:p>
          </table:table-cell>
          <table:table-cell office:value-type="string" table:style-name="tablecell">
            <text:p text:style-name="tablealignleft">Campo obrigatório.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Tipo de Especificação</text:p>
          </table:table-cell>
          <table:table-cell office:value-type="string" table:style-name="tablecell">
            <text:p text:style-name="tablealignleft">Campo obrigatório. Selecione uma das opções disponibilizadas pelo sistema. As opções disponibilizadas pelo sistema dependem do <text:span text:style-name="Emphasis">Tipo de Solicitação</text:span> escolhido.</text:p>
          </table:table-cell>
        </table:table-row>
        <table:table-row>
          <table:table-cell office:value-type="string" table:style-name="tablecell">
            <text:p text:style-name="tablealignleft">Documento Solicitante Obrigatório</text:p>
          </table:table-cell>
          <table:table-cell office:value-type="string" table:style-name="tablecell">
            <text:p text:style-name="tablealignleft">Campo obrigatório. <text:span text:style-name="Strong_20_Emphasis">Regra associada</text:span>: Caso seja informado <text:span text:style-name="Emphasis">Sim</text:span>, o sistema preenche, automaticamente, as caixas <text:span text:style-name="Emphasis">Documento Não Obrigatório</text:span> e <text:span text:style-name="Emphasis">Documento Obrigatório</text:span>, do campo <text:span text:style-name="Emphasis">Meio de Solicitação</text:span>, contendo os requisitos de obrigatoriedade ou não, para o atendimento, e habilita os botões <draw:frame draw:style-name="media" draw:name="3" text:anchor-type="as-char" draw:z-index="3" svg:width="0.97895833333333cm" svg:height="0.52916666666667cm"><draw:image xlink:href="Pictures/3732d372caf2c29cd805081a23cc1ab1.png" xlink:type="simple" xlink:show="embed" xlink:actuate="onLoad"/></draw:frame>, <draw:frame draw:style-name="media" draw:name="4" text:anchor-type="as-char" draw:z-index="4" svg:width="1.0054166666667cm" svg:height="0.58208333333333cm"><draw:image xlink:href="Pictures/861df531e8aeea3f86e8ffbc776317e8.png" xlink:type="simple" xlink:show="embed" xlink:actuate="onLoad"/></draw:frame>, <draw:frame draw:style-name="media" draw:name="5" text:anchor-type="as-char" draw:z-index="5" svg:width="1.0054166666667cm" svg:height="0.60854166666667cm"><draw:image xlink:href="Pictures/6153977f91b5996eeccea38deec02c3b.png" xlink:type="simple" xlink:show="embed" xlink:actuate="onLoad"/></draw:frame> e <draw:frame draw:style-name="media" draw:name="6" text:anchor-type="as-char" draw:z-index="6" svg:width="1.0054166666667cm" svg:height="0.58208333333333cm"><draw:image xlink:href="Pictures/c725753fc3f27d556613e316ef0b125b.png" xlink:type="simple" xlink:show="embed" xlink:actuate="onLoad"/></draw:frame>, tornando possível transferir um dos meios de solicitação obrigatório para caixa não obrigatório, e vice-versa, utilizando as setas (dupla e simples, esquerda e direita), acima.<text:line-break/>Caso seja informada a opção <text:span text:style-name="Emphasis">Não</text:span>, o sistema preenche, automaticamente, as caixas <text:span text:style-name="Emphasis">Documento Não Obrigatório</text:span>, e desabilita os botões: <draw:frame draw:style-name="media" draw:name="7" text:anchor-type="as-char" draw:z-index="7" svg:width="0.97895833333333cm" svg:height="0.52916666666667cm"><draw:image xlink:href="Pictures/3732d372caf2c29cd805081a23cc1ab1.png" xlink:type="simple" xlink:show="embed" xlink:actuate="onLoad"/></draw:frame>, <draw:frame draw:style-name="media" draw:name="8" text:anchor-type="as-char" draw:z-index="8" svg:width="1.0054166666667cm" svg:height="0.58208333333333cm"><draw:image xlink:href="Pictures/861df531e8aeea3f86e8ffbc776317e8.png" xlink:type="simple" xlink:show="embed" xlink:actuate="onLoad"/></draw:frame>, <draw:frame draw:style-name="media" draw:name="9" text:anchor-type="as-char" draw:z-index="9" svg:width="1.0054166666667cm" svg:height="0.60854166666667cm"><draw:image xlink:href="Pictures/6153977f91b5996eeccea38deec02c3b.png" xlink:type="simple" xlink:show="embed" xlink:actuate="onLoad"/></draw:frame> e <draw:frame draw:style-name="media" draw:name="10" text:anchor-type="as-char" draw:z-index="10" svg:width="1.0054166666667cm" svg:height="0.58208333333333cm"><draw:image xlink:href="Pictures/c725753fc3f27d556613e316ef0b125b.png" xlink:type="simple" xlink:show="embed" xlink:actuate="onLoad"/></draw:frame>.</text:p>
          </table:table-cell>
        </table:table-row>
        <table:table-row>
          <table:table-cell office:value-type="string" table:style-name="tablecell">
            <text:p text:style-name="tablealignleft">Validar Documento do Cliente Responsável</text:p>
          </table:table-cell>
          <table:table-cell office:value-type="string" table:style-name="tablecell">
            <text:p text:style-name="tablealignleft">Campo obrigatório. A opção <text:span text:style-name="Emphasis">Sim</text:span> indica que o documento deve ser validado, caso contrário, informe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Meio de Solicitação</text:p>
          </table:table-cell>
          <table:table-cell office:value-type="string" table:style-name="tablecell">
            <text:p text:style-name="tablealignleft">Este campo contém as caixas: <text:span text:style-name="Emphasis">Documento Não Obrigatório</text:span> e <text:span text:style-name="Emphasis">Documento Obrigatório</text:span>. O sistema preenche de acordo com o <text:span text:style-name="Emphasis">Tipo de Especificação</text:span>.<text:line-break/>Para transferir um meio de solicitação obrigatório para caixa não obrigatório, e vice-versa, clique no(s) item(ns) desejado(s) e, em seguida, utilize as setas <draw:frame draw:style-name="media" draw:name="11" text:anchor-type="as-char" draw:z-index="11" svg:width="0.97895833333333cm" svg:height="0.52916666666667cm"><draw:image xlink:href="Pictures/3732d372caf2c29cd805081a23cc1ab1.png" xlink:type="simple" xlink:show="embed" xlink:actuate="onLoad"/></draw:frame> (seta dupla à direita), <draw:frame draw:style-name="media" draw:name="12" text:anchor-type="as-char" draw:z-index="12" svg:width="1.0054166666667cm" svg:height="0.58208333333333cm"><draw:image xlink:href="Pictures/861df531e8aeea3f86e8ffbc776317e8.png" xlink:type="simple" xlink:show="embed" xlink:actuate="onLoad"/></draw:frame> (seta simples à direita), <draw:frame draw:style-name="media" draw:name="13" text:anchor-type="as-char" draw:z-index="13" svg:width="1.0054166666667cm" svg:height="0.60854166666667cm"><draw:image xlink:href="Pictures/6153977f91b5996eeccea38deec02c3b.png" xlink:type="simple" xlink:show="embed" xlink:actuate="onLoad"/></draw:frame> (seta simples à esquerda), e <draw:frame draw:style-name="media" draw:name="14" text:anchor-type="as-char" draw:z-index="14" svg:width="1.0054166666667cm" svg:height="0.58208333333333cm"><draw:image xlink:href="Pictures/c725753fc3f27d556613e316ef0b125b.png" xlink:type="simple" xlink:show="embed" xlink:actuate="onLoad"/></draw:frame>.</text:p>
          </table:table-cell>
        </table:table-row>
      </table:table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0.97895833333333cm" svg:height="0.52916666666667cm"><draw:image xlink:href="Pictures/3732d372caf2c29cd805081a23cc1ab1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transferir todos os requisitos de <text:span text:style-name="Emphasis">Meio de Solicitação</text:span>, da caixa <text:span text:style-name="Emphasis">Documento Não Obrigatório</text:span> para a caixa <text:span text:style-name="Emphasis">Documento Obrigatório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1.0054166666667cm" svg:height="0.58208333333333cm"><draw:image xlink:href="Pictures/861df531e8aeea3f86e8ffbc776317e8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transferir o item marcado no requisito de <text:span text:style-name="Emphasis">Meio de Solicitação</text:span>, da caixa <text:span text:style-name="Emphasis">Documento Não Obrigatório</text:span> para a caixa <text:span text:style-name="Emphasis">Documento Obrigatório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1.0054166666667cm" svg:height="0.60854166666667cm"><draw:image xlink:href="Pictures/6153977f91b5996eeccea38deec02c3b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transferir o item marcado no requisito de <text:span text:style-name="Emphasis">Meio de Solicitação</text:span>, da caixa <text:span text:style-name="Emphasis">Documento Obrigatório</text:span> para a caixa <text:span text:style-name="Emphasis">Documento Não Obrigatório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1.0054166666667cm" svg:height="0.58208333333333cm"><draw:image xlink:href="Pictures/c725753fc3f27d556613e316ef0b125b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transferir todos os requisitos de <text:span text:style-name="Emphasis">Meio de Solicitação</text:span>, da caixa <text:span text:style-name="Emphasis">Documento Obrigatório</text:span>  para a caixa <text:span text:style-name="Emphasis">Documento Não Obrigatório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2.6458333333333cm" style:rel-width="100%" svg:height="0.73269230769231cm" style:rel-height="scale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 do sistem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1" text:anchor-type="as-char" draw:z-index="21" svg:width="1.1377083333333cm" svg:height="0.47625cm"><draw:image xlink:href="Pictures/05349351c25c3a1d0a1fccaa0cba22b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inserção dos dados na base de dados.</text:p>
          </table:table-cell>
        </table:table-row>
      </table:table>
      <text:h text:style-name="Heading_20_1" text:outline-level="1"><text:bookmark-start text:name="__RefHeading___tela_de_sucesso_5"/><text:bookmark-start text:name="tela_de_sucesso"/>Tela de Sucesso<text:bookmark-end text:name="__RefHeading___tela_de_sucesso_5"/><text:bookmark-end text:name="tela_de_sucesso"/></text:h>
      <text:p text:style-name="Text_20_body"><draw:frame draw:style-name="PluginODTAutoStyle_Frame_8_text_frame" draw:name="Frame2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22" text:anchor-type="paragraph" draw:z-index="22" svg:width="20.16125cm" style:rel-width="100%" svg:height="3.571875cm" style:rel-height="scale"><draw:image xlink:href="Pictures/c64f29238e93122c4c24c118c898275d.jp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 <text:span text:style-name="Strong_20_Emphasis"><text:a xlink:type="simple" xlink:href="https://gsan.com.br/doku.php?id=postgres:atendimento_ao_publico:uc1067" text:style-name="Internet_20_link" text:visited-style-name="Visited_20_Internet_20_Link">Informar Obrigatoriedade Documento Especificação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registro_atendimento" text:style-name="Internet_20_link" text:visited-style-name="Visited_20_Internet_20_Link">Registro de Atendimento</text:a></text:span></text:p>
      <text:p text:style-name="Text_20_body">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5::42:25</meta:creation-date>
    <dc:creator>Generated</dc:creator>
    <dc:date>2026-09-17T15::42:25</dc:date>
    <dc:language>en-US</dc:language>
    <meta:editing-cycles>1</meta:editing-cycles>
    <meta:editing-duration>PT0S</meta:editing-duration>
    <dc:title>ajuda:informar_obrigatoriedade_documento_especificacao</dc:title>
  </office:meta>
</office:document-meta>
</file>