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jpeg" manifest:full-path="Pictures/0dbf7536e7379c1a5f8ceb66a9c84fa9.jpg"/>
  <manifest:file-entry manifest:media-type="image/jpeg" manifest:full-path="Pictures/c3b4877300c123e3a5713ee7b88add3f.jpg"/>
  <manifest:file-entry manifest:media-type="image/jpeg" manifest:full-path="Pictures/e43583251e04f26b888cea991bb95571.jpg"/>
  <manifest:file-entry manifest:media-type="image/png" manifest:full-path="Pictures/4771c6a124ae15de208d9b3184488d44.png"/>
  <manifest:file-entry manifest:media-type="image/jpeg" manifest:full-path="Pictures/fe6ec3f894353363540f5688d943211e.jpg"/>
  <manifest:file-entry manifest:media-type="image/png" manifest:full-path="Pictures/f3b9a902719747e09ad322a7892fbd8c.png"/>
  <manifest:file-entry manifest:media-type="image/png" manifest:full-path="Pictures/7a3ee5346a6dae1d0123bfe37257827a.png"/>
  <manifest:file-entry manifest:media-type="image/png" manifest:full-path="Pictures/cd5fa571241607c16cfe66b63211e2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formar_retorno_para_agencia_reguladora"/><text:bookmark-start text:name="__RefHeading___informar_retorno_para_agencia_reguladora_1"/><text:bookmark-start text:name="informar_retorno_para_agencia_reguladora"/>Informar Retorno para Agência Reguladora<text:bookmark-end text:name="__RefHeading___informar_retorno_para_agencia_reguladora_1"/><text:bookmark-end text:name="informar_retorno_para_agencia_regulado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informar o retorno dos registros de atendimentos acompanhados pela Agência Reguladora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agencia_reguladora" text:style-name="Internet_20_link" text:visited-style-name="Visited_20_Internet_20_Link">Agência Reguladora</text:a> &gt; Informar Retorno para Agência Reguladora</text:span>.</text:p>
          </table:table-cell>
        </table:table-row>
      </table:table>
      <text:p text:style-name="Text_20_body">Feito isso, o sistema exibe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24791666667cm" svg:height="26.273125cm"><draw:image xlink:href="Pictures/0dbf7536e7379c1a5f8ceb66a9c84fa9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é possível informar o retorno para a <text:span text:style-name="Strong_20_Emphasis">Agência Reguladora</text:span>, com possibilidade de mudar o <text:span text:style-name="Emphasis">status</text:span> do RA na <text:span text:style-name="Strong_20_Emphasis">Agência</text:span> e cadastrar uma observação. Tanto o retorno quanto o status e a observação são exibidos nas funcionalidades <text:span text:style-name="Strong_20_Emphasis"><text:a xlink:type="simple" xlink:href="https://gsan.com.br/doku.php?id=ajuda:manter_registro_de_atendimento" text:style-name="Internet_20_link" text:visited-style-name="Visited_20_Internet_20_Link">Manter Registro de Atendimento</text:a></text:span> e na <text:span text:style-name="Strong_20_Emphasis"><text:a xlink:type="simple" xlink:href="https://gsan.com.br/doku.php?id=ajuda:consultar_ra_dados_agencia_reguladora" text:style-name="Internet_20_link" text:visited-style-name="Visited_20_Internet_20_Link">Consultar RA dados Agência Reguladora</text:a></text:span>.</text:p>
            <text:p text:style-name="Text_20_body">Para isso, informe o campo <text:span text:style-name="Strong_20_Emphasis">Número do RA</text:span> e clique em <draw:frame draw:style-name="media" draw:name="2" text:anchor-type="as-char" draw:z-index="2" svg:width="1.8520833333333cm" svg:height="0.47625cm"><draw:image xlink:href="Pictures/c3b4877300c123e3a5713ee7b88add3f.jpg" xlink:type="simple" xlink:show="embed" xlink:actuate="onLoad"/></draw:frame> para que o sistema acesse a tela a seguir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457083333333cm" svg:height="40.666458333333cm"><draw:image xlink:href="Pictures/e43583251e04f26b888cea991bb95571.jpg" xlink:type="simple" xlink:show="embed" xlink:actuate="onLoad"/></draw:frame></text:p></table:table-cell></table:table-row></table:table></draw:text-box></draw:frame></text:p>
      <text:p text:style-name="Text_20_body">Aqui a tela é visualizada expandida, com os dados do link <text:span text:style-name="Emphasis">Dados do Registro de Atendimento</text:span> e dos campos do quadro <text:span text:style-name="Strong_20_Emphasis">Dados da Reclamação na Agência Reguladora</text:span>, visíveis. Opcionalmente, informe os <text:span text:style-name="Strong_20_Emphasis">Dados do Contato para a Agência</text:span> e clique no botão <draw:frame draw:style-name="media" draw:name="4" text:anchor-type="as-char" draw:z-index="4" svg:width="1.4816666666667cm" svg:height="0.58208333333333cm"><draw:image xlink:href="Pictures/4771c6a124ae15de208d9b3184488d44.png" xlink:type="simple" xlink:show="embed" xlink:actuate="onLoad"/></draw:frame>.</text:p>
      <text:p text:style-name="Text_20_body">O sistema executa algumas validações:</text:p>
      <text:list text:style-name="Numbering_20_1" text:continue-numbering="false">
        <text:list-item>
          <text:p text:style-name="Numbering_20_1_Content_First"> Verificar existência do registro de atendimento:</text:p>
          <text:list text:style-name="Numbering_20_1">
            <text:list-item>
              <text:p text:style-name="Numbering_20_1_Content"> Caso não exista o Registro de Atendimento, o sistema exibe a mensagem: <text:span text:style-name="Emphasis">Registro de Atendimento inexistente</text:span> e retorna para o passo correspondente no fluxo principal.</text:p>
            </text:list-item>
          </text:list>
        </text:list-item>
        <text:list-item>
          <text:p text:style-name="Numbering_20_1_Content"> Verificar existência do DDD:</text:p>
          <text:list text:style-name="Numbering_20_1">
            <text:list-item>
              <text:p text:style-name="Numbering_20_1_Content"> Caso o código do DDD não exista, o sistema exibe a mensagem: <text:span text:style-name="Emphasis">DDD informado não está cadastrado no sistema</text:span> e retorna para o passo correspondente no fluxo.</text:p>
            </text:list-item>
          </text:list>
        </text:list-item>
        <text:list-item>
          <text:p text:style-name="Numbering_20_1_Content"> Validar E-mail:</text:p>
          <text:list text:style-name="Numbering_20_1">
            <text:list-item>
              <text:p text:style-name="Numbering_20_1_Content"> Caso o usuário informe e-mail faltando o caractere <text:span text:style-name="Emphasis">@</text:span>, contendo espaço em branco e sem informação antes e/ou após do <text:span text:style-name="Emphasis">@</text:span> e sem pelo menos um <text:span text:style-name="Emphasis">caractere</text:span>, o sistema exibe a mensagem: <text:span text:style-name="Emphasis">E-mail inválido</text:span> e retorna para o passo correspondente no fluxo principal.</text:p>
            </text:list-item>
          </text:list>
        </text:list-item>
        <text:list-item>
          <text:p text:style-name="Numbering_20_1_Content"> Verificar se retorno já informado:</text:p>
          <text:list text:style-name="Numbering_20_1">
            <text:list-item>
              <text:p text:style-name="Numbering_20_1_Content_Last"> Caso o RA já possua dados de retorno informado, o sistema exibe a mensagem: <text:span text:style-name="Emphasis">RA com dados de retorno já informados</text:span> e retorna para o passo correspondente no fluxo principal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15_text_frame" draw:name="Frame3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20.134791666667cm" style:rel-width="100%" svg:height="3.2014583333333cm" style:rel-height="scale"><draw:image xlink:href="Pictures/fe6ec3f894353363540f5688d943211e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Número do RA</text:p>
          </table:table-cell>
          <table:table-cell office:value-type="string" table:style-name="tablecell">
            <text:p text:style-name="tablealignleft">Campo obrigatório - Informe o número do registro de atendimento e clique no botão <draw:frame draw:style-name="media" draw:name="6" text:anchor-type="as-char" draw:z-index="6" svg:width="3.2279166666667cm" style:rel-width="100%" svg:height="0.82020833333333cm" style:rel-height="scale"><draw:image xlink:href="Pictures/f3b9a902719747e09ad322a7892fbd8c.png" xlink:type="simple" xlink:show="embed" xlink:actuate="onLoad"/></draw:frame>.</text:p>
          </table:table-cell>
        </table:table-row>
        <table:table-row>
          <table:table-cell office:value-type="string" table:style-name="tablecell">
            <text:p text:style-name="tablealignleft"><text:span text:style-name="underline">Dados do Registro de Atendimento</text:span></text:p>
          </table:table-cell>
          <table:table-cell office:value-type="string" table:style-name="tablecell">
            <text:p text:style-name="tablealignleft">Este é um <text:span text:style-name="Emphasis">link</text:span> que permite ao usuário expandir ou recolher uma lista com os dados do registro de atendimento, que ficam no modo recolhido.</text:p>
          </table:table-cell>
        </table:table-row>
        <table:table-row>
          <table:table-cell office:value-type="string" table:style-name="tablecell">
            <text:p text:style-name="tablealignleft">Motivo do Retorno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Motivo de Encerramento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Situação na Agência Reguladora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Observação</text:p>
          </table:table-cell>
          <table:table-cell office:value-type="string" table:style-name="tablecell">
            <text:p text:style-name="tablealignleft">Informe por extenso uma observação sobre o retorno.</text:p>
          </table:table-cell>
        </table:table-row>
        <table:table-row>
          <table:table-cell office:value-type="string" table:style-name="tablecell">
            <text:p text:style-name="tablealignleft">Dados do Contato para Agência - Nome</text:p>
          </table:table-cell>
          <table:table-cell office:value-type="string" table:style-name="tablecell">
            <text:p text:style-name="tablealignleft">Informe por extenso o nome do contato com até 50 (cinquenta) caracteres.</text:p>
          </table:table-cell>
        </table:table-row>
        <table:table-row>
          <table:table-cell office:value-type="string" table:style-name="tablecell">
            <text:p text:style-name="tablealignleft">Dados do Contato para Agência - E-mail</text:p>
          </table:table-cell>
          <table:table-cell office:value-type="string" table:style-name="tablecell">
            <text:p text:style-name="tablealignleft">Informe por extenso o e-mail do contato com até 40 (quarenta) caracteres.</text:p>
          </table:table-cell>
        </table:table-row>
        <table:table-row>
          <table:table-cell office:value-type="string" table:style-name="tablecell">
            <text:p text:style-name="tablealignleft">Dados do Contato para Agência - Nome do Órgão</text:p>
          </table:table-cell>
          <table:table-cell office:value-type="string" table:style-name="tablecell">
            <text:p text:style-name="tablealignleft">Informe por extenso o nome do órgão de contato com até 40 (quarenta) caracteres.</text:p>
          </table:table-cell>
        </table:table-row>
        <table:table-row>
          <table:table-cell office:value-type="string" table:style-name="tablecell">
            <text:p text:style-name="tablealignleft">Dados do Contato para Agência - DDD</text:p>
          </table:table-cell>
          <table:table-cell office:value-type="string" table:style-name="tablecell">
            <text:p text:style-name="tablealignleft">Informe o DDD do contato com até 2 (dois) dígitos.</text:p>
          </table:table-cell>
        </table:table-row>
        <table:table-row>
          <table:table-cell office:value-type="string" table:style-name="tablecell">
            <text:p text:style-name="tablealignleft">Dados do Contato para Agência - Telefone</text:p>
          </table:table-cell>
          <table:table-cell office:value-type="string" table:style-name="tablecell">
            <text:p text:style-name="tablealignleft">Informe o número de telefone do contato com até 9 (nove) dígitos.</text:p>
          </table:table-cell>
        </table:table-row>
        <table:table-row>
          <table:table-cell office:value-type="string" table:style-name="tablecell">
            <text:p text:style-name="tablealignleft">Dados do Contato para Agência - Ramal</text:p>
          </table:table-cell>
          <table:table-cell office:value-type="string" table:style-name="tablecell">
            <text:p text:style-name="tablealignleft">Informe o número de ramal do telefone do contato com até 4 (quatro) dígitos.</text:p>
          </table:table-cell>
        </table:table-row>
        <table:table-row>
          <table:table-cell office:value-type="string" table:style-name="tablecell">
            <text:p text:style-name="tablealignleft">Dados do Contato para Agência - Fax</text:p>
          </table:table-cell>
          <table:table-cell office:value-type="string" table:style-name="tablecell">
            <text:p text:style-name="tablealignleft">Informe o número de fax do contato com até 9 (nove) dígitos.</text:p>
          </table:table-cell>
        </table:table-row>
      </table:table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8520833333333cm" svg:height="0.47625cm"><draw:image xlink:href="Pictures/c3b4877300c123e3a5713ee7b88add3f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a pesquisa dos dados referentes ao Registro de Atendimento - R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a última operação realiz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4816666666667cm" svg:height="0.58208333333333cm"><draw:image xlink:href="Pictures/cd5fa571241607c16cfe66b63211e2b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inserção dos dados na base de dad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atendimento_ao_publico:uc0537" text:style-name="Internet_20_link" text:visited-style-name="Visited_20_Internet_20_Link">Consultar RAs Acompanhadas pela Agência Reguladora</text:a></text:span></text:p>
      <text:p text:style-name="Text_20_body"><text:span text:style-name="Strong_20_Emphasis"><text:a xlink:type="simple" xlink:href="https://gsan.com.br/doku.php?id=postgres:atendimento_ao_publico:uc0459" text:style-name="Internet_20_link" text:visited-style-name="Visited_20_Internet_20_Link">Informar Dados da Agência Reguladora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://www.brasil.gov.br/governo/2009/11/agencias-reguladoras" text:style-name="Internet_20_link" text:visited-style-name="Visited_20_Internet_20_Link">Agências Reguladoras</text:a></text:span></text:p>
      <text:p text:style-name="Text_20_body"><text:span text:style-name="Strong_20_Emphasis"><text:a xlink:type="simple" xlink:href="https://gsan.com.br/doku.php?id=ajuda:r#registro_de_atendimento" text:style-name="Internet_20_link" text:visited-style-name="Visited_20_Internet_20_Link">Registro de Atendimento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2::07:03</meta:creation-date>
    <dc:creator>Generated</dc:creator>
    <dc:date>2026-09-15T12::07:03</dc:date>
    <dc:language>en-US</dc:language>
    <meta:editing-cycles>1</meta:editing-cycles>
    <meta:editing-duration>PT0S</meta:editing-duration>
    <dc:title>ajuda:informar_retorno_para_agencia_reguladora</dc:title>
  </office:meta>
</office:document-meta>
</file>