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e9eb609d870b56e00c107637e5dec74.png"/>
  <manifest:file-entry manifest:media-type="image/jpeg" manifest:full-path="Pictures/1d91cd60d57007c00274b23afca41546.jpg"/>
  <manifest:file-entry manifest:media-type="image/jpeg" manifest:full-path="Pictures/ef1a29574b389406f8b5dc949362f6ae.jpg"/>
  <manifest:file-entry manifest:media-type="image/jpeg" manifest:full-path="Pictures/cf37917768fcebb2a65fa22decbd0c96.jpg"/>
  <manifest:file-entry manifest:media-type="image/png" manifest:full-path="Pictures/2a20cc16ffb7720f52ff00d7553ea671.png"/>
  <manifest:file-entry manifest:media-type="image/jpeg" manifest:full-path="Pictures/690c0edfa8d614271830fb610ffdc122.jpg"/>
  <manifest:file-entry manifest:media-type="image/jpeg" manifest:full-path="Pictures/919a41db14173042f69679eee738fc8f.jpg"/>
  <manifest:file-entry manifest:media-type="image/png" manifest:full-path="Pictures/8632888ff47b8833b2a82c2a7187b33f.png"/>
  <manifest:file-entry manifest:media-type="image/jpeg" manifest:full-path="Pictures/c5154923ffdeee3125f41fe38edc510d.jpg"/>
  <manifest:file-entry manifest:media-type="image/jpeg" manifest:full-path="Pictures/31c14d5c582f08602520c8de0d71fa1a.jpg"/>
  <manifest:file-entry manifest:media-type="image/jpeg" manifest:full-path="Pictures/b94c0738487e12774fea601c19165ab7.jpg"/>
  <manifest:file-entry manifest:media-type="image/png" manifest:full-path="Pictures/53c49eb7173437826f03047e8af03593.png"/>
  <manifest:file-entry manifest:media-type="image/png" manifest:full-path="Pictures/0ac6cabfa88c94e0ea49ad6ab0f5363b.png"/>
  <manifest:file-entry manifest:media-type="image/jpeg" manifest:full-path="Pictures/37cab774085db5ac823932999cc5d00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3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"><draw:frame draw:style-name="mediaright" draw:name="0" text:anchor-type="paragraph" draw:z-index="0" svg:width="5.2916666666667cm" style:rel-width="100%" svg:height="3.9646029258098cm" style:rel-height="scale"><draw:image xlink:href="Pictures/8e9eb609d870b56e00c107637e5dec74.png" xlink:type="simple" xlink:show="embed" xlink:actuate="onLoad"/></draw:frame></draw:a></text:p>
      <text:h text:style-name="Heading_20_1" text:outline-level="1"><text:bookmark text:name="ajuda:inserir_cliente_-_aba_socio"/><text:bookmark-start text:name="__RefHeading___inserir_cliente_-_aba_socio_1"/><text:bookmark-start text:name="inserir_cliente_-_aba_socio"/>Inserir Cliente - Aba Sócio<text:bookmark-end text:name="__RefHeading___inserir_cliente_-_aba_socio_1"/><text:bookmark-end text:name="inserir_cliente_-_aba_socio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Para acessar as demais abas, clique nos links abaixo:</text:p>
            <text:list text:style-name="Numbering_20_1" text:continue-numbering="false">
              <text:list-item>
                <text:p text:style-name="Numbering_20_1_Content_First"> <text:span text:style-name="Strong_20_Emphasis"><text:a xlink:type="simple" xlink:href="https://gsan.com.br/doku.php?id=ajuda:inserir_cliente_-_aba_nome_e_tipo" text:style-name="Internet_20_link" text:visited-style-name="Visited_20_Internet_20_Link">Inserir Cliente - Aba Nome e Tipo</text:a></text:span></text:p>
              </text:list-item>
              <text:list-item>
                <text:p text:style-name="Numbering_20_1_Content"> <text:span text:style-name="Strong_20_Emphasis"><text:a xlink:type="simple" xlink:href="https://gsan.com.br/doku.php?id=ajuda:inserir_cliente_-_aba_pessoa" text:style-name="Internet_20_link" text:visited-style-name="Visited_20_Internet_20_Link">Inserir Cliente - Aba Pessoa</text:a></text:span></text:p>
              </text:list-item>
              <text:list-item>
                <text:p text:style-name="Numbering_20_1_Content"> <text:span text:style-name="Strong_20_Emphasis"><text:a xlink:type="simple" xlink:href="https://gsan.com.br/doku.php?id=ajuda:inserir_cliente_-_aba_endereco" text:style-name="Internet_20_link" text:visited-style-name="Visited_20_Internet_20_Link">Inserir Cliente - Aba Endereço</text:a></text:span></text:p>
              </text:list-item>
              <text:list-item>
                <text:p text:style-name="Numbering_20_1_Content"> <text:span text:style-name="Strong_20_Emphasis"><text:a xlink:type="simple" xlink:href="#ajuda:inserir_cliente_-_aba_socio" text:style-name="Local_20_link" text:visited-style-name="Visited_20_Local_20_Link">Inserir Cliente - Aba Sócio</text:a></text:span></text:p>
              </text:list-item>
              <text:list-item>
                <text:p text:style-name="Numbering_20_1_Content_Last"> <text:span text:style-name="Strong_20_Emphasis"><text:a xlink:type="simple" xlink:href="https://gsan.com.br/doku.php?id=ajuda:inserir_cliente_-_aba_telefone" text:style-name="Internet_20_link" text:visited-style-name="Visited_20_Internet_20_Link">Inserir Cliente - Aba Contatos</text:a></text:span></text:p>
              </text:list-item>
            </text:list>
            <text:p text:style-name="Text_20_body"><text:line-break/></text:p>
          </table:table-cell>
        </table:table-row>
      </table:table>
      <table:table table:style-name="Table">
        <table:table-column table:style-name="odt_auto_style_table_column_2_1"/>
        <table:table-row>
          <table:table-cell office:value-type="string" table:style-name="tablecell">
            <text:p text:style-name="tablealignleft">As telas do tipo <text:span text:style-name="Strong_20_Emphasis">Aba</text:span> têm um comportamento padrão. Clique em <text:span text:style-name="Strong_20_Emphasis"><text:a xlink:type="simple" xlink:href="https://gsan.com.br/doku.php?id=ajuda:aqui" text:style-name="Internet_20_link" text:visited-style-name="Visited_20_Internet_20_Link">Funcionamento das Telas do Tipo Aba</text:a></text:span> para obter uma explicação mais detalhada.</text:p>
          </table:table-cell>
        </table:table-row>
      </table:table>
      <text:p text:style-name="Text_20_body"><text:line-break/></text:p>
      <text:h text:style-name="Heading_20_2" text:outline-level="2"><text:bookmark-start text:name="__RefHeading___aba_socio_2"/><text:bookmark-start text:name="aba_socio"/>Aba Sócio<text:bookmark-end text:name="__RefHeading___aba_socio_2"/><text:bookmark-end text:name="aba_socio"/></text:h>
      <text:h text:style-name="Heading_20_3" text:outline-level="3"><text:bookmark-start text:name="__RefHeading___observacao_3"/><text:bookmark-start text:name="observacao"/>Observação<text:bookmark-end text:name="__RefHeading___observacao_3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, e não retratam informações de clientes.</text:p>
          </table:table-cell>
        </table:table-row>
      </table:table>
      <text:p text:style-name="Text_20_body"><draw:frame draw:style-name="PluginODTAutoStyle_Frame_7_text_frame" draw:name="Frame1" text:anchor-type="paragraph" svg:width="481.89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<draw:frame draw:style-name="mediacenter" draw:name="1" text:anchor-type="paragraph" draw:z-index="1" svg:width="16.35125cm" svg:height="10.345208333333cm"><draw:image xlink:href="Pictures/1d91cd60d57007c00274b23afca41546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tablealignleft">A aba <text:span text:style-name="Strong_20_Emphasis">Sócio</text:span> é disponível apenas para clientes do tipo <text:span text:style-name="Strong_20_Emphasis">Pessoa Jurídica</text:span>. Sua finalidade é estabelecer no <text:span text:style-name="Strong_20_Emphasis">GSAN</text:span> o vínculo entre a <text:span text:style-name="Strong_20_Emphasis">Pessoa Jurídica</text:span> informada na aba <text:span text:style-name="Strong_20_Emphasis"><text:a xlink:type="simple" xlink:href="https://gsan.com.br/doku.php?id=ajuda:inserir_cliente_-_aba_nome_e_tipo" text:style-name="Internet_20_link" text:visited-style-name="Visited_20_Internet_20_Link">Nome e Tipo</text:a></text:span> e seus respectivos sócios.</text:p>
            <text:p text:style-name="Text_20_body">Dito isso, informe acima no campo <text:span text:style-name="Strong_20_Emphasis">CPF</text:span> o <text:span text:style-name="Strong_20_Emphasis">CPF</text:span> que deseja vincular à <text:span text:style-name="Strong_20_Emphasis">Pessoa Jurídica</text:span> e clique em <draw:frame draw:style-name="media" draw:name="2" text:anchor-type="as-char" draw:z-index="2" svg:width="1.7727083333333cm" svg:height="0.58208333333333cm"><draw:image xlink:href="Pictures/ef1a29574b389406f8b5dc949362f6ae.jpg" xlink:type="simple" xlink:show="embed" xlink:actuate="onLoad"/></draw:frame>. Caso o <text:span text:style-name="Strong_20_Emphasis">CPF</text:span> informado não seja o de um cliente do tipo <text:span text:style-name="Strong_20_Emphasis">Pessoa</text:span> cadastrado no <text:span text:style-name="Strong_20_Emphasis">GSAN</text:span> o sistema visualiza a seguinte mensagem:</text:p>
          </table:table-cell>
        </table:table-row>
      </table:table>
      <text:p text:style-name="Text_20_body"><text:line-break/></text:p>
      <text:p text:style-name="Text_20_body"><draw:frame draw:style-name="PluginODTAutoStyle_Frame_14_text_frame" draw:name="Frame2" text:anchor-type="paragraph" svg:width="481.89pt" draw:z-index="0" svg:min-height="1cm"><draw:text-box><table:table table:style-name="Table"><table:table-column table:style-name="odt_auto_style_table_column_6_1"/><table:table-row><table:table-cell office:value-type="string" table:style-name="tablecell"><text:p text:style-name="tablealignleft"><draw:frame draw:style-name="mediacenter" draw:name="3" text:anchor-type="paragraph" draw:z-index="3" svg:width="18.653125cm" style:rel-width="100%" svg:height="4.2333333333333cm" style:rel-height="scale"><draw:image xlink:href="Pictures/cf37917768fcebb2a65fa22decbd0c96.jp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tablealignleft">Caso contrário, o sistema acrescenta os sócios com <text:span text:style-name="Strong_20_Emphasis">CPF</text:span> validados no quadro <text:span text:style-name="Strong_20_Emphasis">Sócios da empresa</text:span>:</text:p>
          </table:table-cell>
        </table:table-row>
      </table:table>
      <text:p text:style-name="Text_20_body"><text:line-break/></text:p>
      <text:p text:style-name="Text_20_body"><draw:frame draw:style-name="PluginODTAutoStyle_Frame_21_text_frame" draw:name="Frame3" text:anchor-type="paragraph" svg:width="481.89pt" draw:z-index="0" svg:min-height="1cm"><draw:text-box><table:table table:style-name="Table"><table:table-column table:style-name="odt_auto_style_table_column_8_1"/><table:table-row><table:table-cell office:value-type="string" table:style-name="tablecell"><text:p text:style-name="tablealignleft"><draw:frame draw:style-name="mediacenter" draw:name="4" text:anchor-type="paragraph" draw:z-index="4" svg:width="16.35125cm" svg:height="10.398125cm"><draw:image xlink:href="Pictures/2a20cc16ffb7720f52ff00d7553ea671.png" xlink:type="simple" xlink:show="embed" xlink:actuate="onLoad"/></draw:frame></text:p></table:table-cell></table:table-row></table:table></draw:text-box></draw:frame></text:p>
      <table:table table:style-name="Table">
        <table:table-column table:style-name="odt_auto_style_table_column_9_1"/>
        <table:table-row>
          <table:table-cell office:value-type="string" table:style-name="tablecell">
            <text:p text:style-name="tablealignleft">Para remover um sócio cadastrado, clique em <draw:frame draw:style-name="media" draw:name="5" text:anchor-type="as-char" draw:z-index="5" svg:width="0.714375cm" svg:height="0.42333333333333cm"><draw:image xlink:href="Pictures/690c0edfa8d614271830fb610ffdc122.jpg" xlink:type="simple" xlink:show="embed" xlink:actuate="onLoad"/></draw:frame> ao lado do sócio que deve ser removido. Para vinculá-lo à empresa informada na aba <text:span text:style-name="Strong_20_Emphasis"><text:a xlink:type="simple" xlink:href="https://gsan.com.br/doku.php?id=ajuda:inserir_cliente_-_aba_nome_e_tipo" text:style-name="Internet_20_link" text:visited-style-name="Visited_20_Internet_20_Link">Nome e Tipo</text:a></text:span> clique em <draw:frame draw:style-name="media" draw:name="6" text:anchor-type="as-char" draw:z-index="6" svg:width="1.6139583333333cm" svg:height="0.555625cm"><draw:image xlink:href="Pictures/919a41db14173042f69679eee738fc8f.jpg" xlink:type="simple" xlink:show="embed" xlink:actuate="onLoad"/></draw:frame></text:p>
          </table:table-cell>
        </table:table-row>
      </table:table>
      <text:p text:style-name="Text_20_body"><text:line-break/>
<text:line-break/></text:p>
      <text:h text:style-name="Heading_20_3" text:outline-level="3"><text:bookmark-start text:name="__RefHeading___consultar_socio_4"/><text:bookmark-start text:name="consultar_socio"/>Consultar Sócio<text:bookmark-end text:name="__RefHeading___consultar_socio_4"/><text:bookmark-end text:name="consultar_socio"/></text:h>
      <table:table table:style-name="Table">
        <table:table-column table:style-name="odt_auto_style_table_column_10_1"/>
        <table:table-row>
          <table:table-cell office:value-type="string" table:style-name="tablecell">
            <text:p text:style-name="tablealignleft">Uma vez que o sócio é associado à <text:span text:style-name="Strong_20_Emphasis">Pessoa Jurídica</text:span>, é possível consultar os dados de cadastro daquele sócio específico. Para isso, basta clicar no link exibido no quadro <text:span text:style-name="Strong_20_Emphasis">Sócios da empresa</text:span>, localizado na coluna <text:span text:style-name="Strong_20_Emphasis">CPF</text:span> do sócio para chegar na tela abaixo:</text:p>
          </table:table-cell>
        </table:table-row>
      </table:table>
      <text:p text:style-name="Text_20_body"><text:line-break/></text:p>
      <text:p text:style-name="Text_20_body"><draw:frame draw:style-name="PluginODTAutoStyle_Frame_31_text_frame" draw:name="Frame4" text:anchor-type="paragraph" svg:width="481.89pt" draw:z-index="0" svg:min-height="1cm"><draw:text-box><table:table table:style-name="Table"><table:table-column table:style-name="odt_auto_style_table_column_11_1"/><table:table-row><table:table-cell office:value-type="string" table:style-name="tablecell"><text:p text:style-name="tablealignleft"><draw:frame draw:style-name="mediacenter" draw:name="7" text:anchor-type="paragraph" draw:z-index="7" svg:width="20.558125cm" style:rel-width="100%" svg:height="18.494375cm" style:rel-height="scale"><draw:image xlink:href="Pictures/8632888ff47b8833b2a82c2a7187b33f.png" xlink:type="simple" xlink:show="embed" xlink:actuate="onLoad"/></draw:frame></text:p></table:table-cell></table:table-row></table:table></draw:text-box></draw:frame></text:p>
      <text:p text:style-name="Text_20_body"><text:line-break/></text:p>
      <text:h text:style-name="Heading_20_1" text:outline-level="1"><text:bookmark-start text:name="__RefHeading___preenchimento_dos_campos_5"/><text:bookmark-start text:name="preenchimento_dos_campos"/>Preenchimento dos campos<text:bookmark-end text:name="__RefHeading___preenchimento_dos_campos_5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Descrição do Preenchimento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PF</text:span></text:p>
          </table:table-cell>
          <table:table-cell office:value-type="string" table:style-name="tablecell">
            <text:p text:style-name="tablealignleft"> CPF do Cliente sócio da empresa.</text:p>
          </table:table-cell>
        </table:table-row>
      </table:table>
      <text:p text:style-name="Text_20_body"><text:line-break/></text:p>
      <text:h text:style-name="Heading_20_1" text:outline-level="1"><text:bookmark-start text:name="__RefHeading___funcionalidade_dos_botoes_6"/><text:bookmark-start text:name="funcionalidade_dos_botoes"/>Funcionalidade dos Botões<text:bookmark-end text:name="__RefHeading___funcionalidade_dos_botoes_6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8" text:anchor-type="as-char" draw:z-index="8" svg:width="1.9314583333333cm" svg:height="0.52916666666667cm"><draw:image xlink:href="Pictures/c5154923ffdeee3125f41fe38edc510d.jpg" xlink:type="simple" xlink:show="embed" xlink:actuate="onLoad"/></draw:frame></text:p>
          </table:table-cell>
          <table:table-cell office:value-type="string" table:style-name="tablecell">
            <text:p text:style-name="tablealignleft"> Ao clicar neste botão, o sistema consulta o CPF informado na base de dados. Caso seja validado, coloca o sócio informado na tabela de sócios do cliente que está sendo inserido no moment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9" text:anchor-type="as-char" draw:z-index="9" svg:width="0.714375cm" svg:height="0.42333333333333cm"><draw:image xlink:href="Pictures/690c0edfa8d614271830fb610ffdc122.jpg" xlink:type="simple" xlink:show="embed" xlink:actuate="onLoad"/></draw:frame></text:p>
          </table:table-cell>
          <table:table-cell office:value-type="string" table:style-name="tablecell">
            <text:p text:style-name="tablealignleft"> Ao clicar neste botão, o sistema remove o sócio do quadro <text:span text:style-name="Strong_20_Emphasis">Sócios da empresa</text:span>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0" text:anchor-type="as-char" draw:z-index="10" svg:width="3.7041666666667cm" style:rel-width="100%" svg:height="1.2347222222222cm" style:rel-height="scale"><draw:image xlink:href="Pictures/31c14d5c582f08602520c8de0d71fa1a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desfaz o último procedimento realizado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1" text:anchor-type="as-char" draw:z-index="11" svg:width="1.7197916666667cm" svg:height="0.47625cm"><draw:image xlink:href="Pictures/b94c0738487e12774fea601c19165ab7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cancela a operação e retorna à tela principal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2" text:anchor-type="as-char" draw:z-index="12" svg:width="3.96875cm" style:rel-width="100%" svg:height="1.041796875cm" style:rel-height="scale"><draw:image xlink:href="Pictures/53c49eb7173437826f03047e8af03593.png" xlink:type="simple" xlink:show="embed" xlink:actuate="onLoad"/></draw:frame></text:p>
          </table:table-cell>
          <table:table-cell office:value-type="string" table:style-name="tablecell">
            <text:p text:style-name="tablealignleft">Estes botões estão na parte superior da linha horizontal e são utilizados para avançar para a próxima aba. Antes de passar para a próxima aba, o sistema verifica se existe alguma inconsistência na aba atual. No caso de haver alguma inconsistência, o sistema apresenta a mensagem de crítica correspondente e não avança para a próxima aba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3" text:anchor-type="as-char" draw:z-index="13" svg:width="2.0902083333333cm" style:rel-width="100%" svg:height="0.52916666666667cm" style:rel-height="scale"><draw:image xlink:href="Pictures/0ac6cabfa88c94e0ea49ad6ab0f5363b.png" xlink:type="simple" xlink:show="embed" xlink:actuate="onLoad"/></draw:frame></text:p>
          </table:table-cell>
          <table:table-cell office:value-type="string" table:style-name="tablecell">
            <text:p text:style-name="tablealignleft">Estes botões estão na parte superior da linha horizontal e são utilizados para que o sistema avance para a aba anterior. Antes de passar para a aba anterior, o sistema verifica se existe alguma inconsistência na aba atual. No caso de haver alguma inconsistência, o sistema apresenta a mensagem de crítica correspondente e não avança para a aba anterior.</text:p>
          </table:table-cell>
        </table:table-row>
        <table:table-row>
          <table:table-cell office:value-type="string" table:style-name="tablecell">
            <text:p text:style-name="tablealignleft"><draw:frame draw:style-name="media" draw:name="14" text:anchor-type="as-char" draw:z-index="14" svg:width="1.6933333333333cm" svg:height="0.52916666666667cm"><draw:image xlink:href="Pictures/37cab774085db5ac823932999cc5d004.jp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vincula o CPF informado à a <text:span text:style-name="Strong_20_Emphasis">Pessoa Jurídica</text:span> informada na aba <text:span text:style-name="Strong_20_Emphasis"><text:a xlink:type="simple" xlink:href="https://gsan.com.br/doku.php?id=ajuda:inserir_cliente_-_aba_nome_e_tipo" text:style-name="Internet_20_link" text:visited-style-name="Visited_20_Internet_20_Link">Nome e Tipo</text:a></text:span>.</text:p>
          </table:table-cell>
        </table:table-row>
      </table:table>
      <text:h text:style-name="Heading_20_2" text:outline-level="2"><text:bookmark-start text:name="__RefHeading___referencias_7"/><text:bookmark-start text:name="referencias"/>Referências<text:bookmark-end text:name="__RefHeading___referencias_7"/><text:bookmark-end text:name="referencias"/></text:h>
      <text:p text:style-name="Text_20_body"><text:span text:style-name="Strong_20_Emphasis"><text:a xlink:type="simple" xlink:href="https://gsan.com.br/doku.php?id=postgres:cadastro:uc0007" text:style-name="Internet_20_link" text:visited-style-name="Visited_20_Internet_20_Link">Inserir Cliente</text:a></text:span></text:p>
      <text:p text:style-name="Text_20_body"><text:span text:style-name="Strong_20_Emphasis"><text:a xlink:type="simple" xlink:href="https://gsan.com.br/doku.php?id=ajuda:cadastro" text:style-name="Internet_20_link" text:visited-style-name="Visited_20_Internet_20_Link">Cadastro</text:a></text:span></text:p>
      <text:h text:style-name="Heading_20_3" text:outline-level="3"><text:bookmark-start text:name="__RefHeading___termos_principais_8"/><text:bookmark-start text:name="termos_principais"/>Termos Principais<text:bookmark-end text:name="__RefHeading___termos_principais_8"/><text:bookmark-end text:name="termos_principais"/></text:h>
      <text:p text:style-name="Text_20_body"><text:span text:style-name="Strong_20_Emphasis"><text:a xlink:type="simple" xlink:href="https://gsan.com.br/doku.php?id=ajuda:c#cliente" text:style-name="Internet_20_link" text:visited-style-name="Visited_20_Internet_20_Link">Cliente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1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3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6T09::54:48</meta:creation-date>
    <dc:creator>Generated</dc:creator>
    <dc:date>2026-09-16T09::54:48</dc:date>
    <dc:language>en-US</dc:language>
    <meta:editing-cycles>1</meta:editing-cycles>
    <meta:editing-duration>PT0S</meta:editing-duration>
    <dc:title>ajuda:inserir_cliente_-_aba_socio</dc:title>
  </office:meta>
</office:document-meta>
</file>