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33437807718eee558f23a5bc3ee42e9b.jpg"/>
  <manifest:file-entry manifest:media-type="image/png" manifest:full-path="Pictures/8d72cad27456991f60cbfd528ee32779.png"/>
  <manifest:file-entry manifest:media-type="image/png" manifest:full-path="Pictures/75c2fb0f034c3ea26911669d75b194f8.png"/>
  <manifest:file-entry manifest:media-type="image/gif" manifest:full-path="Pictures/4a1d013358fec02f62fd9128287614a7.gif"/>
  <manifest:file-entry manifest:media-type="image/jpeg" manifest:full-path="Pictures/19424e1b7f0f4dbf0d8e59758032243b.jpg"/>
  <manifest:file-entry manifest:media-type="image/jpeg" manifest:full-path="Pictures/a70971488759a856424ac53f8e791c23.jpg"/>
  <manifest:file-entry manifest:media-type="image/jpeg" manifest:full-path="Pictures/50ed94d614b0d39a08badc90161782c5.jpg"/>
  <manifest:file-entry manifest:media-type="image/gif" manifest:full-path="Pictures/7d683db972d9051c5dfecc78c7cc997d.gif"/>
  <manifest:file-entry manifest:media-type="image/png" manifest:full-path="Pictures/cd5fa571241607c16cfe66b63211e2ba.png"/>
  <manifest:file-entry manifest:media-type="image/png" manifest:full-path="Pictures/da8f81bc976f8533af75da3522eebf6e.png"/>
  <manifest:file-entry manifest:media-type="image/jpeg" manifest:full-path="Pictures/074bbcde2029f678eb23bfd5d0458c5b.jpg"/>
  <manifest:file-entry manifest:media-type="image/jpeg" manifest:full-path="Pictures/66f50b8b952b3d35597db2e7cbef5523.jp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equipe_-_manam"/><text:bookmark-start text:name="__RefHeading___inserir_equipe_-_manam_1"/><text:bookmark-start text:name="inserir_equipe_-_manam"/>Inserir Equipe - MANAM<text:bookmark-end text:name="__RefHeading___inserir_equipe_-_manam_1"/><text:bookmark-end text:name="inserir_equipe_-_mana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, que pertence ao módulo <text:span text:style-name="Strong_20_Emphasis"><text:a xlink:type="simple" xlink:href="https://gsan.com.br/doku.php?id=ajuda:atendimento" text:style-name="Internet_20_link" text:visited-style-name="Visited_20_Internet_20_Link">Atendimento ao Público</text:a></text:span>, tem a finalidade de inserir uma equipe e possibilitar o gerenciamento dos serviços executados e em andamento, de uma equipe cadastrada na <text:span text:style-name="Strong_20_Emphasis">MANAM</text:span>. Para acessar a funcionalidade relacionada a outras empresas clique <text:span text:style-name="Strong_20_Emphasis"><text:a xlink:type="simple" xlink:href="https://gsan.com.br/doku.php?id=ajuda:inserir_equipe" text:style-name="Internet_20_link" text:visited-style-name="Visited_20_Internet_20_Link">AQUI</text:a></text:span>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opção da <text:span text:style-name="Strong_20_Emphasis">MANAM</text:span> pode ser acessada via <text:span text:style-name="Strong_20_Emphasis">Menu do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Equipe &gt; Inserir Equipe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113125cm" svg:height="16.615833333333cm"><draw:image xlink:href="Pictures/33437807718eee558f23a5bc3ee42e9b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cima, preencha os campos obrigatórios, sinalizados na tela por um asterisco <text:span text:style-name="">vermelho</text:span> e clique em <draw:frame draw:style-name="media" draw:name="2" text:anchor-type="as-char" draw:z-index="2" svg:width="1.4816666666667cm" svg:height="0.58208333333333cm"><draw:image xlink:href="Pictures/8d72cad27456991f60cbfd528ee32779.png" xlink:type="simple" xlink:show="embed" xlink:actuate="onLoad"/></draw:frame> para que o sistema insira os dados da nova equipe. Para detalhes sobre o preenchimento dos campos, clique <text:span text:style-name="Strong_20_Emphasis"><text:a xlink:type="simple" xlink:href="#__RefHeading___preenchimento_dos_campos_6" text:style-name="Local_20_link" text:visited-style-name="Visited_20_Local_20_Link">AQUI</text:a></text:span>. Feito isso, o sistema executa algumas <text:span text:style-name="Strong_20_Emphasis"><text:a xlink:type="simple" xlink:href="https://gsan.com.br/doku.php?id=ajuda:inserir_equipe#validacoes_do_sistema" text:style-name="Internet_20_link" text:visited-style-name="Visited_20_Internet_20_Link">validações</text:a></text:span>.</text:p>
            <text:p text:style-name="Text_20_body">Caso clique no botão <draw:frame draw:style-name="media" draw:name="3" text:anchor-type="as-char" draw:z-index="3" svg:width="1.8785416666667cm" svg:height="0.555625cm"><draw:image xlink:href="Pictures/75c2fb0f034c3ea26911669d75b194f8.png" xlink:type="simple" xlink:show="embed" xlink:actuate="onLoad"/></draw:frame> do quadro <text:span text:style-name="Strong_20_Emphasis">Componentes da Equipes</text:span>, o sistema acessa a tela <text:span text:style-name="Strong_20_Emphasis"><text:a xlink:type="simple" xlink:href="#__RefHeading___tela_para_adicionar_componentes_da_equipe_4" text:style-name="Local_20_link" text:visited-style-name="Visited_20_Local_20_Link">AQUI</text:a></text:span>, para o preenchimento dos dados dos funcionários cadastrados.</text:p>
            <text:p text:style-name="Text_20_body">Caso queira vincular um veículo à equipe, informe a <text:span text:style-name="Strong_20_Emphasis">Placa do Veículo</text:span> com até sete caracteres ou clique em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 para pesquisar no <text:span text:style-name="Emphasis">popup</text:span> a seguir:</text:p>
          </table:table-cell>
        </table:table-row>
      </table:table>
      <text:p text:style-name="Text_20_body"><text:line-break/></text:p>
      <text:p text:style-name="Text_20_body"><draw:frame draw:style-name="PluginODTAutoStyle_Frame_15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12.964583333333cm" svg:height="5.635625cm"><draw:image xlink:href="Pictures/19424e1b7f0f4dbf0d8e59758032243b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Acima, pesquise o veículo para vinculá-lo à equipe cadastrada, lembrando que, nem sempre, as equipes saem com um veículo fixo. Nesse caso, é possível, no momento da roteirização, informar veículos diferentes para a equipe, através da funcionalidade <text:span text:style-name="Strong_20_Emphasis">Exibir Calendário Para Acompanhamento de Roteiro</text:span> <text:span text:style-name="Strong_20_Emphasis"><text:a xlink:type="simple" xlink:href="https://gsan.com.br/doku.php?id=ajuda:exibir_calendario_para_acompanhamento_de_roteiro" text:style-name="Internet_20_link" text:visited-style-name="Visited_20_Internet_20_Link">aqui</text:a></text:span>.</text:p>
            <text:p text:style-name="Text_20_body"><text:span text:style-name="Strong_20_Emphasis">Atenção</text:span>: um veículo poderá ser utilizado por mais de uma equipe.</text:p>
          </table:table-cell>
        </table:table-row>
      </table:table>
      <text:p text:style-name="Text_20_body"><text:line-break/></text:p>
      <text:h text:style-name="Heading_20_3" text:outline-level="3"><text:bookmark-start text:name="__RefHeading___validacoes_do_sistema_3"/><text:bookmark-start text:name="validacoes_do_sistema"/>Validações do Sistema<text:bookmark-end text:name="__RefHeading___validacoes_do_sistema_3"/><text:bookmark-end text:name="validacoes_do_sistema"/></text:h>
      <table:table table:style-name="Table">
        <table:table-column table:style-name="odt_auto_style_table_column_8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Verificar existência da unidade organizacional:</text:p>
                <text:list text:style-name="Numbering_20_1">
                  <text:list-item>
                    <text:p text:style-name="Numbering_20_1_Content"> Caso o código da unidade organizacional não exista, o sistema exibe a mensagem: <text:span text:style-name="Emphasis">Unidade Organizacional inexistente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existência do tipo de perfil serviço:</text:p>
                <text:list text:style-name="Numbering_20_1">
                  <text:list-item>
                    <text:p text:style-name="Numbering_20_1_Content"> Caso o código do tipo de perfil serviço, não exista, o sistema exibe a mensagem: <text:span text:style-name="Emphasis">Tipo do Perfil Serviço inexistente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equipe componente já existente:</text:p>
                <text:list text:style-name="Numbering_20_1">
                  <text:list-item>
                    <text:p text:style-name="Numbering_20_1_Content"> Caso o identificador do funcionário informado já esteja na lista, o sistema exibe a mensagem: <text:span text:style-name="Emphasis">Este Componente da Equipe já foi informado</text:span> e retorna para o passo correspondente do fluxo principal.</text:p>
                  </text:list-item>
                </text:list>
              </text:list-item>
              <text:list-item>
                <text:p text:style-name="Numbering_20_1_Content"> Verificar a existência do funcionário:</text:p>
                <text:list text:style-name="Numbering_20_1">
                  <text:list-item>
                    <text:p text:style-name="Numbering_20_1_Content"> Caso o código do funcionário não exista, o sistema exibe a mensagem: <text:span text:style-name="Emphasis">Código do Funcionário inexistente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preenchimento dos campos:</text:p>
                <text:list text:style-name="Numbering_20_1">
                  <text:list-item>
                    <text:p text:style-name="Numbering_20_1_Content"> Caso o usuário não informe ou selecione o conteúdo de algum campo necessário à inclusão da equipe, o sistema exibe a mensagem: <text:span text:style-name="Emphasis">Informe «nome do campo que não foi preenchido ou selecionado»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quantidade de componentes da equipe em <text:span text:style-name="Strong_20_Emphasis">Tipo Perfil Serviço</text:span>:</text:p>
                <text:list text:style-name="Numbering_20_1">
                  <text:list-item>
                    <text:p text:style-name="Numbering_20_1_Content"> Caso o usuário informe a quantidade de componentes da equipe diferente da quantidade de componentes da equipe do tipo de perfil de serviço, o sistema exibe a mensagem: <text:span text:style-name="Emphasis">Quantidade de componentes da equipe diferente do permitido em Tipo Perfil Serviço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quantidade de indicador de responsável:</text:p>
                <text:list text:style-name="Numbering_20_1">
                  <text:list-item>
                    <text:p text:style-name="Numbering_20_1_Content"> Caso o usuário informe mais de um responsável, o sistema exibe a mensagem: <text:span text:style-name="Emphasis">Equipe só pode possuir um responsável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sucesso da operação:</text:p>
                <text:list text:style-name="Numbering_20_1">
                  <text:list-item>
                    <text:p text:style-name="Numbering_20_1_Content"> Caso o código de retorno da operação efetuada no banco de dados seja diferente de zero, o sistema exibe a mensagem conforme o código de retorno; caso contrário, exibe a mensagem <text:span text:style-name="Emphasis">«descrição da função» efetuada com sucesso</text:span>. Em qualquer caso, retorna em seguida para o passo dois do fluxo principal.</text:p>
                  </text:list-item>
                </text:list>
              </text:list-item>
              <text:list-item>
                <text:p text:style-name="Numbering_20_1_Content"> Verificar equipamentos da equipe já existente:</text:p>
                <text:list text:style-name="Numbering_20_1">
                  <text:list-item>
                    <text:p text:style-name="Numbering_20_1_Content"> Caso o equipamento informado já esteja na lista, o sistema exibe a mensagem: <text:span text:style-name="Emphasis"> Este Equipamento da Equipe já foi informado</text:span> e retorna para o passo correspondente do fluxo principal.</text:p>
                  </text:list-item>
                </text:list>
              </text:list-item>
              <text:list-item>
                <text:p text:style-name="Numbering_20_1_Content"> Verificar existência de dados:</text:p>
                <text:list text:style-name="Numbering_20_1">
                  <text:list-item>
                    <text:p text:style-name="Numbering_20_1_Content"> Caso a tabela esteja sem dados, o sistema exibe a mensagem: <text:span text:style-name="Emphasis">Tabela «nome da tabela» sem dados para seleção</text:span> e cancela a operação.</text:p>
                  </text:list-item>
                </text:list>
              </text:list-item>
              <text:list-item>
                <text:p text:style-name="Numbering_20_1_Content"> Verificar existência de usuário:</text:p>
                <text:list text:style-name="Numbering_20_1">
                  <text:list-item>
                    <text:p text:style-name="Numbering_20_1_Content"> Caso o código do usuário não exista, o sistema exibe a mensagem: <text:span text:style-name="Emphasis">Usuário inexistente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Obrigatoriedade do Tipo Perfil de Serviço:</text:p>
                <text:list text:style-name="Numbering_20_1">
                  <text:list-item>
                    <text:p text:style-name="Numbering_20_1_Content"> Caso o indicador de programação automática tenha sido informado como SIM e não tenha sido informado o tipo perfil de serviço, o sistema exibe a mensagem: <text:span text:style-name="Emphasis">Tipo Perfil de Serviço é Obrigatório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Obrigatoriedade do Agrupamento Bairro Repavimentadora:</text:p>
                <text:list text:style-name="Numbering_20_1">
                  <text:list-item>
                    <text:p text:style-name="Numbering_20_1_Content"> Caso a unidade organizacional informada seja do tipo unidade repavimentadora e não tenha sido informado o Agrupamento Bairro Repavimentadora, o sistema exibe a mensagem: <text:span text:style-name="Emphasis">Foi informado uma Unidade Repavimentadora. Informe o Agrupamento de Bairros da Repavimentadora</text:span> e retorna para o passo correspondente no fluxo principal.</text:p>
                  </text:list-item>
                </text:list>
              </text:list-item>
              <text:list-item>
                <text:p text:style-name="Numbering_20_1_Content"> Habilitar/Desabilitar Agrupamento Bairro Repavimentadora:</text:p>
                <text:list text:style-name="Numbering_20_1">
                  <text:list-item>
                    <text:p text:style-name="Numbering_20_1_Content_Last"> Caso a unidade organizacional informada seja do tipo unidade repavimentadora, o sistema habilita o campo <text:span text:style-name="Strong_20_Emphasis">Agrupamento Bairro Repavimentadora</text:span>. Caso contrário, o campo permanece desabilitado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3" text:outline-level="3"><text:bookmark-start text:name="__RefHeading___tela_para_adicionar_componentes_da_equipe_4"/><text:bookmark-start text:name="tela_para_adicionar_componentes_da_equipe"/>Tela para Adicionar Componentes da Equipe<text:bookmark-end text:name="__RefHeading___tela_para_adicionar_componentes_da_equipe_4"/><text:bookmark-end text:name="tela_para_adicionar_componentes_da_equipe"/></text:h>
      <text:p text:style-name="Text_20_body"><draw:frame draw:style-name="PluginODTAutoStyle_Frame_25_text_frame" draw:name="Frame3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6" text:anchor-type="paragraph" draw:z-index="6" svg:width="14.843125cm" svg:height="5.7414583333333cm"><draw:image xlink:href="Pictures/a70971488759a856424ac53f8e791c23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ela_de_sucesso_5"/><text:bookmark-start text:name="tela_de_sucesso"/>Tela de Sucesso<text:bookmark-end text:name="__RefHeading___tela_de_sucesso_5"/><text:bookmark-end text:name="tela_de_sucesso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Quando acionado, o botão <draw:frame draw:style-name="media" draw:name="7" text:anchor-type="as-char" draw:z-index="7" svg:width="1.4816666666667cm" svg:height="0.58208333333333cm"><draw:image xlink:href="Pictures/8d72cad27456991f60cbfd528ee32779.png" xlink:type="simple" xlink:show="embed" xlink:actuate="onLoad"/></draw:frame>, o sistema fará todas as validações necessárias, como por exemplo, verificar se os campos obrigatórios e o preenchimento dos campos foram informados corretamente. E se tudo estiver correto, o sistema exibe a mensagem abaixo:</text:p>
          </table:table-cell>
        </table:table-row>
      </table:table>
      <text:p text:style-name="Text_20_body"><draw:frame draw:style-name="PluginODTAutoStyle_Frame_32_text_frame" draw:name="Frame4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8" text:anchor-type="paragraph" draw:z-index="8" svg:width="20.187708333333cm" style:rel-width="100%" svg:height="3.7570833333333cm" style:rel-height="scale"><draw:image xlink:href="Pictures/50ed94d614b0d39a08badc90161782c5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preenchimento_dos_campos_6"/><text:bookmark-start text:name="preenchimento_dos_campos"/>Preenchimento dos Campos<text:bookmark-end text:name="__RefHeading___preenchimento_dos_campos_6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Nome da Equipe</text:p>
          </table:table-cell>
          <table:table-cell office:value-type="string" table:style-name="tablecell">
            <text:p text:style-name="tablealignleft">Campo obrigatório. Informe o nome da equipe com no máximo 20 (vinte) caracteres.</text:p>
          </table:table-cell>
        </table:table-row>
        <table:table-row>
          <table:table-cell office:value-type="string" table:style-name="tablecell">
            <text:p text:style-name="tablealignleft">Carga de Trabalho Dia (hora)</text:p>
          </table:table-cell>
          <table:table-cell office:value-type="string" table:style-name="tablecell">
            <text:p text:style-name="tablealignleft"> Campo obrigatório. Informe a carga diária de trabalho da equipe(em horas). Conteúdo limitado a 24 horas.</text:p>
          </table:table-cell>
        </table:table-row>
        <table:table-row>
          <table:table-cell office:value-type="string" table:style-name="tablecell">
            <text:p text:style-name="tablealignleft">Placa do Veículo</text:p>
          </table:table-cell>
          <table:table-cell office:value-type="string" table:style-name="tablecell">
            <text:p text:style-name="tablealignleft">Informe a placa do veículo, alfanumérico, com no máximo 7 (sete) caracteres ou clique em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 para pesquisar.</text:p>
          </table:table-cell>
        </table:table-row>
        <table:table-row>
          <table:table-cell office:value-type="string" table:style-name="tablecell">
            <text:p text:style-name="tablealignleft">Unidade Organizacional</text:p>
          </table:table-cell>
          <table:table-cell office:value-type="string" table:style-name="tablecell">
            <text:p text:style-name="tablealignleft">Campo obrigatório - Informe o código da unidade organizacional, ou selecione clicando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unidade_organizacional" text:style-name="Internet_20_link" text:visited-style-name="Visited_20_Internet_20_Link">Pesquisar Unidade Organizacional</text:a></text:span>, ao lado do campo. O nome da unidade será exibido ao lado.<text:line-break/>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que se encontra sob o campo.</text:p>
          </table:table-cell>
        </table:table-row>
        <table:table-row>
          <table:table-cell office:value-type="string" table:style-name="tablecell">
            <text:p text:style-name="tablealignleft">Tipo Perfil Serviço</text:p>
          </table:table-cell>
          <table:table-cell office:value-type="string" table:style-name="tablecell">
            <text:p text:style-name="tablealignleft">Campo obrigatório. Informe o tipo perfil Serviço, ou selecione clicando no botão 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 ao lado do campo para acessar <text:span text:style-name="Strong_20_Emphasis"><text:a xlink:type="simple" xlink:href="https://gsan.com.br/doku.php?id=ajuda:pesquisar_perfil_do_tipo_de_servico" text:style-name="Internet_20_link" text:visited-style-name="Visited_20_Internet_20_Link">AQUI</text:a></text:span>. O nome do perfil será exibido ao lado.<text:line-break/>Para apagar o conteúdo do campo, clique no botão 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 que se encontra sob o campo.</text:p>
          </table:table-cell>
        </table:table-row>
        <table:table-row>
          <table:table-cell office:value-type="string" table:style-name="tablecell">
            <text:p text:style-name="tablealignleft">Tipo de Equipe</text:p>
          </table:table-cell>
          <table:table-cell office:value-type="string" table:style-name="tablecell">
            <text:p text:style-name="tablealignleft"> Campo obrigatório. Informe se a equipe inserida é terceirizada ou própria. Esta informação é de grande importância para controlar as equipes em operação.</text:p>
          </table:table-cell>
        </table:table-row>
        <table:table-row>
          <table:table-cell office:value-type="string" table:style-name="tablecell">
            <text:p text:style-name="tablealignleft">Componentes da Equipe</text:p>
          </table:table-cell>
          <table:table-cell office:value-type="string" table:style-name="tablecell">
            <text:p text:style-name="tablealignleft">Campo obrigatório. Para adicionar um componente da equipe, clique no botão <draw:frame draw:style-name="media" draw:name="14" text:anchor-type="as-char" draw:z-index="14" svg:width="1.8785416666667cm" svg:height="0.555625cm"><draw:image xlink:href="Pictures/75c2fb0f034c3ea26911669d75b194f8.png" xlink:type="simple" xlink:show="embed" xlink:actuate="onLoad"/></draw:frame> e surgirá a tela <text:span text:style-name="Emphasis">Adicionar Componentes da Equipe</text:span>. Não existe limitação para adição de componentes de equipe.<text:line-break/><text:span text:style-name="Emphasis">Responsável</text:span>: Selecione obrigatoriamente a opção <text:span text:style-name="Emphasis">Sim</text:span> ou <text:span text:style-name="Emphasis">Não</text:span>.<text:line-break/><text:span text:style-name="Emphasis">Funcionário</text:span>: Informe o código (mátricula), ou clique no botão <draw:frame draw:style-name="media" draw:name="15" text:anchor-type="as-char" draw:z-index="15" svg:width="0.60854166666667cm" svg:height="0.555625cm"><draw:image xlink:href="Pictures/4a1d013358fec02f62fd9128287614a7.gif" xlink:type="simple" xlink:show="embed" xlink:actuate="onLoad"/></draw:frame> ao lado do campo. O nome do funcionário será exibido.  Para apagar o conteúdo do campo, clique no botão <draw:frame draw:style-name="media" draw:name="16" text:anchor-type="as-char" draw:z-index="16" svg:width="0.52916666666667cm" svg:height="0.555625cm"><draw:image xlink:href="Pictures/7d683db972d9051c5dfecc78c7cc997d.gif" xlink:type="simple" xlink:show="embed" xlink:actuate="onLoad"/></draw:frame>, que se encontra ao lado do campo.<text:line-break/><text:span text:style-name="Emphasis">Nome do Componente</text:span>: Informe o nome do componente da equipe.<text:line-break/>Para concluir o procedimento, clique no botão <draw:frame draw:style-name="media" draw:name="17" text:anchor-type="as-char" draw:z-index="17" svg:width="1.4816666666667cm" svg:height="0.58208333333333cm"><draw:image xlink:href="Pictures/cd5fa571241607c16cfe66b63211e2ba.png" xlink:type="simple" xlink:show="embed" xlink:actuate="onLoad"/></draw:frame>.<text:line-break/>Para fechar a tela de popup, clique no botão <draw:frame draw:style-name="media" draw:name="18" text:anchor-type="as-char" draw:z-index="18" svg:width="1.6404166666667cm" svg:height="0.58208333333333cm"><draw:image xlink:href="Pictures/da8f81bc976f8533af75da3522eebf6e.png" xlink:type="simple" xlink:show="embed" xlink:actuate="onLoad"/></draw:frame>.<text:line-break/>Para excluir um componente da equipe, clique no botão <draw:frame draw:style-name="media" draw:name="19" text:anchor-type="as-char" draw:z-index="19" svg:width="0.66145833333333cm" svg:height="0.44979166666667cm"><draw:image xlink:href="Pictures/074bbcde2029f678eb23bfd5d0458c5b.jpg" xlink:type="simple" xlink:show="embed" xlink:actuate="onLoad"/></draw:frame> no campo <text:span text:style-name="Emphasis">Remover</text:span>.</text:p>
          </table:table-cell>
        </table:table-row>
      </table:table>
      <text:p text:style-name="Text_20_body"><text:line-break/></text:p>
      <text:h text:style-name="Heading_20_3" text:outline-level="3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o conteúdo do camp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pagar o conteúdo do camp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1.8785416666667cm" svg:height="0.555625cm"><draw:image xlink:href="Pictures/75c2fb0f034c3ea26911669d75b194f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bre a tela para adicionar registr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0.66145833333333cm" svg:height="0.44979166666667cm"><draw:image xlink:href="Pictures/074bbcde2029f678eb23bfd5d0458c5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excluir o item cadastr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1.6933333333333cm" svg:height="0.52916666666667cm"><draw:image xlink:href="Pictures/66f50b8b952b3d35597db2e7cbef55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s procedimentos realizados, referente a última inclus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o process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o de inserçã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1.6404166666667cm" svg:height="0.58208333333333cm"><draw:image xlink:href="Pictures/da8f81bc976f8533af75da3522eebf6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o popup.</text:p>
          </table:table-cell>
        </table:table-row>
      </table:table>
      <text:h text:style-name="Heading_20_2" text:outline-level="2"><text:bookmark-start text:name="__RefHeading___referencias_8"/><text:bookmark-start text:name="referencias"/>Referências<text:bookmark-end text:name="__RefHeading___referencias_8"/><text:bookmark-end text:name="referencias"/></text:h>
      <text:p text:style-name="Text_20_body"><text:span text:style-name="Strong_20_Emphasis"><text:a xlink:type="simple" xlink:href="https://gsan.com.br/doku.php?id=postgres:atendimento_ao_publico:uc0371" text:style-name="Internet_20_link" text:visited-style-name="Visited_20_Internet_20_Link">Inserir Equipe</text:a></text:span></text:p>
      <text:h text:style-name="Heading_20_3" text:outline-level="3"><text:bookmark-start text:name="__RefHeading___termos_principais_9"/><text:bookmark-start text:name="termos_principais"/>Termos Principais<text:bookmark-end text:name="__RefHeading___termos_principais_9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span text:style-name="Strong_20_Emphasis"><text:a xlink:type="simple" xlink:href="https://gsan.com.br/doku.php?id=ajuda:u#unidade_de_negocio" text:style-name="Internet_20_link" text:visited-style-name="Visited_20_Internet_20_Link">Unidade de Negóci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5::45:58</meta:creation-date>
    <dc:creator>Generated</dc:creator>
    <dc:date>2026-09-15T05::45:58</dc:date>
    <dc:language>en-US</dc:language>
    <meta:editing-cycles>1</meta:editing-cycles>
    <meta:editing-duration>PT0S</meta:editing-duration>
    <dc:title>ajuda:inserir_equipe_-_manam</dc:title>
  </office:meta>
</office:document-meta>
</file>