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bcf840288cf570c113640d730a5bcdb0.jpg"/>
  <manifest:file-entry manifest:media-type="image/jpeg" manifest:full-path="Pictures/e653e38cdf9e83e3177f33689929fa73.jpg"/>
  <manifest:file-entry manifest:media-type="image/jpeg" manifest:full-path="Pictures/37cab774085db5ac823932999cc5d004.jpg"/>
  <manifest:file-entry manifest:media-type="image/jpeg" manifest:full-path="Pictures/94da8f105f6c68ac851dbf2c3939aa4d.jpg"/>
  <manifest:file-entry manifest:media-type="image/png" manifest:full-path="Pictures/6139004d0bc5277d85d6495002cff5db.png"/>
  <manifest:file-entry manifest:media-type="image/jpeg" manifest:full-path="Pictures/d4217202534dd8f2e6f6e8ffa5be73c8.jpg"/>
  <manifest:file-entry manifest:media-type="image/jpeg" manifest:full-path="Pictures/31c14d5c582f08602520c8de0d71fa1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5.953125cm" style:rel-width="100%" svg:height="4.4601782915361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inserir_imovel_-_aba_caracteristica"/><text:bookmark-start text:name="__RefHeading___inserir_imovel_-_aba_caracteristica_1"/><text:bookmark-start text:name="inserir_imovel_-_aba_caracteristica"/>Inserir Imóvel - Aba Característica<text:bookmark-end text:name="__RefHeading___inserir_imovel_-_aba_caracteristica_1"/><text:bookmark-end text:name="inserir_imovel_-_aba_caracteristica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opção do sistema permite a inserção de um imóvel na base de dados. A funcionalidade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<text:a xlink:type="simple" xlink:href="https://gsan.com.br/doku.php?id=ajuda:imovel" text:style-name="Internet_20_link" text:visited-style-name="Visited_20_Internet_20_Link">Imóvel</text:a> &gt; <text:a xlink:type="simple" xlink:href="https://gsan.com.br/doku.php?id=ajuda:inserir_imovel" text:style-name="Internet_20_link" text:visited-style-name="Visited_20_Internet_20_Link">Inserir Imóvel</text:a></text:span>.</text:p>
          </table:table-cell>
        </table:table-row>
      </table:table>
      <text:p text:style-name="Text_20_body">Feito isso, o sistema visualiza a tela abaixo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430625cm" svg:height="21.642916666667cm"><draw:image xlink:href="Pictures/bcf840288cf570c113640d730a5bcdb0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É nesta aba que as características do imóvel são definidas, conforme preenchimento dos campos relacionados <text:span text:style-name="Strong_20_Emphasis"><text:a xlink:type="simple" xlink:href="#__RefHeading___preenchimento_dos_campos_3" text:style-name="Local_20_link" text:visited-style-name="Visited_20_Local_20_Link">AQUI</text:a></text:span>.</text:p>
            <text:p text:style-name="Text_20_body">Foi incluído o atributo de subsistema de esgoto, que deverá ser informado nas funcionalidades de <text:span text:style-name="Strong_20_Emphasis">Inserir/Atualizar Imóvel</text:span>. São disponibilizados os sistemas de esgoto para que seja selecionado a opção desejada, e, após esta seleção, o sistema preenche a relação de subsistemas de esgoto para que um deles seja selecionado e gravado, que será obrigatório caso a situação de esgoto seja diferente de <text:span text:style-name="Emphasis">POTENCIAL</text:span>.</text:p>
            <text:p text:style-name="Text_20_body">Foi incluído o campo <text:span text:style-name="Strong_20_Emphasis">Foto do imóvel</text:span> para que a foto do imóvel seja inserida através do botão <draw:frame draw:style-name="media" draw:name="2" text:anchor-type="as-char" draw:z-index="2" svg:width="2.9633333333333cm" style:rel-width="100%" svg:height="0.60854166666667cm" style:rel-height="scale"><draw:image xlink:href="Pictures/e653e38cdf9e83e3177f33689929fa73.jpg" xlink:type="simple" xlink:show="embed" xlink:actuate="onLoad"/></draw:frame>.</text:p>
            <text:p text:style-name="Text_20_body">As telas do tipo Aba têm um comportamento padrão.</text:p>
            <text:p text:style-name="Text_20_body">Clique em <text:span text:style-name="Strong_20_Emphasis"><text:a xlink:type="simple" xlink:href="https://gsan.com.br/doku.php?id=ajuda:aqui" text:style-name="Internet_20_link" text:visited-style-name="Visited_20_Internet_20_Link">Funcionamento das Telas do Tipo Aba</text:a></text:span> para obter uma explicação mais detalhada. Clique nos links abaixo para informações detalhadas de cada aba da funcionalidade:</text:p>
            <text:list text:style-name="List_20_1" text:continue-numbering="false">
              <text:list-item>
                <text:p text:style-name="List_20_1_Content_First"> <text:span text:style-name="Strong_20_Emphasis"><text:a xlink:type="simple" xlink:href="https://gsan.com.br/doku.php?id=ajuda:inserir_imovel_-_aba_localidade" text:style-name="Internet_20_link" text:visited-style-name="Visited_20_Internet_20_Link">Inserir Imóvel - Aba Localidade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inserir_imovel_-_aba_endereco" text:style-name="Internet_20_link" text:visited-style-name="Visited_20_Internet_20_Link">Inserir Imóvel - Aba Endereço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inserir_imovel_-_aba_cliente" text:style-name="Internet_20_link" text:visited-style-name="Visited_20_Internet_20_Link">Inserir Imóvel - Aba Cliente</text:a></text:span></text:p>
              </text:list-item>
              <text:list-item>
                <text:p text:style-name="List_20_1_Content"> <text:span text:style-name="Strong_20_Emphasis"><text:a xlink:type="simple" xlink:href="https://gsan.com.br/doku.php?id=ajuda:inserir_imovel_-_aba_subcategoria_economias" text:style-name="Internet_20_link" text:visited-style-name="Visited_20_Internet_20_Link">Inserir Imóvel - Aba Subcategoria Economias</text:a></text:span></text:p>
              </text:list-item>
              <text:list-item>
                <text:p text:style-name="List_20_1_Content"> <text:span text:style-name="Strong_20_Emphasis"><text:a xlink:type="simple" xlink:href="#ajuda:inserir_imovel_-_aba_caracteristica" text:style-name="Local_20_link" text:visited-style-name="Visited_20_Local_20_Link">Inserir Imóvel - Aba Característica</text:a></text:span></text:p>
              </text:list-item>
              <text:list-item>
                <text:p text:style-name="List_20_1_Content_Last"> <text:span text:style-name="Strong_20_Emphasis"><text:a xlink:type="simple" xlink:href="https://gsan.com.br/doku.php?id=ajuda:inserir_imovel_-_aba_conclusao" text:style-name="Internet_20_link" text:visited-style-name="Visited_20_Internet_20_Link">Inserir Imóvel - Aba Conclusão</text:a></text:span></text:p>
              </text:list-item>
            </text:list>
            <text:p text:style-name="Text_20_body"><text:span text:style-name="Strong_20_Emphasis">Observação</text:span>: Os campos obrigatórios estão marcados com um asterisco vermelho.</text:p>
            <text:p text:style-name="Text_20_body">A tela de sucesso será apresentada após clicar no botão <draw:frame draw:style-name="media" draw:name="3" text:anchor-type="as-char" draw:z-index="3" svg:width="1.6933333333333cm" svg:height="0.52916666666667cm"><draw:image xlink:href="Pictures/37cab774085db5ac823932999cc5d004.jpg" xlink:type="simple" xlink:show="embed" xlink:actuate="onLoad"/></draw:frame>, e não houver nenhuma inconsistência no conteúdo dos campos de todas as abas do processo <text:span text:style-name="Strong_20_Emphasis"><text:a xlink:type="simple" xlink:href="https://gsan.com.br/doku.php?id=ajuda:inserir_imovel" text:style-name="Internet_20_link" text:visited-style-name="Visited_20_Internet_20_Link">Inserir Imóvel</text:a></text:span>.</text:p>
            <text:p text:style-name="Text_20_body">O sistema apresentará a mensagem abaixo, quando a inclusão do imóvel tiver sido realizada com sucesso.</text:p>
            <text:p text:style-name="Text_20_body"><text:span text:style-name="Strong_20_Emphasis">Imóvel de matrícula (<text:span text:style-name="Emphasis">matrícula do imóvel</text:span>) inserido com sucesso</text:span>.</text:p>
            <text:p text:style-name="Text_20_body">O sistema apresentará três opções após a inserção do imóvel. Escolha a opção desejada clicando em algum dos <text:span text:style-name="Emphasis">links</text:span> existentes na tela de sucesso:</text:p>
            <text:list text:style-name="List_20_1" text:continue-numbering="false">
              <text:list-item>
                <text:p text:style-name="List_20_1_Content_First"> Menu Principal: para voltar à tela principal do sistema.</text:p>
              </text:list-item>
              <text:list-item>
                <text:p text:style-name="List_20_1_Content"> Inserir outro Imóvel: para preparar o sistema para inserção de outro imóvel.</text:p>
              </text:list-item>
              <text:list-item>
                <text:p text:style-name="List_20_1_Content_Last"> Atualizar Imóvel Inserido: para efetuar a atualização do imóvel, recentemente, inserido.</text:p>
              </text:list-item>
            </text:list>
          </table:table-cell>
        </table:table-row>
      </table:table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oto do Imóvel</text:span></text:p>
          </table:table-cell>
          <table:table-cell office:value-type="string" table:style-name="tablecell">
            <text:p text:style-name="tablealignleft">Selecione a foto do imóvel (no formato <text:span text:style-name="Strong_20_Emphasis">JPG</text:span> ou <text:span text:style-name="Strong_20_Emphasis">JPEG</text:span>) que será anexada às suas características, através do botão <draw:frame draw:style-name="media" draw:name="4" text:anchor-type="as-char" draw:z-index="4" svg:width="2.9633333333333cm" style:rel-width="100%" svg:height="0.60854166666667cm" style:rel-height="scale"><draw:image xlink:href="Pictures/e653e38cdf9e83e3177f33689929fa73.jpg" xlink:type="simple" xlink:show="embed" xlink:actuate="onLoad"/></draw:frame>. Em algumas empresas, a inserção de fotos é feita na Aba <text:span text:style-name="Strong_20_Emphasis"><text:a xlink:type="simple" xlink:href="https://gsan.com.br/doku.php?id=ajuda:inserir_imovel_-_aba_conclusao" text:style-name="Internet_20_link" text:visited-style-name="Visited_20_Internet_20_Link">Conclusão</text:a></text:span>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Área Construída</text:span></text:p>
          </table:table-cell>
          <table:table-cell office:value-type="string" table:style-name="tablecell">
            <text:p text:style-name="tablealignleft">Você tem duas maneiras de informar este campo: informando a área, em metros quadrados, no campo mais à esquerda; ou selecionando a faixa da área construída, no campo mais à direita. <text:line-break/>Caso você informe a área do imóvel no campo mais à esquerda, o sistema, automaticamente, desabilitará o campo de seleção da faixa e, internamente fará o enquadramento do imóvel na faixa de área construída correspondente à área informada. <text:line-break/>Neste caso o sistema armazena, tanto a informação da área construída informada, como a informação da faixa  de área construída, na qual, o imóvel foi enquadrado. Dependendo da empresa, campo de preenchimento opcional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Volume Reservatório Inferior</text:span></text:p>
          </table:table-cell>
          <table:table-cell office:value-type="string" table:style-name="tablecell">
            <text:p text:style-name="tablealignleft">Você tem duas maneiras de informar este campo: informando o volume, em metros cúbicos, no campo mais à esquerda; ou selecionando a faixa do volume do reservatório inferior, no campo mais à direita. <text:line-break/>Caso você informe o volume do reservatório inferior do imóvel no campo mais à esquerda, o sistema, automaticamente,  desabilitará o campo de seleção correspondente e, internamente fará o enquadramento do imóvel na faixa de volume do  reservatório inferior correspondente ao volume informado. <text:line-break/>Neste caso o sistema armazena tanto a informação do volume do  reservatório inferior informado como a informação da faixa do volume do reservatório inferior, na qual, o imóvel foi  enquadrad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Volume Reservatório Superior</text:span></text:p>
          </table:table-cell>
          <table:table-cell office:value-type="string" table:style-name="tablecell">
            <text:p text:style-name="tablealignleft">Você tem duas maneiras de informar este campo: informando o volume, em metros cúbicos, no campo mais à esquerda; ou selecionando a faixa do volume do reservatório superior, no campo mais à direita. <text:line-break/>Caso você informe o volume do reservatório superior do imóvel no campo mais à esquerda, o sistema, automaticamente, desabilitará o campo de seleção correspondente e, internamente, fará o enquadramento do imóvel na faixa de volume do  reservatório superior correspondente ao volume informado. <text:line-break/>Neste caso o sistema armazena, tanto a informação do volume do reservatório superior informado, como a informação da faixa do volume do reservatório superior, na qual, o imóvel foi  enquadrado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Volume da Piscina do Imóvel</text:span></text:p>
          </table:table-cell>
          <table:table-cell office:value-type="string" table:style-name="tablecell">
            <text:p text:style-name="tablealignleft">Você tem duas maneiras de informar este campo: informando o volume, em metros cúbicos, no campo mais à esquerda; ou selecionando a faixa do volume da piscina do imóvel, no campo mais à direita. <text:line-break/>Caso você informe o volume da piscina do imóvel no campo mais à esquerda, o sistema, automaticamente, desabilitará o campo de seleção correspondente e, internamente, fará o enquadramento do imóvel na faixa de volume da piscina do imóvel  correspondente ao volume informado. <text:line-break/>Neste caso o sistema armazena, tanto a informação do volume da piscina do imóvel  informado, como a informação da faixa do volume da piscina do imóvel , na qual, o imóvel foi enquadrado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Jardim</text:span></text:p>
          </table:table-cell>
          <table:table-cell office:value-type="string" table:style-name="tablecell">
            <text:p text:style-name="tablealignleft">Informe se o imóvel tem, ou não, jardim; fazendo a seleção no campo correspondente (SIM/NÃO)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avimento Calçada</text:span></text:p>
          </table:table-cell>
          <table:table-cell office:value-type="string" table:style-name="tablecell">
            <text:p text:style-name="tablealignleft">Selecione, na lista apresentada ao lado do campo, o tipo de pavimento existente na calçada do imóvel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avimento Rua</text:span></text:p>
          </table:table-cell>
          <table:table-cell office:value-type="string" table:style-name="tablecell">
            <text:p text:style-name="tablealignleft">Selecione, na lista apresentada ao lado do campo, o tipo de pavimento existente na rua do imóve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onte de Abastecimento</text:span></text:p>
          </table:table-cell>
          <table:table-cell office:value-type="string" table:style-name="tablecell">
            <text:p text:style-name="tablealignleft">Selecione, na lista apresentada ao lado do campo, a fonte de abastecimento de água do imóve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ituação Ligação Água</text:span></text:p>
          </table:table-cell>
          <table:table-cell office:value-type="string" table:style-name="tablecell">
            <text:p text:style-name="tablealignleft">Selecione, na lista apresentada ao lado do campo, a situação da ligação de água do imóvel. Este campo sofre influência da informação da rede de água existente na quadra onde o imóvel está localizado. <text:line-break/>Para quadra sem rede de água, o sistema assume a situação <text:span text:style-name="Strong_20_Emphasis">Potencial</text:span>. Para quadra com rede de água: O sistema assume a situação <text:span text:style-name="Strong_20_Emphasis">Factível</text:span>. Para quadra com rede de água parcial, você deverá selecionar a situação entre <text:span text:style-name="Strong_20_Emphasis">Factível</text:span> e <text:span text:style-name="Strong_20_Emphasis">Potencial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ituação Ligação Esgoto</text:span></text:p>
          </table:table-cell>
          <table:table-cell office:value-type="string" table:style-name="tablecell">
            <text:p text:style-name="tablealignleft">Selecione, na lista apresentada ao lado do campo, a situação da ligação de esgoto do imóvel. Este campo sofre influência da informação da rede de esgoto existente na quadra onde o imóvel está localizado. <text:line-break/>Para quadra sem rede de esgoto, o sistema assume a situação <text:span text:style-name="Strong_20_Emphasis">Potencial</text:span>. Para quadra com rede de esgoto, o sistema assume a situação <text:span text:style-name="Strong_20_Emphasis">Factível</text:span>. Para quadra com rede de esgoto parcial, você deverá selecionar a situação entre <text:span text:style-name="Strong_20_Emphasis">Factível</text:span> e <text:span text:style-name="Strong_20_Emphasis">Potencial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sgotamento</text:span></text:p>
          </table:table-cell>
          <table:table-cell office:value-type="string" table:style-name="tablecell">
            <text:p text:style-name="tablealignleft">Selecione, na lista apresentada ao lado do campo, o esgotamento do imóvel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xiste Nível para Instalação de Esgoto</text:span> </text:p>
          </table:table-cell>
          <table:table-cell office:value-type="string" table:style-name="tablecell">
            <text:p text:style-name="tablealignleft">Campo visualizado dependendo da empresa. As empresas que utilizam Postgree, foi incluído o indicador <text:span text:style-name="Emphasis">Sim</text:span>, que significa que no imóvel cadastrado existe nível para  instalação de esgoto, e a opção <text:span text:style-name="Emphasis">Não</text:span> quando o imóvel não possui nível para instala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istema de Esgoto</text:span> </text:p>
          </table:table-cell>
          <table:table-cell office:value-type="string" table:style-name="tablecell">
            <text:p text:style-name="tablealignleft">Campo visualizado dependendo da empresa. Selecione, na lista apresentada ao lado do campo, o sistema de esgoto do imóvel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ubsistema</text:span> </text:p>
          </table:table-cell>
          <table:table-cell office:value-type="string" table:style-name="tablecell">
            <text:p text:style-name="tablealignleft">Campo visualizado dependendo da empresa. Selecione, na lista apresentada ao lado do campo, o subsistema de esgoto do imóvel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erfil do Imóvel</text:span></text:p>
          </table:table-cell>
          <table:table-cell office:value-type="string" table:style-name="tablecell">
            <text:p text:style-name="tablealignleft">Selecione, na lista apresentada ao lado do campo, o perfil do imóvel (Normal, Grande Consumidor etc.)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oço</text:span></text:p>
          </table:table-cell>
          <table:table-cell office:value-type="string" table:style-name="tablecell">
            <text:p text:style-name="tablealignleft">Selecione, na lista apresentada ao lado do campo, caso exista poço no imóvel, o tipo do poço existente no imóve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ipo de Despejo</text:span></text:p>
          </table:table-cell>
          <table:table-cell office:value-type="string" table:style-name="tablecell">
            <text:p text:style-name="tablealignleft">Selecione, na lista apresentada ao lado do campo, o tipo de despejo na rede de esgoto produzido pelo imóve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ipo de Habitação</text:span> </text:p>
          </table:table-cell>
          <table:table-cell office:value-type="string" table:style-name="tablecell">
            <text:p text:style-name="tablealignleft">Selecione uma das opções disponibilizada pelo sistema. Este campo é obrigatório o preenchimento para CAEMA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ipo de Propriedade</text:span> </text:p>
          </table:table-cell>
          <table:table-cell office:value-type="string" table:style-name="tablecell">
            <text:p text:style-name="tablealignleft">Selecione uma das opções disponibilizada pelo sistema. Este campo é obrigatório o preenchimento para CAEMA.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ipo de Construção</text:span> </text:p>
          </table:table-cell>
          <table:table-cell office:value-type="string" table:style-name="tablecell">
            <text:p text:style-name="tablealignleft">Selecione uma das opções disponibilizada pelo sistema. Este campo é obrigatório o preenchimento para CAEM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ipo de Cobertura</text:span> </text:p>
          </table:table-cell>
          <table:table-cell office:value-type="string" table:style-name="tablecell">
            <text:p text:style-name="tablealignleft">Selecione uma das opções disponibilizada pelo sistema. Este campo é obrigatório o preenchimento para CAEMA.  </text:p>
          </table:table-cell>
        </table:table-row>
      </table:table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1.6933333333333cm" svg:height="0.555625cm"><draw:image xlink:href="Pictures/94da8f105f6c68ac851dbf2c3939aa4d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2.1166666666667cm" style:rel-width="100%" svg:height="0.555625cm" style:rel-height="scale"><draw:image xlink:href="Pictures/6139004d0bc5277d85d6495002cff5db.png" xlink:type="simple" xlink:show="embed" xlink:actuate="onLoad"/></draw:frame></text:p>
          </table:table-cell>
          <table:table-cell office:value-type="string" table:style-name="tablecell">
            <text:p text:style-name="tablealignleft">Estes botões estão na parte superior da linha horizontal, e devem ser utilizados para que o sistema avance para a próxima aba.<text:line-break/>Antes de passar para a próxima aba, o sistema irá verificar se existe alguma inconsistência na aba atual.<text:line-break/>No caso de haver alguma inconsistência, o sistema apresentará a mensagem de crítica correspondente e não avançará para a próxima ab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3229166666667cm" svg:height="0.50270833333333cm"><draw:image xlink:href="Pictures/d4217202534dd8f2e6f6e8ffa5be73c8.jpg" xlink:type="simple" xlink:show="embed" xlink:actuate="onLoad"/></draw:frame></text:p>
          </table:table-cell>
          <table:table-cell office:value-type="string" table:style-name="tablecell">
            <text:p text:style-name="tablealignleft">Estes botões estão na parte superior da linha horizontal, e devem ser utilizados para que o sistema avance para a próxima aba.<text:line-break/>Antes de passar para a próxima aba o sistema irá verificar se existe alguma inconsistência na aba atual.<text:line-break/>No caso de haver alguma inconsistência, o sistema apresentará a mensagem de crítica correspondente e não avançará para a próxima ab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74625cm" svg:height="0.58208333333333cm"><draw:image xlink:href="Pictures/31c14d5c582f08602520c8de0d71fa1a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1.6933333333333cm" svg:height="0.52916666666667cm"><draw:image xlink:href="Pictures/37cab774085db5ac823932999cc5d004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nclui o procedimento de inserção de uma subcategoria.</text:p>
          </table:table-cell>
        </table:table-row>
      </table:table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<text:a xlink:type="simple" xlink:href="https://gsan.com.br/doku.php?id=postgres:cadastro:uc0011" text:style-name="Internet_20_link" text:visited-style-name="Visited_20_Internet_20_Link">Inserir Imóvel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cadastro" text:style-name="Internet_20_link" text:visited-style-name="Visited_20_Internet_20_Link">Cadastro</text:a></text:span></text:p>
      <text:h text:style-name="Heading_20_2" text:outline-level="2"><text:bookmark-start text:name="__RefHeading___video_7"/><text:bookmark-start text:name="video"/>Vídeo<text:bookmark-end text:name="__RefHeading___video_7"/><text:bookmark-end text:name="video"/></text:h>
      <text:p text:style-name="Text_20_body"><text:span text:style-name="Strong_20_Emphasis"><text:a xlink:type="simple" xlink:href="https://gsan.com.br/doku.php?id=treinamentos:livre:video-aulas:inserir_imovel" text:style-name="Internet_20_link" text:visited-style-name="Visited_20_Internet_20_Link">Inserir Imóvel</text:a></text:span></text:p>
      <text:p text:style-name="Text_20_body">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8::57:18</meta:creation-date>
    <dc:creator>Generated</dc:creator>
    <dc:date>2026-09-13T08::57:18</dc:date>
    <dc:language>en-US</dc:language>
    <meta:editing-cycles>1</meta:editing-cycles>
    <meta:editing-duration>PT0S</meta:editing-duration>
    <dc:title>ajuda:inserir_imovel_-_aba_caracteristica</dc:title>
  </office:meta>
</office:document-meta>
</file>