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4c3009d02d96188c6b6808ca4b0548b7.jpg"/>
  <manifest:file-entry manifest:media-type="image/png" manifest:full-path="Pictures/cd5fa571241607c16cfe66b63211e2ba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gif" manifest:full-path="Pictures/8fb21656a5cd9bfdcf4bc167f8eb632e.gif"/>
  <manifest:file-entry manifest:media-type="image/jpeg" manifest:full-path="Pictures/1f074e94c904c79b691c8abaf69c22c8.jpg"/>
  <manifest:file-entry manifest:media-type="image/jpeg" manifest:full-path="Pictures/51fe5ccd17146f2eb821e6339bb862c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inserir_imovel_em_programa_especial"/><text:bookmark-start text:name="__RefHeading___inserir_imovel_em_programa_especial_1"/><text:bookmark-start text:name="inserir_imovel_em_programa_especial"/>Inserir Imóvel em Programa Especial<text:bookmark-end text:name="__RefHeading___inserir_imovel_em_programa_especial_1"/><text:bookmark-end text:name="inserir_imovel_em_programa_especi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tem como objetivo inserir um imóvel em um programa especial e foi desenvolvida e implementada inicialmente para a <text:span text:style-name="Strong_20_Emphasis">CAEMA</text:span>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imovel" text:style-name="Internet_20_link" text:visited-style-name="Visited_20_Internet_20_Link">Imóvel</text:a> &gt; Inserir Imóvel em Programa Especial</text:span>.</text:p>
          </table:table-cell>
        </table:table-row>
      </table:table>
      <text:p text:style-name="Text_20_body">Feito isso, o sistema visualiza a tela a seguir:</text:p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e nos relatório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77708333333cm" svg:height="10.345208333333cm"><draw:image xlink:href="Pictures/4c3009d02d96188c6b6808ca4b0548b7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Foi alterado o <text:span text:style-name="Strong_20_Emphasis">Número de Inscrição da Bolsa Família</text:span> para o <text:span text:style-name="Strong_20_Emphasis">Número de Inscrição do Seguro Social</text:span> (NIS). Além disso, as telas referentes às funcionalidades <text:span text:style-name="Strong_20_Emphasis"><text:a xlink:type="simple" xlink:href="#ajuda:inserir_imovel_em_programa_especial" text:style-name="Local_20_link" text:visited-style-name="Visited_20_Local_20_Link">Inserir Imóvel em Programa Especial</text:a></text:span> e <text:span text:style-name="Strong_20_Emphasis"><text:a xlink:type="simple" xlink:href="https://gsan.com.br/doku.php?id=ajuda:manter_imovel_em_programa_especial" text:style-name="Internet_20_link" text:visited-style-name="Visited_20_Internet_20_Link">Manter Imóvel em Programa Especial</text:a></text:span> foram alteradas para considerar o número de inscrição do seguro social como obrigatório, verificando a validade deste campo conforme as regras de formação e do dígito verificador. Caso o campo seja inválido, o sistema informa a mensagem <text:span text:style-name="Emphasis">NIS inválido</text:span>.</text:p>
            <text:p text:style-name="Text_20_body">Dito isso, informe os campos obrigatoriamente e clique no botão <draw:frame draw:style-name="media" draw:name="2" text:anchor-type="as-char" draw:z-index="2" svg:width="1.4816666666667cm" svg:height="0.58208333333333cm"><draw:image xlink:href="Pictures/cd5fa571241607c16cfe66b63211e2ba.png" xlink:type="simple" xlink:show="embed" xlink:actuate="onLoad"/></draw:frame> (para detalhes sobre o preenchimento dos campos, clique <text:span text:style-name="Strong_20_Emphasis"><text:a xlink:type="simple" xlink:href="#__RefHeading___preenchimento_dos_campos_3" text:style-name="Local_20_link" text:visited-style-name="Visited_20_Local_20_Link">AQUI</text:a></text:span>). O sistema efetua algumas validações:</text:p>
            <text:list text:style-name="Numbering_20_1" text:continue-numbering="false">
              <text:list-item>
                <text:p text:style-name="Numbering_20_1_Content_First"> Validação do NIS:</text:p>
                <text:list text:style-name="Numbering_20_1">
                  <text:list-item>
                    <text:p text:style-name="Numbering_20_1_Content"> O NIS – Número de Identificação na Segurança Social, que é composto por onze algarismos, sendo o último o dígito verificador.</text:p>
                  </text:list-item>
                  <text:list-item>
                    <text:p text:style-name="Numbering_20_1_Content"> O NIS de Pessoa Singular (PS) começa por <text:span text:style-name="Emphasis">1</text:span>.</text:p>
                  </text:list-item>
                  <text:list-item>
                    <text:p text:style-name="Numbering_20_1_Content"> O NIS de Pessoa Coletiva (PC) começa por <text:span text:style-name="Emphasis">2</text:span>.</text:p>
                  </text:list-item>
                </text:list>
              </text:list-item>
              <text:list-item>
                <text:p text:style-name="Numbering_20_1_Content"> Regras para o cálculo do Dígito Verificador:</text:p>
                <text:list text:style-name="Numbering_20_1">
                  <text:list-item>
                    <text:p text:style-name="Numbering_20_1_Content"> Multiplica-se cada dígito que compõe o NIS, exceto o próprio Dígito Verificador, pela sequência de números primos, da esquerda para a direita, a partir do número primo <text:span text:style-name="Emphasis">2</text:span>.</text:p>
                  </text:list-item>
                  <text:list-item>
                    <text:p text:style-name="Numbering_20_1_Content"> Somam-se os 10 produtos obtidos.</text:p>
                  </text:list-item>
                  <text:list-item>
                    <text:p text:style-name="Numbering_20_1_Content"> Divide-se o resultado da soma por 10.</text:p>
                  </text:list-item>
                  <text:list-item>
                    <text:p text:style-name="Numbering_20_1_Content"> Obtém-se o resto da divisão.</text:p>
                  </text:list-item>
                  <text:list-item>
                    <text:p text:style-name="Numbering_20_1_Content_Last"> Subtrai-se de 9, o valor do resto obtido na divisão. O valor obtido será o dígito verificador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Matrícula</text:p>
          </table:table-cell>
          <table:table-cell office:value-type="string" table:style-name="tablecell">
            <text:p text:style-name="tablealignleft">Campo obrigatório. Informe a matrícula do imóvel, ou clique no botão <draw:frame draw:style-name="media" draw:name="3" text:anchor-type="as-char" draw:z-index="3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imovel" text:style-name="Internet_20_link" text:visited-style-name="Visited_20_Internet_20_Link">Pesquisar Imóvel</text:a></text:span>, para selecionar a matrícula desejada. A identificação do imóvel será exibida no campo ao lado. Para apagar o conteúdo do campo, clique no botão <draw:frame draw:style-name="media" draw:name="4" text:anchor-type="as-char" draw:z-index="4" svg:width="0.52916666666667cm" svg:height="0.555625cm"><draw:image xlink:href="Pictures/7d683db972d9051c5dfecc78c7cc997d.gif" xlink:type="simple" xlink:show="embed" xlink:actuate="onLoad"/></draw:frame> ao lado do campo em exibição. <text:line-break/><text:span text:style-name="Strong_20_Emphasis">Regra associada</text:span>: Caso a categoria do imóvel seja diferente de residencial, ou esteja sem hidrômetro e sua área construída seja superior a 100m², o sistema não permite a inclusão no programa. Caso o imóvel tenha hidrômetro e não possua consumo de água faturada no mês atual, o sistema busca o do mês anterior; sendo superior a 25m³, o sistema não permite a inclusão no programa. Caso o cliente responsável pelo imóvel seja diferente do cliente responsável pelo programa especial, o sistema exibe uma mensagem de crítica. O mesmo para imóveis com situação de ligação de água do imóvel diferente de LIGADO, já cadastrados no programa especial, com débito automático ou parcelamento.</text:p>
          </table:table-cell>
        </table:table-row>
        <table:table-row>
          <table:table-cell office:value-type="string" table:style-name="tablecell">
            <text:p text:style-name="tablealignleft">Observação</text:p>
          </table:table-cell>
          <table:table-cell office:value-type="string" table:style-name="tablecell">
            <text:p text:style-name="tablealignleft">Campo obrigatório. Informe as observações complementares, campo livre com até 200 (duzentos) caracteres.</text:p>
          </table:table-cell>
        </table:table-row>
        <table:table-row>
          <table:table-cell office:value-type="string" table:style-name="tablecell">
            <text:p text:style-name="tablealignleft">Data da Apresentação dos Documentos</text:p>
          </table:table-cell>
          <table:table-cell office:value-type="string" table:style-name="tablecell">
            <text:p text:style-name="tablealignleft">Campo obrigatório. Informe uma data válida para apresentação dos documentos, no formato DD/MM/AAAA (dia, mês, ano), ou clique no botão <draw:frame draw:style-name="media" draw:name="5" text:anchor-type="as-char" draw:z-index="5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para selecionar a data desejada.</text:p>
          </table:table-cell>
        </table:table-row>
        <table:table-row>
          <table:table-cell office:value-type="string" table:style-name="tablecell">
            <text:p text:style-name="tablealignleft">Número de Inscrição Social (NIS)</text:p>
          </table:table-cell>
          <table:table-cell office:value-type="string" table:style-name="tablecell">
            <text:p text:style-name="tablealignleft">Campo obrigatório. Informe o Número de Inscrição Social (NIS)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 base de dados, link <text:span text:style-name="Strong_20_Emphasis"><text:a xlink:type="simple" xlink:href="https://gsan.com.br/doku.php?id=ajuda:pesquisar_imovel" text:style-name="Internet_20_link" text:visited-style-name="Visited_20_Internet_20_Link">Pesquisar Imóvel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pagar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desejada.<text:line-break/>Clique em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 para obter instruções mais detalhadas da tela <text:span text:style-name="Emphasis">Calendári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3229166666667cm" svg:height="0.47625cm"><draw:image xlink:href="Pictures/1f074e94c904c79b691c8abaf69c22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7197916666667cm" svg:height="0.555625cm"><draw:image xlink:href="Pictures/51fe5ccd17146f2eb821e6339bb862c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os dados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cadastro:uc0973" text:style-name="Internet_20_link" text:visited-style-name="Visited_20_Internet_20_Link">Inserir Imóvel em Programa Especial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imovel" text:style-name="Internet_20_link" text:visited-style-name="Visited_20_Internet_20_Link">Imóvel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54</meta:creation-date>
    <dc:creator>Generated</dc:creator>
    <dc:date>2026-09-16T09::53:54</dc:date>
    <dc:language>en-US</dc:language>
    <meta:editing-cycles>1</meta:editing-cycles>
    <meta:editing-duration>PT0S</meta:editing-duration>
    <dc:title>ajuda:inserir_imovel_em_programa_especial</dc:title>
  </office:meta>
</office:document-meta>
</file>