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3a5ede43697b341508579b02ae8154f5.jpg"/>
  <manifest:file-entry manifest:media-type="image/png" manifest:full-path="Pictures/cd5fa571241607c16cfe66b63211e2ba.png"/>
  <manifest:file-entry manifest:media-type="image/png" manifest:full-path="Pictures/b88aab347010441ba3d6fb613a923069.png"/>
  <manifest:file-entry manifest:media-type="image/jpeg" manifest:full-path="Pictures/f085d049448fd55b660c1f49dc752317.jpg"/>
  <manifest:file-entry manifest:media-type="image/gif" manifest:full-path="Pictures/4a1d013358fec02f62fd9128287614a7.gif"/>
  <manifest:file-entry manifest:media-type="image/png" manifest:full-path="Pictures/75c2fb0f034c3ea26911669d75b194f8.png"/>
  <manifest:file-entry manifest:media-type="image/gif" manifest:full-path="Pictures/7d683db972d9051c5dfecc78c7cc997d.gif"/>
  <manifest:file-entry manifest:media-type="image/jpeg" manifest:full-path="Pictures/71666722a16d47c64b22d0e6681980f1.jpg"/>
  <manifest:file-entry manifest:media-type="image/jpeg" manifest:full-path="Pictures/690c0edfa8d614271830fb610ffdc122.jpg"/>
  <manifest:file-entry manifest:media-type="image/png" manifest:full-path="Pictures/da8f81bc976f8533af75da3522eebf6e.png"/>
  <manifest:file-entry manifest:media-type="image/png" manifest:full-path="Pictures/7a3ee5346a6dae1d0123bfe37257827a.png"/>
  <manifest:file-entry manifest:media-type="image/jpeg" manifest:full-path="Pictures/b94c0738487e12774fea601c19165ab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adastro"><draw:frame draw:style-name="mediaright" draw:name="0" text:anchor-type="paragraph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inserir_localidade"/><text:bookmark-start text:name="__RefHeading___inserir_localidade_1"/><text:bookmark-start text:name="inserir_localidade"/>Inserir Localidade<text:bookmark-end text:name="__RefHeading___inserir_localidade_1"/><text:bookmark-end text:name="inserir_localidad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inserir uma nova localidade no cadastro do sistema. A opção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adastro" text:style-name="Internet_20_link" text:visited-style-name="Visited_20_Internet_20_Link">Cadastro</text:a> &gt; <text:a xlink:type="simple" xlink:href="https://gsan.com.br/doku.php?id=ajuda:localizacao" text:style-name="Internet_20_link" text:visited-style-name="Visited_20_Internet_20_Link">Localização</text:a> &gt; <text:a xlink:type="simple" xlink:href="https://gsan.com.br/doku.php?id=ajuda:localidade" text:style-name="Internet_20_link" text:visited-style-name="Visited_20_Internet_20_Link">Localidade</text:a> &gt; Inserir Localidade</text:span>.</text:p>
          </table:table-cell>
        </table:table-row>
      </table:table>
      <text:p text:style-name="Text_20_body">Feito isso, o sistema acessa a tela abaixo:
<text:line-break/>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35125cm" svg:height="23.203958333333cm"><draw:image xlink:href="Pictures/3a5ede43697b341508579b02ae8154f5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cima, informe os dados necessários para efetuar a inclusão da localidade e clique no botão <draw:frame draw:style-name="media" draw:name="2" text:anchor-type="as-char" draw:z-index="2" svg:width="1.4816666666667cm" svg:height="0.58208333333333cm"><draw:image xlink:href="Pictures/cd5fa571241607c16cfe66b63211e2ba.png" xlink:type="simple" xlink:show="embed" xlink:actuate="onLoad"/></draw:frame>.Para detalhes sobre o preenchimento dos campos, clique <text:span text:style-name="Strong_20_Emphasis"><text:a xlink:type="simple" xlink:href="#__RefHeading___preenchimento_dos_campos_4" text:style-name="Local_20_link" text:visited-style-name="Visited_20_Local_20_Link">AQUI</text:a></text:span>.</text:p>
            <text:p text:style-name="Text_20_body">Para a <text:span text:style-name="Strong_20_Emphasis">CAERN</text:span>, no campo opcional <text:span text:style-name="Strong_20_Emphasis">Tarifa de Consumo</text:span>, é possível informar uma tarifa de consumo específica, tornando-a padrão para a localidade inserida.</text:p>
            <text:p text:style-name="Text_20_body">Para registrar no sistema o <text:span text:style-name="Strong_20_Emphasis">Distrito Operacional</text:span> ou a <text:span text:style-name="Strong_20_Emphasis">Zona de Pressão</text:span>, foram incluidos os campos <text:span text:style-name="Strong_20_Emphasis">Sistema de Abastecimento</text:span> e <text:span text:style-name="Strong_20_Emphasis">Sistemas de Abastecimento Secundários</text:span>, mantendo-se a hierarquia cadastral, possibilitando ao usuário informar o sistema de abastecimento de água da localidade (pode ser um ou mais de um, sendo um deles o principal). Mas <text:span text:style-name="Strong_20_Emphasis">atenção</text:span>: esses campos são visualizados de acordo com a parametrização de cada empresa.</text:p>
            <text:p text:style-name="Text_20_body">Dependendo da parametrização, também é visualizado o campo <text:span text:style-name="Strong_20_Emphasis">Concessionária</text:span>, onde é possível selecionar uma concessionária da lista disponibilizada pelo sistema. Toda a arrecadação é processada via concessionária. Esta poderá ser associada a uma ou mais localidades. Além disso, cada concessionária tem seu código específico junto à Federação Brasileira de Bancos (FEBRABAN), de modo que todos os documentos com código de barras dos imóveis das localidades associadas à concessionária são emitidos com esse código FEBRABAN. Só lembrando que o uso do campo é ativado através de parametrização; caso o parâmetro não esteja ativo para a empresa, o campo não será visualizado.</text:p>
            <text:p text:style-name="Text_20_body">Após o preenchimento dos campos, o sistema efetua algumas validações:</text:p>
            <text:list text:style-name="Numbering_20_1" text:continue-numbering="false">
              <text:list-item>
                <text:p text:style-name="Numbering_20_1_Content_First"> Inserir Unidade Organizacional:</text:p>
                <text:list text:style-name="Numbering_20_1">
                  <text:list-item>
                    <text:p text:style-name="Numbering_20_1_Content"> Caso não exista unidade superior para a unidade de negócio da localidade, a unidade organizacional não é inserida; caso contrário, a unidade é incluída na tabela de unidade organizacional.</text:p>
                  </text:list-item>
                </text:list>
              </text:list-item>
              <text:list-item>
                <text:p text:style-name="Numbering_20_1_Content"> Inserir Trâmites dos Grupos de Solicitações:</text:p>
                <text:list text:style-name="Numbering_20_1">
                  <text:list-item>
                    <text:p text:style-name="Numbering_20_1_Content"> Para cada item do grupo de solicitação e unidade correspondente, o sistema inclui os dados na tabela tipo de grupo.</text:p>
                  </text:list-item>
                </text:list>
              </text:list-item>
              <text:list-item>
                <text:p text:style-name="Numbering_20_1_Content"> Verificar existência de dados:</text:p>
                <text:list text:style-name="Numbering_20_1">
                  <text:list-item>
                    <text:p text:style-name="Numbering_20_1_Content"> Caso não exista a tabela na base de dados, o sistema exibe a mensagem: <text:span text:style-name="Emphasis">Tabela «nome da tabela» inexistente</text:span> e cancela a operação.</text:p>
                  </text:list-item>
                  <text:list-item>
                    <text:p text:style-name="Numbering_20_1_Content"> Caso a tabela esteja sem dados, o sistema exibe a mensagem: <text:span text:style-name="Emphasis">Tabela «nome da tabela» sem dados para seleção</text:span> e cancela a operação.</text:p>
                  </text:list-item>
                </text:list>
              </text:list-item>
              <text:list-item>
                <text:p text:style-name="Numbering_20_1_Content"> Verificar preenchimento dos campos:</text:p>
                <text:list text:style-name="Numbering_20_1">
                  <text:list-item>
                    <text:p text:style-name="Numbering_20_1_Content"> Caso o usuário não informe ou selecione o conteúdo de algum campo necessário à inclusão da localidade, o sistema exibe a mensagem: <text:span text:style-name="Emphasis">Informe «nome do campo que não foi preenchido ou selecionado»</text:span>.</text:p>
                  </text:list-item>
                </text:list>
              </text:list-item>
              <text:list-item>
                <text:p text:style-name="Numbering_20_1_Content"> Verificar existência da localidade:</text:p>
                <text:list text:style-name="Numbering_20_1">
                  <text:list-item>
                    <text:p text:style-name="Numbering_20_1_Content"> Caso o código da localidade já exista no sistema, é exibida a mensagem: <text:span text:style-name="Emphasis">Localidade já existe no cadastro</text:span>.</text:p>
                  </text:list-item>
                </text:list>
              </text:list-item>
              <text:list-item>
                <text:p text:style-name="Numbering_20_1_Content"> Verificar existência do cliente:</text:p>
                <text:list text:style-name="Numbering_20_1">
                  <text:list-item>
                    <text:p text:style-name="Numbering_20_1_Content"> Caso o código do cliente não exista no sistema, é exibida a mensagem: <text:span text:style-name="Emphasis">Cliente inexistente</text:span>.</text:p>
                  </text:list-item>
                </text:list>
              </text:list-item>
              <text:list-item>
                <text:p text:style-name="Numbering_20_1_Content"> Verificar se cliente é funcionário:</text:p>
                <text:list text:style-name="Numbering_20_1">
                  <text:list-item>
                    <text:p text:style-name="Numbering_20_1_Content"> Caso o cliente selecionado não seja um funcionário, o sistema exibe a mensagem: <text:span text:style-name="Emphasis">Cliente não está cadastrado como funcionário</text:span>.</text:p>
                  </text:list-item>
                </text:list>
              </text:list-item>
              <text:list-item>
                <text:p text:style-name="Numbering_20_1_Content"> Verificar se já existe localidade informada como sede:</text:p>
                <text:list text:style-name="Numbering_20_1">
                  <text:list-item>
                    <text:p text:style-name="Numbering_20_1_Content"> Caso já exista localidade informada como sede da empresa e o usuário selecionar a opção <text:span text:style-name="Emphasis">SIM</text:span>, o sistema exibe a mensagem: <text:span text:style-name="Emphasis">Já existe localidade informada como sede localidade’ ‘+’ localidade</text:span>.</text:p>
                  </text:list-item>
                </text:list>
              </text:list-item>
              <text:list-item>
                <text:p text:style-name="Numbering_20_1_Content"> Verificar existência de município:</text:p>
                <text:list text:style-name="Numbering_20_1">
                  <text:list-item>
                    <text:p text:style-name="Numbering_20_1_Content"> Caso o código do município não exista no sistema, é exibida a mensagem: <text:span text:style-name="Emphasis">Município inexistente</text:span>.</text:p>
                  </text:list-item>
                </text:list>
              </text:list-item>
              <text:list-item>
                <text:p text:style-name="Numbering_20_1_Content"> Verificar existência de unidade organizacional:</text:p>
                <text:list text:style-name="Numbering_20_1">
                  <text:list-item>
                    <text:p text:style-name="Numbering_20_1_Content"> Caso o código da unidade organizacional exista, o sistema exibe a mensagem: <text:span text:style-name="Emphasis">Já existe a Unidade Organizacional para outra localidade</text:span>.</text:p>
                  </text:list-item>
                </text:list>
              </text:list-item>
              <text:list-item>
                <text:p text:style-name="Numbering_20_1_Content"> Validar Unidade Organizacional:</text:p>
                <text:list text:style-name="Numbering_20_1">
                  <text:list-item>
                    <text:p text:style-name="Numbering_20_1_Content"> Caso o código da unidade não exista no sistema, é exibida a mensagem: <text:span text:style-name="Emphasis">Unidade Organizacional inexistente</text:span>.</text:p>
                  </text:list-item>
                  <text:list-item>
                    <text:p text:style-name="Numbering_20_1_Content"> Caso a unidade organizacional informada esteja fora da gestão da unidade de negócio, o sistema exibe a mensagem: <text:span text:style-name="Emphasis">Unidade de sugestão de trâmite fora da gestão da unidade de negócio</text:span>.</text:p>
                  </text:list-item>
                </text:list>
              </text:list-item>
              <text:list-item>
                <text:p text:style-name="Numbering_20_1_Content"> Verificar Unidade Organizacional para Trâmite:</text:p>
                <text:list text:style-name="Numbering_20_1">
                  <text:list-item>
                    <text:p text:style-name="Numbering_20_1_Content"> Caso alguma unidade organizacional de trâmite não seja informada, o sistema exibe a mensagem: <text:span text:style-name="Emphasis">Informe as unidades para trâmite</text:span>.</text:p>
                  </text:list-item>
                </text:list>
              </text:list-item>
              <text:list-item>
                <text:p text:style-name="Numbering_20_1_Content"> Verificar Permissão Especial Contrato PPP:</text:p>
                <text:list text:style-name="Numbering_20_1">
                  <text:list-item>
                    <text:p text:style-name="Numbering_20_1_Content"> Caso o usuário logado possua a permissão especial, <text:span text:style-name="Emphasis">Informar localidade contrato PPP</text:span>, é exibido o campo desbloqueado, permitindo alterar os valores para <text:span text:style-name="Emphasis">SIM</text:span> e <text:span text:style-name="Emphasis">NÃO</text:span>.</text:p>
                  </text:list-item>
                  <text:list-item>
                    <text:p text:style-name="Numbering_20_1_Content"> Caso o usuário logado não possua a permissão especial, o sistema exibe o campo bloqueado.</text:p>
                  </text:list-item>
                </text:list>
              </text:list-item>
              <text:list-item>
                <text:p text:style-name="Numbering_20_1_Content"> Verificar Sistema de Abastecimento Principal:</text:p>
                <text:list text:style-name="Numbering_20_1">
                  <text:list-item>
                    <text:p text:style-name="Numbering_20_1_Content_Last"> Caso o usuário não tenha selecionado um sistema de abastecimento principal, o sistema exibe a mensagem: <text:span text:style-name="Emphasis">Selecionar sistema de abastecimento principal da localidade</text:span>.</text:p>
                  </text:list-item>
                </text:list>
              </text:list-item>
            </text:list>
            <text:p text:style-name="Text_20_body"><text:line-break/></text:p>
            <text:p text:style-name="Text_20_body">Caso tenha criado a unidade organizacional, o sistema apresenta uma tela com as sugestões de trâmite para os grupos de solicitações, onde será exibida a Localidade (o código e o nome da localidade inserida); Unidade Organizacional (O código e o nome da unidade organizacional incluída para essa localidade); e uma tabela com os grupos de solicitações e as unidades de trâmites. A Unidade Sugerida para Trâmite (Exibe o código e o nome da unidade organizacional incluída para a localidade e permite alteração). Valida Unidade Organizacional - Confirma ou seleciona a Unidade Organizacional. O sistema inclui os trâmites dos grupos de solicitações.</text:p>
          </table:table-cell>
        </table:table-row>
      </table:table>
      <text:p text:style-name="Text_20_body"><text:line-break/></text:p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17.965208333333cm" style:rel-width="100%" svg:height="19.632083333333cm" style:rel-height="scale"><draw:image xlink:href="Pictures/b88aab347010441ba3d6fb613a923069.pn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15_text_frame" draw:name="Frame3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4" text:anchor-type="paragraph" draw:z-index="4" svg:width="20.134791666667cm" style:rel-width="100%" svg:height="3.7570833333333cm" style:rel-height="scale"><draw:image xlink:href="Pictures/f085d049448fd55b660c1f49dc752317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Código</text:p>
          </table:table-cell>
          <table:table-cell office:value-type="string" table:style-name="tablecell">
            <text:p text:style-name="tablealignleft">Campo obrigatório. O sistema propõe o próximo código de localidade disponível, mas pode ser modificado se desejar. O campo tem tamanho de 3 (três) dígitos. <text:line-break/><text:span text:style-name="Strong_20_Emphasis">Regra associada:</text:span> O usuário pode, opcionalmente, consultar as localidades já cadastradas, mas, se desejar verificar os dados de determinada localidade existente, clique no botão <draw:frame draw:style-name="media" draw:name="5" text:anchor-type="as-char" draw:z-index="5" svg:width="0.60854166666667cm" svg:height="0.555625cm"><draw:image xlink:href="Pictures/4a1d013358fec02f62fd9128287614a7.gif" xlink:type="simple" xlink:show="embed" xlink:actuate="onLoad"/></draw:frame> para selecionar a localidade desejada. O nome da localidade será exibido no campo <text:span text:style-name="Strong_20_Emphasis">Nome</text:span>.</text:p>
          </table:table-cell>
        </table:table-row>
        <table:table-row>
          <table:table-cell office:value-type="string" table:style-name="tablecell">
            <text:p text:style-name="tablealignleft">Nome</text:p>
          </table:table-cell>
          <table:table-cell office:value-type="string" table:style-name="tablecell">
            <text:p text:style-name="tablealignleft">Campo obrigatório. Informe o código da localidade, com no máximo, 30 (trinta) caracteres.</text:p>
          </table:table-cell>
        </table:table-row>
        <table:table-row>
          <table:table-cell office:value-type="string" table:style-name="tablecell">
            <text:p text:style-name="tablealignleft">Concessionária</text:p>
          </table:table-cell>
          <table:table-cell office:value-type="string" table:style-name="tablecell">
            <text:p text:style-name="tablealignleft">Campo obrigatório. Selecione, da lista disponibilizada pelo sistema. <text:line-break/><text:span text:style-name="Strong_20_Emphasis">Regra associada:</text:span> Campo visualizado conforme parametrização.</text:p>
          </table:table-cell>
        </table:table-row>
        <table:table-row>
          <table:table-cell office:value-type="string" table:style-name="tablecell">
            <text:p text:style-name="tablealignleft">Endereço Localidade</text:p>
          </table:table-cell>
          <table:table-cell office:value-type="string" table:style-name="tablecell">
            <text:p text:style-name="tablealignleft">Informe o endereço da localidade, clicando no botão <draw:frame draw:style-name="media" draw:name="6" text:anchor-type="as-char" draw:z-index="6" svg:width="1.8785416666667cm" svg:height="0.555625cm"><draw:image xlink:href="Pictures/75c2fb0f034c3ea26911669d75b194f8.png" xlink:type="simple" xlink:show="embed" xlink:actuate="onLoad"/></draw:frame> e será aberto um popup (tela <text:span text:style-name="Strong_20_Emphasis"><text:a xlink:type="simple" xlink:href="https://gsan.com.br/doku.php?id=ajuda:informar_endereco" text:style-name="Internet_20_link" text:visited-style-name="Visited_20_Internet_20_Link">Informar Endereço</text:a></text:span>), onde deve ser complementada as informações. Em seguida, clique no botão <draw:frame draw:style-name="media" draw:name="7" text:anchor-type="as-char" draw:z-index="7" svg:width="1.4816666666667cm" svg:height="0.58208333333333cm"><draw:image xlink:href="Pictures/cd5fa571241607c16cfe66b63211e2ba.png" xlink:type="simple" xlink:show="embed" xlink:actuate="onLoad"/></draw:frame>.</text:p>
          </table:table-cell>
        </table:table-row>
        <table:table-row>
          <table:table-cell office:value-type="string" table:style-name="tablecell">
            <text:p text:style-name="tablealignleft">Telefone</text:p>
          </table:table-cell>
          <table:table-cell office:value-type="string" table:style-name="tablecell">
            <text:p text:style-name="tablealignleft">Informe o número do telefone, com no máximo 9 (nove) dígitos (obrigatório caso o número do ramal do telefone seja informado).</text:p>
          </table:table-cell>
        </table:table-row>
        <table:table-row>
          <table:table-cell office:value-type="string" table:style-name="tablecell">
            <text:p text:style-name="tablealignleft">Ramal</text:p>
          </table:table-cell>
          <table:table-cell office:value-type="string" table:style-name="tablecell">
            <text:p text:style-name="tablealignleft">Informe o número do ramal do telefone, com no máximo 4 (quatro) dígitos.</text:p>
          </table:table-cell>
        </table:table-row>
        <table:table-row>
          <table:table-cell office:value-type="string" table:style-name="tablecell">
            <text:p text:style-name="tablealignleft">Fax</text:p>
          </table:table-cell>
          <table:table-cell office:value-type="string" table:style-name="tablecell">
            <text:p text:style-name="tablealignleft">Informe o número do fax, com no máximo 9 (nove) dígitos.</text:p>
          </table:table-cell>
        </table:table-row>
        <table:table-row>
          <table:table-cell office:value-type="string" table:style-name="tablecell">
            <text:p text:style-name="tablealignleft">E-mail</text:p>
          </table:table-cell>
          <table:table-cell office:value-type="string" table:style-name="tablecell">
            <text:p text:style-name="tablealignleft">Informe o e-mail com, no máximo, 40 (quarenta) caracteres.</text:p>
          </table:table-cell>
        </table:table-row>
        <table:table-row>
          <table:table-cell office:value-type="string" table:style-name="tablecell">
            <text:p text:style-name="tablealignleft">Menor Consumo</text:p>
          </table:table-cell>
          <table:table-cell office:value-type="string" table:style-name="tablecell">
            <text:p text:style-name="tablealignleft">Informe o menor consumo para considerar grande usuário na localidade com, no máximo, 6 (seis) dígitos.</text:p>
          </table:table-cell>
        </table:table-row>
        <table:table-row>
          <table:table-cell office:value-type="string" table:style-name="tablecell">
            <text:p text:style-name="tablealignleft">Unidade Negócio</text:p>
          </table:table-cell>
          <table:table-cell office:value-type="string" table:style-name="tablecell">
            <text:p text:style-name="tablealignleft">Campo obrigatório. 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Localidade Polo</text:p>
          </table:table-cell>
          <table:table-cell office:value-type="string" table:style-name="tablecell">
            <text:p text:style-name="tablealignleft">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Classe</text:p>
          </table:table-cell>
          <table:table-cell office:value-type="string" table:style-name="tablecell">
            <text:p text:style-name="tablealignleft">Campo obrigatório - 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Porte</text:p>
          </table:table-cell>
          <table:table-cell office:value-type="string" table:style-name="tablecell">
            <text:p text:style-name="tablealignleft">Campo obrigatório - 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Local de Armazenagem do Hidrômetro</text:p>
          </table:table-cell>
          <table:table-cell office:value-type="string" table:style-name="tablecell">
            <text:p text:style-name="tablealignleft">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ICMS</text:p>
          </table:table-cell>
          <table:table-cell office:value-type="string" table:style-name="tablecell">
            <text:p text:style-name="tablealignleft">Informe o ICMS com, no máximo, 10 (dez) dígitos.</text:p>
          </table:table-cell>
        </table:table-row>
        <table:table-row>
          <table:table-cell office:value-type="string" table:style-name="tablecell">
            <text:p text:style-name="tablealignleft">Centro de Custo</text:p>
          </table:table-cell>
          <table:table-cell office:value-type="string" table:style-name="tablecell">
            <text:p text:style-name="tablealignleft">Informe o Centro de Custo com, no máximo, 10 (dez) caracteres.</text:p>
          </table:table-cell>
        </table:table-row>
        <table:table-row>
          <table:table-cell office:value-type="string" table:style-name="tablecell">
            <text:p text:style-name="tablealignleft">Centro de Custo de Esgoto</text:p>
          </table:table-cell>
          <table:table-cell office:value-type="string" table:style-name="tablecell">
            <text:p text:style-name="tablealignleft">Informe o Centro de Custo de Esgoto com, no máximo, 10 (dez) caracteres.</text:p>
          </table:table-cell>
        </table:table-row>
        <table:table-row>
          <table:table-cell office:value-type="string" table:style-name="tablecell">
            <text:p text:style-name="tablealignleft">Sistema de Abastecimento</text:p>
          </table:table-cell>
          <table:table-cell office:value-type="string" table:style-name="tablecell">
            <text:p text:style-name="tablealignleft">Campo obrigatório, visualizado conforme parametrização - 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Sistemas de Abastecimento Secundários</text:p>
          </table:table-cell>
          <table:table-cell office:value-type="string" table:style-name="tablecell">
            <text:p text:style-name="tablealignleft">Visualizado conforme parametrização. Selecione uma das opções disponibilizadas pelo sistema, clicando sobre o item desejado. Para selecionar mais de uma opção, mantenha a tecla <text:span text:style-name="Emphasis">Ctrl</text:span> presssionada e clique nas demais opções desejadas.</text:p>
          </table:table-cell>
        </table:table-row>
        <table:table-row>
          <table:table-cell office:value-type="string" table:style-name="tablecell">
            <text:p text:style-name="tablealignleft">Informatizada?</text:p>
          </table:table-cell>
          <table:table-cell office:value-type="string" table:style-name="tablecell">
            <text:p text:style-name="tablealignleft">Campo obrigatório. Informe se a localidade é informatizada, selecionando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Contrato PPP?</text:p>
          </table:table-cell>
          <table:table-cell office:value-type="string" table:style-name="tablecell">
            <text:p text:style-name="tablealignleft">Campo obrigatório, visualizado conforme parametrização. A opção <text:span text:style-name="Emphasis">Sim</text:span> indica que a localidade participa na PPP; caso contrário, informe a opção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Gerente da Localidade</text:p>
          </table:table-cell>
          <table:table-cell office:value-type="string" table:style-name="tablecell">
            <text:p text:style-name="tablealignleft">Informe a matrícula do gerente da localidade, ou clique no botão <draw:frame draw:style-name="media" draw:name="8" text:anchor-type="as-char" draw:z-index="8" svg:width="0.60854166666667cm" svg:height="0.555625cm"><draw:image xlink:href="Pictures/4a1d013358fec02f62fd9128287614a7.gif" xlink:type="simple" xlink:show="embed" xlink:actuate="onLoad"/></draw:frame> para selecionar a matrícula desejada. O nome  será exibido no campo ao lado. Para apagar o conteúdo do campo, clique no botão <draw:frame draw:style-name="media" draw:name="9" text:anchor-type="as-char" draw:z-index="9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Sede?</text:p>
          </table:table-cell>
          <table:table-cell office:value-type="string" table:style-name="tablecell">
            <text:p text:style-name="tablealignleft">Campo obrigatório -  Selecione uma das opções do indicador, se a localidade é a da sede da empresa informe <text:span text:style-name="Emphasis">Sim</text:span>, caso contrário, informe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Município Principal</text:p>
          </table:table-cell>
          <table:table-cell office:value-type="string" table:style-name="tablecell">
            <text:p text:style-name="tablealignleft">Informe o código do municipio principal, ou clique no botão <draw:frame draw:style-name="media" draw:name="10" text:anchor-type="as-char" draw:z-index="10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municipio" text:style-name="Internet_20_link" text:visited-style-name="Visited_20_Internet_20_Link">Pesquisar Município</text:a></text:span>, para selecionar o município desejado. O nome  será exibido no campo ao lado. Para apagar o conteúdo do campo, clique no botão <draw:frame draw:style-name="media" draw:name="11" text:anchor-type="as-char" draw:z-index="11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Tarifa de Consumo</text:p>
          </table:table-cell>
          <table:table-cell office:value-type="string" table:style-name="tablecell">
            <text:p text:style-name="tablealignleft">Campo opcional, visualizado para a <text:span text:style-name="Strong_20_Emphasis">CAERN</text:span>. Nele, selecione uma tarifa de consumo específica. Feito isso, o sistema a torna padrão para a localidade inserida.</text:p>
          </table:table-cell>
        </table:table-row>
        <table:table-row>
          <table:table-cell office:value-type="string" table:style-name="tablecell">
            <text:p text:style-name="tablealignleft">Local de Armazenagem do Hidrômetro</text:p>
          </table:table-cell>
          <table:table-cell office:value-type="string" table:style-name="tablecell">
            <text:p text:style-name="tablealignleft">Selecione o local, da lista disponibilizada pelo sistema, e clique em <draw:frame draw:style-name="media" draw:name="12" text:anchor-type="as-char" draw:z-index="12" svg:width="1.8520833333333cm" svg:height="0.52916666666667cm"><draw:image xlink:href="Pictures/71666722a16d47c64b22d0e6681980f1.jpg" xlink:type="simple" xlink:show="embed" xlink:actuate="onLoad"/></draw:frame> para preencher o quadro <text:span text:style-name="Strong_20_Emphasis">Local de Armazenagem</text:span>.</text:p>
          </table:table-cell>
        </table:table-row>
        <table:table-row>
          <table:table-cell office:value-type="string" table:style-name="tablecell">
            <text:p text:style-name="tablealignleft">Incluir as Coordenadas do ProGIS na RA</text:p>
          </table:table-cell>
          <table:table-cell office:value-type="string" table:style-name="tablecell">
            <text:p text:style-name="tablealignleft">Visualizado conforme parametrização. Informe uma das opções <text:span text:style-name="Emphasis">Sim</text:span> ou <text:span text:style-name="Emphasis">Não</text:span>.<text:line-break/><text:span text:style-name="Strong_20_Emphasis">Regra associada</text:span>: O sistema inicializa com <text:span text:style-name="Emphasis">Não</text:span> para todas as localidades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1.8785416666667cm" svg:height="0.555625cm"><draw:image xlink:href="Pictures/75c2fb0f034c3ea26911669d75b194f8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adicionar um endereço para a localidade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 base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0.714375cm" svg:height="0.42333333333333cm"><draw:image xlink:href="Pictures/690c0edfa8d614271830fb610ffdc122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move o endereço cadastr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1.6404166666667cm" svg:height="0.58208333333333cm"><draw:image xlink:href="Pictures/da8f81bc976f8533af75da3522eebf6e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fecha a tela popup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1.7197916666667cm" svg:height="0.47625cm"><draw:image xlink:href="Pictures/b94c0738487e12774fea601c19165ab7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1.4816666666667cm" svg:height="0.58208333333333cm"><draw:image xlink:href="Pictures/cd5fa571241607c16cfe66b63211e2b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inserção dos dados na base de dados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cadastro:uc0017" text:style-name="Internet_20_link" text:visited-style-name="Visited_20_Internet_20_Link">Inserir Localidade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cadastro" text:style-name="Internet_20_link" text:visited-style-name="Visited_20_Internet_20_Link">Cadastro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55:56</meta:creation-date>
    <dc:creator>Generated</dc:creator>
    <dc:date>2026-09-13T08::55:56</dc:date>
    <dc:language>en-US</dc:language>
    <meta:editing-cycles>1</meta:editing-cycles>
    <meta:editing-duration>PT0S</meta:editing-duration>
    <dc:title>ajuda:inserir_localidade</dc:title>
  </office:meta>
</office:document-meta>
</file>