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1bdc5406f14ef1cadebf8ea4dab4c105.jpg"/>
  <manifest:file-entry manifest:media-type="image/jpeg" manifest:full-path="Pictures/98dbdfa7961da890a2624e05747db412.jpg"/>
  <manifest:file-entry manifest:media-type="image/png" manifest:full-path="Pictures/cd5fa571241607c16cfe66b63211e2ba.png"/>
  <manifest:file-entry manifest:media-type="image/jpeg" manifest:full-path="Pictures/88b64e76d8f9e0b4b364c8b2f4c7a9d9.jpg"/>
  <manifest:file-entry manifest:media-type="image/png" manifest:full-path="Pictures/7a3ee5346a6dae1d0123bfe37257827a.png"/>
  <manifest:file-entry manifest:media-type="image/jpeg" manifest:full-path="Pictures/3e2a25944c3e4293f7c93c8a2354e1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serir_material"/><text:bookmark-start text:name="__RefHeading___inserir_material_1"/><text:bookmark-start text:name="inserir_material"/>Inserir Material<text:bookmark-end text:name="__RefHeading___inserir_material_1"/><text:bookmark-end text:name="inserir_materi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serir um novo material utilizado na execução de uma ordem de serviço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ordem_de_servico" text:style-name="Internet_20_link" text:visited-style-name="Visited_20_Internet_20_Link">Ordem de Serviço</text:a> &gt; Inserir Material</text:span>.</text:p>
          </table:table-cell>
        </table:table-row>
      </table:table>
      <text:p text:style-name="Text_20_body">Feito isso, o sistema acessa a tela a seguir:</text:p>
      <text:h text:style-name="Heading_20_2" text:outline-level="2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98333333333cm" svg:height="10.424583333333cm"><draw:image xlink:href="Pictures/1bdc5406f14ef1cadebf8ea4dab4c105.jpg" xlink:type="simple" xlink:show="embed" xlink:actuate="onLoad"/></draw:frame></text:p></table:table-cell></table:table-row></table:table></draw:text-box></draw:frame></text:p>
      <text:p text:style-name="Text_20_body"><text:span text:style-name="Strong_20_Emphasis">Atenção: a tela abaixo está associada diretamente a MANAM</text:span></text:p>
      <text:p text:style-name="Text_20_body"><draw:frame draw:style-name="PluginODTAutoStyle_Frame_8_text_frame" draw:name="Frame2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2" text:anchor-type="paragraph" draw:z-index="2" svg:width="16.1925cm" svg:height="13.0175cm"><draw:image xlink:href="Pictures/98dbdfa7961da890a2624e05747db412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cima, informe os campos conforme instruções <text:span text:style-name="Strong_20_Emphasis"><text:a xlink:type="simple" xlink:href="#__RefHeading___preenchimento_dos_campos_4" text:style-name="Local_20_link" text:visited-style-name="Visited_20_Local_20_Link">AQUI</text:a></text:span> e clique no botão <draw:frame draw:style-name="media" draw:name="3" text:anchor-type="as-char" draw:z-index="3" svg:width="1.4816666666667cm" svg:height="0.58208333333333cm"><draw:image xlink:href="Pictures/cd5fa571241607c16cfe66b63211e2ba.png" xlink:type="simple" xlink:show="embed" xlink:actuate="onLoad"/></draw:frame>. O sistema executa algumas validações antes de inserir o material:</text:p>
            <text:list text:style-name="List_20_1" text:continue-numbering="false">
              <text:list-item>
                <text:p text:style-name="List_20_1_Content_First"> Verificar existência da descrição:</text:p>
                <text:list text:style-name="List_20_1">
                  <text:list-item>
                    <text:p text:style-name="List_20_1_Content"> Caso a descrição informada já exista como material, o sistema exibe a mensagem: <text:span text:style-name="Emphasis">Material com esta descrição já existe</text:span>.</text:p>
                  </text:list-item>
                </text:list>
              </text:list-item>
              <text:list-item>
                <text:p text:style-name="List_20_1_Content"> Verificar existência da descrição abreviada:</text:p>
                <text:list text:style-name="List_20_1">
                  <text:list-item>
                    <text:p text:style-name="List_20_1_Content"> Caso a descrição abreviada informada já exista como uma descrição abreviada de um material, o sistema exibe a mensagem: <text:span text:style-name="Emphasis">Material com esta descrição abreviada já existe</text:span>.</text:p>
                  </text:list-item>
                </text:list>
              </text:list-item>
              <text:list-item>
                <text:p text:style-name="List_20_1_Content"> Verificar preenchimento dos campos:</text:p>
                <text:list text:style-name="List_20_1">
                  <text:list-item>
                    <text:p text:style-name="List_20_1_Content"> Caso o usuário não informe ou selecione o conteúdo de algum campo necessário à inclusão do material, o sistema exibe a mensagem: <text:span text:style-name="Emphasis">Informe «nome do campo que não foi preenchido ou selecionado»</text:span>.</text:p>
                  </text:list-item>
                </text:list>
              </text:list-item>
              <text:list-item>
                <text:p text:style-name="List_20_1_Content"> Verificar sucesso da operação:</text:p>
                <text:list text:style-name="List_20_1">
                  <text:list-item>
                    <text:p text:style-name="List_20_1_Content"> Caso o código de retorno da operação efetuada no banco de dados seja diferente de zero, o sistema exibe a mensagem conforme o código de retorno; caso contrário, o sistema exibe a mensagem: <text:span text:style-name="Emphasis">Material «xxxxxxx» inserido com sucesso</text:span>.</text:p>
                  </text:list-item>
                </text:list>
              </text:list-item>
              <text:list-item>
                <text:p text:style-name="List_20_1_Content"> Verificar existência do código:</text:p>
                <text:list text:style-name="List_20_1">
                  <text:list-item>
                    <text:p text:style-name="List_20_1_Content_Last"> Caso o código informado já exista, o sistema exibe a mensagem: <text:span text:style-name="Emphasis">Material com este código já existe</text:span>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15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4" text:anchor-type="paragraph" draw:z-index="4" svg:width="20.134791666667cm" style:rel-width="100%" svg:height="3.6247916666667cm" style:rel-height="scale"><draw:image xlink:href="Pictures/88b64e76d8f9e0b4b364c8b2f4c7a9d9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Código do Material</text:p>
          </table:table-cell>
          <table:table-cell office:value-type="string" table:style-name="tablecell">
            <text:p text:style-name="tablealignleft">Informe o código do material, para acompanhamento de serviço em campo. O sistema verifica se o código existe no cadastro.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. Informe a descrição por extenso do material, com no máximo 40 caracteres. <text:line-break/><text:span text:style-name="Strong_20_Emphasis">Regra associada</text:span>: caso a descrição informada já exista, o sistema exibe uma mensagem informando.</text:p>
          </table:table-cell>
        </table:table-row>
        <table:table-row>
          <table:table-cell office:value-type="string" table:style-name="tablecell">
            <text:p text:style-name="tablealignleft">Código SAP</text:p>
          </table:table-cell>
          <table:table-cell office:value-type="string" table:style-name="tablecell">
            <text:p text:style-name="tablealignleft"> Campo obrigatório. Informe o Código SAP do material a ser inserido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Informe a descrição abreviada do material, com no máximo 5 caracteres. <text:line-break/><text:span text:style-name="Strong_20_Emphasis">Regra associada</text:span>: caso a descrição abreviada já exista, o sistema exibe uma mensagem informando.</text:p>
          </table:table-cell>
        </table:table-row>
        <table:table-row>
          <table:table-cell office:value-type="string" table:style-name="tablecell">
            <text:p text:style-name="tablealignleft">Unidade do Material</text:p>
          </table:table-cell>
          <table:table-cell office:value-type="string" table:style-name="tablecell">
            <text:p text:style-name="tablealignleft">Campo obrigatório. Selecione uma das opções disponibilizadas pelo sistema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7727083333333cm" svg:height="0.52916666666667cm"><draw:image xlink:href="Pictures/3e2a25944c3e4293f7c93c8a2354e15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inserção dos dados na base de dado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atendimento_ao_publico:uc0381" text:style-name="Internet_20_link" text:visited-style-name="Visited_20_Internet_20_Link">Inserir Material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o#ordem_de_servico" text:style-name="Internet_20_link" text:visited-style-name="Visited_20_Internet_20_Link">Ordem de Serviço</text:a></text:span></text:p>
      <text:p text:style-name="Text_20_body"><text:span text:style-name="Strong_20_Emphasis"><text:a xlink:type="simple" xlink:href="https://tecnoeng.me/2014/11/10/o-que-e-sap-e-para-que-serve/" text:style-name="Internet_20_link" text:visited-style-name="Visited_20_Internet_20_Link">Código SAP</text:a></text:span></text:p>
      <text:h text:style-name="Heading_20_2" text:outline-level="2"><text:bookmark-start text:name="__RefHeading___videos_8"/><text:bookmark-start text:name="videos"/>Vídeos<text:bookmark-end text:name="__RefHeading___videos_8"/><text:bookmark-end text:name="videos"/></text:h>
      <text:p text:style-name="Text_20_body"><text:span text:style-name="Strong_20_Emphasis"><text:a xlink:type="simple" xlink:href="https://gsan.com.br/doku.php?id=treinamentos:livre:video-aulas:inserir_material" text:style-name="Internet_20_link" text:visited-style-name="Visited_20_Internet_20_Link">Inserir Material</text:a></text:span></text:p>
      <text:p text:style-name="Text_20_body"><text:line-break/>
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0::39:01</meta:creation-date>
    <dc:creator>Generated</dc:creator>
    <dc:date>2026-09-14T00::39:01</dc:date>
    <dc:language>en-US</dc:language>
    <meta:editing-cycles>1</meta:editing-cycles>
    <meta:editing-duration>PT0S</meta:editing-duration>
    <dc:title>ajuda:inserir_material</dc:title>
  </office:meta>
</office:document-meta>
</file>