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286b57f6974bffa02a81f7a5f7cd7.png"/>
  <manifest:file-entry manifest:media-type="image/jpeg" manifest:full-path="Pictures/a8851fa33c7c77b3ed597036a9f2e726.jpg"/>
  <manifest:file-entry manifest:media-type="image/gif" manifest:full-path="Pictures/4a1d013358fec02f62fd9128287614a7.gif"/>
  <manifest:file-entry manifest:media-type="image/jpeg" manifest:full-path="Pictures/23288adaf749cda82db2591b1e56ac96.jpg"/>
  <manifest:file-entry manifest:media-type="image/jpeg" manifest:full-path="Pictures/10919b76e0774108800d9571489e5859.jpg"/>
  <manifest:file-entry manifest:media-type="image/jpeg" manifest:full-path="Pictures/074bbcde2029f678eb23bfd5d0458c5b.jpg"/>
  <manifest:file-entry manifest:media-type="image/jpeg" manifest:full-path="Pictures/9e1f74c703d39475f17eb6baad1967db.jpg"/>
  <manifest:file-entry manifest:media-type="image/png" manifest:full-path="Pictures/cd5fa571241607c16cfe66b63211e2ba.png"/>
  <manifest:file-entry manifest:media-type="image/jpeg" manifest:full-path="Pictures/ef1a29574b389406f8b5dc949362f6ae.jpg"/>
  <manifest:file-entry manifest:media-type="image/gif" manifest:full-path="Pictures/7d683db972d9051c5dfecc78c7cc997d.gif"/>
  <manifest:file-entry manifest:media-type="image/jpeg" manifest:full-path="Pictures/ba58efef41114e43bf5ade87ef609c29.jp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8999745158002cm" style:rel-height="scale"><draw:image xlink:href="Pictures/77d286b57f6974bffa02a81f7a5f7cd7.png" xlink:type="simple" xlink:show="embed" xlink:actuate="onLoad"/></draw:frame></draw:a></text:p>
      <text:h text:style-name="Heading_20_1" text:outline-level="1"><text:bookmark text:name="ajuda:inserir_motivo_retificacao"/><text:bookmark-start text:name="__RefHeading___inserir_motivo_retificacao_1"/><text:bookmark-start text:name="inserir_motivo_retificacao"/>Inserir Motivo Retificação<text:bookmark-end text:name="__RefHeading___inserir_motivo_retificacao_1"/><text:bookmark-end text:name="inserir_motivo_retificaca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sa funcionalidade é inserir no cadastro do sistema o motivo de retificação das contas. A funcionalidade pode ser acessada via <text:span text:style-name="Strong_20_Emphasis">Menu de Sistema</text:span>,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faturamento" text:style-name="Internet_20_link" text:visited-style-name="Visited_20_Internet_20_Link">Faturamento</text:a> &gt; <text:a xlink:type="simple" xlink:href="https://gsan.com.br/doku.php?id=ajuda:conta" text:style-name="Internet_20_link" text:visited-style-name="Visited_20_Internet_20_Link">Conta</text:a> &gt; Inserir Motivo Retificação</text:span>.</text:p>
            <text:p text:style-name="Text_20_body">Feito isso, o sistema visualiza a tela abaixo: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77708333333cm" svg:height="15.5575cm"><draw:image xlink:href="Pictures/a8851fa33c7c77b3ed597036a9f2e726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No campo obrigatório <text:span text:style-name="Strong_20_Emphasis">Descrição</text:span>, descreva por extenso o motivo da retificação. O sistema verifica a existência da descrição informada. Caso a <text:span text:style-name="Strong_20_Emphasis">Descrição</text:span> do Motivo de Retificação informada já exista no sistema, é exibida a mensagem <text:span text:style-name="Strong_20_Emphasis">Motivo da Retificação com esta descrição já existe</text:span>.</text:p>
            <text:p text:style-name="Text_20_body">No campo obrigatório <text:span text:style-name="Strong_20_Emphasis">Validar Competência de Consumo</text:span> selecione entre <text:span text:style-name="Emphasis">Sim</text:span> e <text:span text:style-name="Emphasis">Não</text:span> se o consumo será validado para o motivo de retificação informado. Informe também obrigatoriamente o <text:span text:style-name="Strong_20_Emphasis">Tipo do Ano calendário para retificar Conta</text:span> e o <text:span text:style-name="Strong_20_Emphasis">Indicador para Validade Cálculo da Média</text:span> (que é visualizado na opção <text:span text:style-name="Emphasis">Sim</text:span>).</text:p>
            <text:p text:style-name="Text_20_body"><text:span text:style-name="Strong_20_Emphasis">Atenção</text:span>: caso o <text:span text:style-name="Strong_20_Emphasis">Percentual Acima Média Válido para Retificar</text:span> seja informado, o sistema calcula a <text:span text:style-name="Emphasis">diferença percentual</text:span> entre o consumo que está na conta e a média (da mesma referência da conta). Caso o percentual calculado seja <text:span text:style-name="Emphasis">menor</text:span> que o percentual que está no parâmetro, não é permitido retificar com o motivo selecionado, salvo no caso de permissão especial.</text:p>
            <text:p text:style-name="Text_20_body">Já no campo <text:span text:style-name="Strong_20_Emphasis">Indicador para Validade Cálculo da Média</text:span>, você indica se o sistema utilizará ou não o consumo informado para cálculo da média.</text:p>
            <text:p text:style-name="Text_20_body">No campo <text:span text:style-name="Strong_20_Emphasis">Campo</text:span>, informe por extenso o nome do campo permitido para retificação ou clique em <draw:frame draw:style-name="media" draw:name="2" text:anchor-type="as-char" draw:z-index="2" svg:width="0.60854166666667cm" svg:height="0.555625cm"><draw:image xlink:href="Pictures/4a1d013358fec02f62fd9128287614a7.gif" xlink:type="simple" xlink:show="embed" xlink:actuate="onLoad"/></draw:frame> para pesquisar na tela de <text:span text:style-name="Emphasis">popup</text:span> abaixo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5.954375cm" svg:height="5.1858333333333cm"><draw:image xlink:href="Pictures/23288adaf749cda82db2591b1e56ac96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cima, caso queira pesquisar a tabela, clique em <draw:frame draw:style-name="media" draw:name="4" text:anchor-type="as-char" draw:z-index="4" svg:width="0.60854166666667cm" svg:height="0.555625cm"><draw:image xlink:href="Pictures/4a1d013358fec02f62fd9128287614a7.gif" xlink:type="simple" xlink:show="embed" xlink:actuate="onLoad"/></draw:frame> ao lado do campo. O sistema acessa o <text:span text:style-name="Emphasis">popup</text:span> de pesquisa abaixo: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5" text:anchor-type="paragraph" draw:z-index="5" svg:width="11.721041666667cm" svg:height="5.5827083333333cm"><draw:image xlink:href="Pictures/10919b76e0774108800d9571489e5859.jpg" xlink:type="simple" xlink:show="embed" xlink:actuate="onLoad"/></draw:frame></text:p></table:table-cell></table:table-row></table:table></draw:text-box></draw:frame></text:p>
      <text:p text:style-name="Text_20_body">A tela abaixo será exibida quando realizada a adição dos campos (colunas) associados opcionalmente ao motivo da retificação. Para remover um campo adicionado, clique no botão <draw:frame draw:style-name="media" draw:name="6" text:anchor-type="as-char" draw:z-index="6" svg:width="0.66145833333333cm" svg:height="0.44979166666667cm"><draw:image xlink:href="Pictures/074bbcde2029f678eb23bfd5d0458c5b.jpg" xlink:type="simple" xlink:show="embed" xlink:actuate="onLoad"/></draw:frame>.</text:p>
      <text:p text:style-name="Text_20_body"><draw:frame draw:style-name="PluginODTAutoStyle_Frame_22_text_frame" draw:name="Frame4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7" text:anchor-type="paragraph" draw:z-index="7" svg:width="16.324791666667cm" svg:height="15.478125cm"><draw:image xlink:href="Pictures/9e1f74c703d39475f17eb6baad1967db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Confirme os dados e clique em <draw:frame draw:style-name="media" draw:name="8" text:anchor-type="as-char" draw:z-index="8" svg:width="1.4816666666667cm" svg:height="0.58208333333333cm"><draw:image xlink:href="Pictures/cd5fa571241607c16cfe66b63211e2ba.png" xlink:type="simple" xlink:show="embed" xlink:actuate="onLoad"/></draw:frame> para inserir o motivo. Aqui o sistema efetua algumas validações:</text:p>
            <text:list text:style-name="Numbering_20_1" text:continue-numbering="false">
              <text:list-item>
                <text:p text:style-name="Numbering_20_1_Content_First"> Verificar a existência do campo (coluna).</text:p>
                <text:list text:style-name="Numbering_20_1">
                  <text:list-item>
                    <text:p text:style-name="Numbering_20_1_Content"> Caso a Descrição do Campo (coluna) informada não exista no sistema, será exibida a mensagem <text:span text:style-name="Strong_20_Emphasis">Campo não Localizado</text:span>.</text:p>
                  </text:list-item>
                </text:list>
              </text:list-item>
              <text:list-item>
                <text:p text:style-name="Numbering_20_1_Content"> Verificar se o campo (coluna) pode ser associado.</text:p>
                <text:list text:style-name="Numbering_20_1">
                  <text:list-item>
                    <text:p text:style-name="Numbering_20_1_Content"> Caso a Descrição do Campo (coluna) informada exista no sistema com indicador de que não pode ser associado ao motivo de retificação, será exibida a mensagem <text:span text:style-name="Strong_20_Emphasis">Campo não pode ser associado para retificação!</text:span>.</text:p>
                  </text:list-item>
                </text:list>
              </text:list-item>
              <text:list-item>
                <text:p text:style-name="Numbering_20_1_Content"> Verificar preenchimento dos campos.</text:p>
                <text:list text:style-name="Numbering_20_1">
                  <text:list-item>
                    <text:p text:style-name="Numbering_20_1_Content"> Caso o usuário não informe ou selecione o conteúdo de algum campo necessário à inclusão do Motivo da Retificação, será exibida a mensagem <text:span text:style-name="Strong_20_Emphasis">Informe «nome do campo que não foi preenchido ou selecionado»</text:span>.</text:p>
                  </text:list-item>
                </text:list>
              </text:list-item>
              <text:list-item>
                <text:p text:style-name="Numbering_20_1_Content"> Verificar sucesso da operação.</text:p>
                <text:list text:style-name="Numbering_20_1">
                  <text:list-item>
                    <text:p text:style-name="Numbering_20_1_Content_Last"> Caso o código de retorno da operação efetuada no banco de dados seja diferente de zero, será exibida a mensagem conforme o código de retorno; caso contrário, exibe a mensagem <text:span text:style-name="Strong_20_Emphasis">Motivo da Retificação «código gerado da Motivo da Retificação » inserido com sucesso</text:span>. 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. Informe a descrição do motivo de retificação, com no máximo 35 (trinta e cinco). <text:line-break/><text:span text:style-name="Strong_20_Emphasis">Regra associada</text:span>: o sistema verifica se já existe a descrição cadastrada. Caso a descrição do motivo de retificação informada já exista, o sistema informa por meio de mensagem e retorna à tela para que o campo seja preenchido com uma nova descrição.</text:p>
          </table:table-cell>
        </table:table-row>
        <table:table-row>
          <table:table-cell office:value-type="string" table:style-name="tablecell">
            <text:p text:style-name="tablealignleft">Limite de Reincidência em Doze Meses</text:p>
          </table:table-cell>
          <table:table-cell office:value-type="string" table:style-name="tablecell">
            <text:p text:style-name="tablealignleft">Informe o número máximo de ocorrência para um período de 12 (doze) meses, com no máximo 3 (três) dígitos.</text:p>
          </table:table-cell>
        </table:table-row>
        <table:table-row>
          <table:table-cell office:value-type="string" table:style-name="tablecell">
            <text:p text:style-name="tablealignleft">Validar Competência de Consumo</text:p>
          </table:table-cell>
          <table:table-cell office:value-type="string" table:style-name="tablecell">
            <text:p text:style-name="tablealignleft">Campo obrigatório. Selecione uma das opções disponibilizada pelo sistema. <text:line-break/><text:span text:style-name="Strong_20_Emphasis">Regra associada</text:span>: a opção <text:span text:style-name="Emphasis">Sim</text:span> indica que a competência de consumo deve ser validada; caso contrário, informe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Tipo de Cálculo</text:p>
          </table:table-cell>
          <table:table-cell office:value-type="string" table:style-name="tablecell">
            <text:p text:style-name="tablealignleft">Selecione se o cálculo será pelo consumo médio.</text:p>
          </table:table-cell>
        </table:table-row>
        <table:table-row>
          <table:table-cell office:value-type="string" table:style-name="tablecell">
            <text:p text:style-name="tablealignleft">Tipo de Crédito</text:p>
          </table:table-cell>
          <table:table-cell office:value-type="string" table:style-name="tablecell">
            <text:p text:style-name="tablealignleft">Selecione o tipo de crédito utilizado para devolução da diferença entre o valor total cobrado nas contas dos últimos meses (quantidade de meses que será informada na retificação de contas) e o valor total calculado.</text:p>
          </table:table-cell>
        </table:table-row>
        <table:table-row>
          <table:table-cell office:value-type="string" table:style-name="tablecell">
            <text:p text:style-name="tablealignleft">Tipo do Ano calendário para retificar Conta</text:p>
          </table:table-cell>
          <table:table-cell office:value-type="string" table:style-name="tablecell">
            <text:p text:style-name="tablealignleft">Informe se o sistema considerará o <text:span text:style-name="Strong_20_Emphasis">Ano Civil</text:span> ou os <text:span text:style-name="Strong_20_Emphasis">Últimos 12 meses</text:span> ao retificar a conta.</text:p>
          </table:table-cell>
        </table:table-row>
        <table:table-row>
          <table:table-cell office:value-type="string" table:style-name="tablecell">
            <text:p text:style-name="tablealignleft">Percentual Acima Média Válido para Retificar</text:p>
          </table:table-cell>
          <table:table-cell office:value-type="string" table:style-name="tablecell">
            <text:p text:style-name="tablealignleft">Informe o percentual com até três posições inteiras e duas decimais. Caso este campo seja informado, o sistema calcula a <text:span text:style-name="Emphasis">diferença percentual</text:span> entre o consumo que está na conta e a média (da mesma referência da conta). Caso o percentual calculado seja <text:span text:style-name="Emphasis">menor</text:span> que o percentual que está no parâmetro, não é permitido retificar com o motivo selecionado, salvo no caso de permissão especial.</text:p>
          </table:table-cell>
        </table:table-row>
        <table:table-row>
          <table:table-cell office:value-type="string" table:style-name="tablecell">
            <text:p text:style-name="tablealignleft">Indicador para Validade Cálculo da Média</text:p>
          </table:table-cell>
          <table:table-cell office:value-type="string" table:style-name="tablecell">
            <text:p text:style-name="tablealignleft">Selecione obrigatoriamente entre <text:span text:style-name="Emphasis">Sim</text:span> ou <text:span text:style-name="Emphasis">Não</text:span>. Aqui você indica se o sistema utilizará ou não o consumo informado para cálculo da média.</text:p>
          </table:table-cell>
        </table:table-row>
        <table:table-row>
          <table:table-cell office:value-type="string" table:style-name="tablecell">
            <text:p text:style-name="tablealignleft">Campo</text:p>
          </table:table-cell>
          <table:table-cell office:value-type="string" table:style-name="tablecell">
            <text:p text:style-name="tablealignleft">Informe a descrição do campo que deseja adicionar, com no máximo 100 (cem) caracteres, ou clique no botão 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 para selecionar o campo desejado. Em seguida, clique no botão <draw:frame draw:style-name="media" draw:name="10" text:anchor-type="as-char" draw:z-index="10" svg:width="1.7727083333333cm" svg:height="0.58208333333333cm"><draw:image xlink:href="Pictures/ef1a29574b389406f8b5dc949362f6ae.jpg" xlink:type="simple" xlink:show="embed" xlink:actuate="onLoad"/></draw:frame>. Para apagar o conteúdo do campo, clique no botão 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 que se encontra sob o campo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7727083333333cm" svg:height="0.58208333333333cm"><draw:image xlink:href="Pictures/ef1a29574b389406f8b5dc949362f6ae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diciona o item (campo) inform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inserção dos dados na base de dados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faturamento:uc1117" text:style-name="Internet_20_link" text:visited-style-name="Visited_20_Internet_20_Link">Inserir Motivo Retificação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faturamento" text:style-name="Internet_20_link" text:visited-style-name="Visited_20_Internet_20_Link">Faturamento</text:a></text:span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6::23:47</meta:creation-date>
    <dc:creator>Generated</dc:creator>
    <dc:date>2026-09-17T06::23:47</dc:date>
    <dc:language>en-US</dc:language>
    <meta:editing-cycles>1</meta:editing-cycles>
    <meta:editing-duration>PT0S</meta:editing-duration>
    <dc:title>ajuda:inserir_motivo_retificacao</dc:title>
  </office:meta>
</office:document-meta>
</file>