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65694379a3770e2bb41f0549110e3ba3.png"/>
  <manifest:file-entry manifest:media-type="image/png" manifest:full-path="Pictures/4625b38533b346b273fa486fdeff5920.png"/>
  <manifest:file-entry manifest:media-type="image/png" manifest:full-path="Pictures/9a0b2e7498cf5a2ba48fb3be1d402ce4.png"/>
  <manifest:file-entry manifest:media-type="image/png" manifest:full-path="Pictures/ff3ccd6ab9a9556e3619022ef42e8e81.pn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ba58efef41114e43bf5ade87ef609c29.jpg"/>
  <manifest:file-entry manifest:media-type="image/jpeg" manifest:full-path="Pictures/3ba5cef42d328a6e22fc0fb6e99766c5.jpg"/>
  <manifest:file-entry manifest:media-type="image/jpeg" manifest:full-path="Pictures/ae021c43c7de728aabff1cc53b85dc5c.jpg"/>
  <manifest:file-entry manifest:media-type="image/png" manifest:full-path="Pictures/216d4ceb428e8bbd13eed06fe92dae0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inserir_registro_atendimento_simplificado"/><text:bookmark-start text:name="__RefHeading___inserir_registro_atendimento_simplificado_1"/><text:bookmark-start text:name="inserir_registro_atendimento_simplificado"/>Inserir Registro Atendimento Simplificado<text:bookmark-end text:name="__RefHeading___inserir_registro_atendimento_simplificado_1"/><text:bookmark-end text:name="inserir_registro_atendimento_simplificado"/></text:h>
      <text:p text:style-name="Text_20_body">O objetivo desta funcionalidade é inserir ou reiterar registro de atendimento simplificado, referente à ocorrências de faltas de água e paralisações do sistema de coleta de esgotos, programadas ou não, em áreas ou regiões, cujo fato e previsão de normalização sejam conhecidos. </text:p>
      <text:p text:style-name="Text_20_body">A funcionalidade implementada por solicitação da Caern, pode ser acessada no caminho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registro_atendimento" text:style-name="Internet_20_link" text:visited-style-name="Visited_20_Internet_20_Link">Registro Atendimento</text:a> &gt; Inserir Registro Atendimento Simplificado.</text:p>
      <text:p text:style-name="Text_20_body">A funcionalidade permite que sejam informados e/ou alterados os dados da ocorrência, mantendo os registro sobre MUNICÍPIO; LOCALIDADE; BAIRRO; TIPO DA OCORRÊNCIA; MOTIVO DA OCORRÊNCIA; DESCRIÇÃO DA OCORRÊNCIA; DATA E HORA DA OCORRÊNCIA; ÁREAS AFETADAS; DATA E HORA PREVISTA DE REGULARIZAÇÃO; DATA E HORA PREVISTA DA REPROGRAMAÇÃO; DATA E HORA DA REGULARIZAÇÃO.</text:p>
      <text:p text:style-name="Text_20_body">Inicialmente, o sistema exibe a tela para que sejam informados os campos necessários para realizar a inclusão do registro de atendimento simplificado. A tela é composta por dados comuns a todas as telas, e dados que dependem do “Tipo de Atendimento”:</text:p>
      <text:list text:style-name="List_20_1" text:continue-numbering="false">
        <text:list-item>
          <text:p text:style-name="List_20_1_Content_First"> Dados Comuns:</text:p>
          <text:list text:style-name="List_20_1">
            <text:list-item>
              <text:p text:style-name="List_20_1_Content"> Data do Atendimento;</text:p>
            </text:list-item>
            <text:list-item>
              <text:p text:style-name="List_20_1_Content"> Hora do Atendimento;</text:p>
            </text:list-item>
            <text:list-item>
              <text:p text:style-name="List_20_1_Content"> Nome Solicitante;</text:p>
            </text:list-item>
            <text:list-item>
              <text:p text:style-name="List_20_1_Content"> Tipo de Atendimento;</text:p>
            </text:list-item>
            <text:list-item>
              <text:p text:style-name="List_20_1_Content_Last"> Documento.</text:p>
            </text:list-item>
          </text:list>
        </text:list-item>
      </text:list>
      <text:list text:style-name="List_20_1" text:continue-numbering="false">
        <text:list-item>
          <text:p text:style-name="List_20_1_Content_First"> Dados que depende do Tipo de Atendimento:</text:p>
          <text:list text:style-name="List_20_1">
            <text:list-item>
              <text:p text:style-name="List_20_1_Content"> Operacional:</text:p>
              <text:list text:style-name="List_20_1">
                <text:list-item>
                  <text:p text:style-name="List_20_1_Content"> Município;</text:p>
                </text:list-item>
                <text:list-item>
                  <text:p text:style-name="List_20_1_Content"> Localidade;</text:p>
                </text:list-item>
                <text:list-item>
                  <text:p text:style-name="List_20_1_Content"> Bairro;</text:p>
                </text:list-item>
                <text:list-item>
                  <text:p text:style-name="List_20_1_Content"> Tipo de Ocorrência;</text:p>
                </text:list-item>
              </text:list>
            </text:list-item>
            <text:list-item>
              <text:p text:style-name="List_20_1_Content"> Comercial;</text:p>
            </text:list-item>
            <text:list-item>
              <text:p text:style-name="List_20_1_Content"> Reiteração:</text:p>
              <text:list text:style-name="List_20_1">
                <text:list-item>
                  <text:p text:style-name="List_20_1_Content"> Número do Protocolo;</text:p>
                </text:list-item>
                <text:list-item>
                  <text:p text:style-name="List_20_1_Content"> Número do Registro de Atendimento;</text:p>
                </text:list-item>
                <text:list-item>
                  <text:p text:style-name="List_20_1_Content"> Observação;</text:p>
                </text:list-item>
              </text:list>
            </text:list-item>
            <text:list-item>
              <text:p text:style-name="List_20_1_Content"> Informação:</text:p>
              <text:list text:style-name="List_20_1">
                <text:list-item>
                  <text:p text:style-name="List_20_1_Content"> Localidade;</text:p>
                </text:list-item>
                <text:list-item>
                  <text:p text:style-name="List_20_1_Content_Last"> Descrição da Informação</text:p>
                </text:list-item>
              </text:list>
            </text:list-item>
          </text:list>
        </text:list-item>
      </text:list>
      <text:p text:style-name="Text_20_body">Verifica preenchimento do documento</text:p>
      <text:list text:style-name="List_20_1" text:continue-numbering="false">
        <text:list-item>
          <text:p text:style-name="List_20_1_Content_First"> Caso o tipo de atendimento escolhido seja “Operacional” e o indicador obrigatoriedade seja “Sim” no sistema parâmetro, e não tenha informado CPF, o sistema exibe a mensagem “Informe o documento CPF”.</text:p>
        </text:list-item>
        <text:list-item>
          <text:p text:style-name="List_20_1_Content"> Caso o tipo de atendimento escolhido seja “Comercial” e o indicador obrigatoriedade seja “Sim” no sistema parâmetro, e não tenha informado CPF, o sistema exibe a mensagem “Informe o documento CPF”.</text:p>
        </text:list-item>
        <text:list-item>
          <text:p text:style-name="List_20_1_Content"> Caso o tipo de atendimento escolhido seja “Reiteração”, o indicador obrigatoriedade seja “Sim” no sistema parâmetro, e não tenha informado CPF, o sistema exibe a mensagem “Informe o documento CPF”.</text:p>
        </text:list-item>
        <text:list-item>
          <text:p text:style-name="List_20_1_Content_Last"> Caso o tipo de atendimento escolhido seja “Informação” e o indicador obrigatoriedade seja “Sim” no sistema parâmetro, e não tenha informado CPF, o sistema exibe a mensagem “Informe o documento CPF”.</text:p>
        </text:list-item>
      </text:list>
      <text:p text:style-name="Text_20_body">Verifica preenchimento dos campos</text:p>
      <text:list text:style-name="List_20_1" text:continue-numbering="false">
        <text:list-item>
          <text:p text:style-name="LastListParagraph_List_20_1_Content_First"> Caso o usuário não informe ou selecione o conteúdo de algum campo necessário à operação, será exibida a mensagem “Informe «nome do campo que não foi preenchido ou selecionado»”.</text:p>
        </text:list-item>
      </text:list>
      <text:p text:style-name="Text_20_body">Nenhuma Ocorrência encontrada</text:p>
      <text:list text:style-name="List_20_1" text:continue-numbering="false">
        <text:list-item>
          <text:p text:style-name="LastListParagraph_List_20_1_Content_First"> Caso a busca não retorne nenhum registro, o sistema exibe a mensagem  “A pesquisa não retornou nenhuma Ocorrência Operacional”.</text:p>
        </text:list-item>
      </text:list>
      <text:p text:style-name="Text_20_body">Verifica preenchimento dos dados do RA</text:p>
      <text:list text:style-name="List_20_1" text:continue-numbering="false">
        <text:list-item>
          <text:p text:style-name="List_20_1_Content_First"> Caso o usuário informe o “Nº do Protocolo”, o sistema bloqueia os campos do “Nº do Registro de Atendimento”;</text:p>
        </text:list-item>
        <text:list-item>
          <text:p text:style-name="List_20_1_Content_Last"> Caso o usuário informe o “Nº do Registro de Atendimento”, o sistema bloqueia o campo do “Nº do Protocolo”.</text:p>
        </text:list-item>
      </text:list>
      <text:p text:style-name="Text_20_body">Verifica existência RA para o Protocolo</text:p>
      <text:list text:style-name="List_20_1" text:continue-numbering="false">
        <text:list-item>
          <text:p text:style-name="LastListParagraph_List_20_1_Content_First"> Caso o “Nº do Protocolo” seja informado e não exista “RA”, o sistema exibe a mensagem “O número do protocolo informado não é válido”.</text:p>
        </text:list-item>
      </text:list>
      <text:p text:style-name="Text_20_body">Verifica existência da localidade</text:p>
      <text:list text:style-name="List_20_1" text:continue-numbering="false">
        <text:list-item>
          <text:p text:style-name="LastListParagraph_List_20_1_Content_First"> Caso o código da localidade não exista no sistema, será exibida a mensagem “Localidade inexistente”.</text:p>
        </text:list-item>
      </text:list>
      <text:p text:style-name="Text_20_body">Verifica preenchimento do dados do RG</text:p>
      <text:list text:style-name="List_20_1" text:continue-numbering="false">
        <text:list-item>
          <text:p text:style-name="List_20_1_Content_First"> Caso a “Unidade da Federação” ou o “Órgão Expedidor” tenha sido informado, e o “RG” não tenha sido informado, o sistema exibe a mensagem “O RG deve ser informado.”.</text:p>
        </text:list-item>
        <text:list-item>
          <text:p text:style-name="List_20_1_Content"> Caso o “RG” ou a “Unidade de Federação” tenha sido informado, e o “Órgão Expedidor” não tenha sido informado, o sistema exibe a mensagem “O Órgão Expedidor deve ser selecionado.”.</text:p>
        </text:list-item>
        <text:list-item>
          <text:p text:style-name="List_20_1_Content_Last"> Caso o “RG” ou o “Órgão Expedidor” tenha sido informado e a “Unidade de Federação” não tenha sido informada, o sistema exibe a mensagem “A Unidade de Federação deve ser selecionada.”.</text:p>
        </text:list-item>
      </text:list>
      <text:h text:style-name="Heading_20_3" text:outline-level="3"><text:bookmark-start text:name="__RefHeading___tela_tipo_de_atendimentocomercial_2"/><text:bookmark-start text:name="tela_tipo_de_atendimentocomercial"/>TELA TIPO DE ATENDIMENTO: COMERCIAL<text:bookmark-end text:name="__RefHeading___tela_tipo_de_atendimentocomercial_2"/><text:bookmark-end text:name="tela_tipo_de_atendimentocomercial"/></text:h>
      <text:p text:style-name="Text_20_body">Quando o tipo de atendimento for COMERCIAL, o sistema exibe a tela normal do “<text:a xlink:type="simple" xlink:href="https://gsan.com.br/doku.php?id=ajuda:inserir_registro_de_atendimento" text:style-name="Internet_20_link" text:visited-style-name="Visited_20_Internet_20_Link">Inserir Registro de Atendimento</text:a>”, com o mesmo número de protocolo, usará o nome e o documento informado como o solicitante do registro de atendimento.
<text:line-break/></text:p>
      <text:p text:style-name="Text_20_body"><draw:frame draw:style-name="media" draw:name="1" text:anchor-type="as-char" draw:z-index="1" svg:width="19.420416666667cm" style:rel-width="100%" svg:height="13.414375cm" style:rel-height="scale"><draw:image xlink:href="Pictures/65694379a3770e2bb41f0549110e3ba3.png" xlink:type="simple" xlink:show="embed" xlink:actuate="onLoad"/></draw:frame>
<text:line-break/></text:p>
      <text:h text:style-name="Heading_20_3" text:outline-level="3"><text:bookmark-start text:name="__RefHeading___tela_tipo_de_atendimentooperacional_3"/><text:bookmark-start text:name="tela_tipo_de_atendimentooperacional"/>TELA TIPO DE ATENDIMENTO: OPERACIONAL<text:bookmark-end text:name="__RefHeading___tela_tipo_de_atendimentooperacional_3"/><text:bookmark-end text:name="tela_tipo_de_atendimentooperacional"/></text:h>
      <text:p text:style-name="Text_20_body">Quando o tipo de atendimento for OPERACIONAL e a opção do tipo da ocorrência não for “Falta de Água” ou “Paralisação da Coleta de Esgotos”, o sistema exibirá a tela normal do “<text:a xlink:type="simple" xlink:href="https://gsan.com.br/doku.php?id=ajuda:inserir_registro_de_atendimento" text:style-name="Internet_20_link" text:visited-style-name="Visited_20_Internet_20_Link">Inserir Registro de Atendimento</text:a>” com o mesmo número de protocolo, usará o nome e o documento informado como o solicitante do registro de atendimento. O sistema exibirá os motivos específicos do tipo da ocorrência selecionada. O usuário deve informar o município da ocorrência, opcionalmente, a localidade e/ou o bairro e o sistema, exibido todas as ocorrências cadastradas para o município sem data de regularização, bem como aquelas em que a data corrente seja menor ou igual à data de regularização, somada a quantidade de dias definida nos parâmetros do sistema. O sistema exibirá todas as ocorrências, os campos de descrição da ocorrência, e as áreas afetadas serão exibidas de forma completa e sem uso de barra de rolagem, e com seleção igual a “Não”, e o usuário deve indicar qual a ocorrência exibida que corresponde à reclamação do cliente, gravando a mesma para futuras consultas gerenciais. O tipo de especificação para gravação deve ser a que tem encerramento automático. Caso não tenha ocorrência registrada para a reclamação do cliente, o sistema exibe a tela normal do “<text:a xlink:type="simple" xlink:href="https://gsan.com.br/doku.php?id=ajuda:inserir_registro_de_atendimento" text:style-name="Internet_20_link" text:visited-style-name="Visited_20_Internet_20_Link">Inserir Registro de Atendimento</text:a>” com o mesmo número de protocolo e usa o nome e o documento informado como o solicitante do registro de atendimento.
<text:line-break/></text:p>
      <text:p text:style-name="Text_20_body"><draw:frame draw:style-name="media" draw:name="2" text:anchor-type="as-char" draw:z-index="2" svg:width="19.393958333333cm" style:rel-width="100%" svg:height="17.859375cm" style:rel-height="scale"><draw:image xlink:href="Pictures/4625b38533b346b273fa486fdeff5920.png" xlink:type="simple" xlink:show="embed" xlink:actuate="onLoad"/></draw:frame>
<text:line-break/></text:p>
      <text:h text:style-name="Heading_20_3" text:outline-level="3"><text:bookmark-start text:name="__RefHeading___tela_tipo_de_atendimentoreiteracao_4"/><text:bookmark-start text:name="tela_tipo_de_atendimentoreiteracao"/>TELA TIPO DE ATENDIMENTO: REITERAÇÃO<text:bookmark-end text:name="__RefHeading___tela_tipo_de_atendimentoreiteracao_4"/><text:bookmark-end text:name="tela_tipo_de_atendimentoreiteracao"/></text:h>
      <text:p text:style-name="Text_20_body">Quando o tipo de atendimento for REITERAÇÃO, o sistema libera a pesquisa do registro de atendimento pelo número do protocolo, matrícula do imóvel, ou número do registro de atendimento. O usuário deve informar uma “observação” e a reiteração do registro de atendimento será gravada. 
<text:line-break/></text:p>
      <text:p text:style-name="Text_20_body"><draw:frame draw:style-name="media" draw:name="3" text:anchor-type="as-char" draw:z-index="3" svg:width="19.473333333333cm" style:rel-width="100%" svg:height="18.282708333333cm" style:rel-height="scale"><draw:image xlink:href="Pictures/9a0b2e7498cf5a2ba48fb3be1d402ce4.png" xlink:type="simple" xlink:show="embed" xlink:actuate="onLoad"/></draw:frame>
<text:line-break/></text:p>
      <text:h text:style-name="Heading_20_3" text:outline-level="3"><text:bookmark-start text:name="__RefHeading___tela_tipo_de_atendimentoinformacao_5"/><text:bookmark-start text:name="tela_tipo_de_atendimentoinformacao"/>TELA TIPO DE ATENDIMENTO: INFORMAÇÃO<text:bookmark-end text:name="__RefHeading___tela_tipo_de_atendimentoinformacao_5"/><text:bookmark-end text:name="tela_tipo_de_atendimentoinformacao"/></text:h>
      <text:p text:style-name="Text_20_body">Quando o tipo de atendimento for INFORMAÇÂO, o usuário pode informar a localidade de origem e o conteúdo da informação solicitada. Esses dados serão gravados e atrelados ao registro de atendimento aberto.
<text:line-break/></text:p>
      <text:p text:style-name="Text_20_body"><draw:frame draw:style-name="media" draw:name="4" text:anchor-type="as-char" draw:z-index="4" svg:width="19.499791666667cm" style:rel-width="100%" svg:height="17.012708333333cm" style:rel-height="scale"><draw:image xlink:href="Pictures/ff3ccd6ab9a9556e3619022ef42e8e81.png" xlink:type="simple" xlink:show="embed" xlink:actuate="onLoad"/></draw:frame>
<text:line-break/></text:p>
      <text:h text:style-name="Heading_20_1" text:outline-level="1"><text:bookmark-start text:name="__RefHeading___preenchimento_dos_campos_6"/><text:bookmark-start text:name="preenchimento_dos_campos"/>Preenchimento dos Campos<text:bookmark-end text:name="__RefHeading___preenchimento_dos_campos_6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Número do Protocolo</text:p>
          </table:table-cell>
          <table:table-cell office:value-type="string" table:style-name="tablecell">
            <text:p text:style-name="tablealignleft">O sistema calcula o número do protocolo: (Ano corrente (AAAA) + Origem (1) + Sequencial do Protocolo. Não é permitida alteração.</text:p>
          </table:table-cell>
        </table:table-row>
        <table:table-row>
          <table:table-cell office:value-type="string" table:style-name="tablecell">
            <text:p text:style-name="tablealignleft">Data do Atendimento(*)</text:p>
          </table:table-cell>
          <table:table-cell office:value-type="string" table:style-name="tablecell">
            <text:p text:style-name="tablealignleft">Campo obrigatório - Este campo é informado pelo sistema, no formato dd/mm/aaaa (dia, mês, ano), e não permite alteração.</text:p>
          </table:table-cell>
        </table:table-row>
        <table:table-row>
          <table:table-cell office:value-type="string" table:style-name="tablecell">
            <text:p text:style-name="tablealignleft">Hora do Atendimento(*)</text:p>
          </table:table-cell>
          <table:table-cell office:value-type="string" table:style-name="tablecell">
            <text:p text:style-name="tablealignleft">Campo obrigatório - Este campo é informado pelo sistema, no formato hh:mm (hora, minuto), e não permite alteração.</text:p>
          </table:table-cell>
        </table:table-row>
        <table:table-row>
          <table:table-cell office:value-type="string" table:style-name="tablecell">
            <text:p text:style-name="tablealignleft">Nome do Solicitante(*)</text:p>
          </table:table-cell>
          <table:table-cell office:value-type="string" table:style-name="tablecell">
            <text:p text:style-name="tablealignleft">Campo obrigatório - Informe o nome do solicitante, com no máximo 60 (sessenta) caracteres.</text:p>
          </table:table-cell>
        </table:table-row>
        <table:table-row>
          <table:table-cell office:value-type="string" table:style-name="tablecell">
            <text:p text:style-name="tablealignleft">Tipo do Atendimento(*)</text:p>
          </table:table-cell>
          <table:table-cell office:value-type="string" table:style-name="tablecell">
            <text:p text:style-name="tablealignleft">Campo obrigatório - As telas são compostas por informações, variando conforme o tipo de atendimento.<text:line-break/>Selecione uma das opções desejada:<text:line-break/>  * Operacional - Inicialmente o sistema posiciona nesta opção, mas permite alteração.<text:line-break/>  * Comercial;<text:line-break/>  * Reiteração;<text:line-break/>  * Informa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umento: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PF</text:p>
          </table:table-cell>
          <table:table-cell office:value-type="string" table:style-name="tablecell">
            <text:p text:style-name="tablealignleft">Informe o número do CPF, com no máximo 11 (onze) dígitos. O sistema faz a validação e, caso o número do CPF tenham todos os dígitos repetidos, será exibida a mensagem “Número do CPF inválido.”</text:p>
          </table:table-cell>
        </table:table-row>
        <table:table-row>
          <table:table-cell office:value-type="string" table:style-name="tablecell">
            <text:p text:style-name="tablealignleft">RG</text:p>
          </table:table-cell>
          <table:table-cell office:value-type="string" table:style-name="tablecell">
            <text:p text:style-name="tablealignleft">Informe o número do RG, com no máximo 13 (treze) dígitos.</text:p>
          </table:table-cell>
        </table:table-row>
        <table:table-row>
          <table:table-cell office:value-type="string" table:style-name="tablecell">
            <text:p text:style-name="tablealignleft">Org.Expedidor</text:p>
          </table:table-cell>
          <table:table-cell office:value-type="string" table:style-name="tablecell">
            <text:p text:style-name="tablealignleft">Caso o campo RG tenha sido informado, este campo será obrigatório. Selecione o “Orgão Expedidor” entre as opções disponibilizadas pelo sistema.</text:p>
          </table:table-cell>
        </table:table-row>
        <table:table-row>
          <table:table-cell office:value-type="string" table:style-name="tablecell">
            <text:p text:style-name="tablealignleft">UF</text:p>
          </table:table-cell>
          <table:table-cell office:value-type="string" table:style-name="tablecell">
            <text:p text:style-name="tablealignleft">Caso o campo RG tenha sido informado, este campo será obrigatório. Selecione a “Unidade da Federação” entre as opções disponibilizadas pelo sistema.</text:p>
          </table:table-cell>
        </table:table-row>
        <table:table-row>
          <table:table-cell office:value-type="string" table:style-name="tablecell">
            <text:p text:style-name="tablealignleft">Município</text:p>
          </table:table-cell>
          <table:table-cell office:value-type="string" table:style-name="tablecell">
            <text:p text:style-name="tablealignleft">Caso o tipo de atendimento seja “Operacional” este campo é obrigatório. Informe o código do município, com no máximo 5 (cinco) dígitos, ou clique no botão <draw:frame draw:style-name="media" draw:name="5" text:anchor-type="as-char" draw:z-index="5" svg:width="0.60854166666667cm" svg:height="0.555625cm"><draw:image xlink:href="Pictures/4a1d013358fec02f62fd9128287614a7.gif" xlink:type="simple" xlink:show="embed" xlink:actuate="onLoad"/></draw:frame>, link <text:a xlink:type="simple" xlink:href="https://gsan.com.br/doku.php?id=ajuda:pesquisar_municipio" text:style-name="Internet_20_link" text:visited-style-name="Visited_20_Internet_20_Link">Pesquisar Município</text:a>, para selecionar o município desejado. O nome será exibido no campo ao lado.<text:line-break/>Para apagar o conteúdo do campo, clique no botão <draw:frame draw:style-name="media" draw:name="6" text:anchor-type="as-char" draw:z-index="6" svg:width="0.52916666666667cm" svg:height="0.555625cm"><draw:image xlink:href="Pictures/7d683db972d9051c5dfecc78c7cc997d.gif" xlink:type="simple" xlink:show="embed" xlink:actuate="onLoad"/></draw:frame> ao lado campo em exibição.<text:line-break/>Caso o município informado não exista no sistema, será exibida a mensagem “Município inexistente”.</text:p>
          </table:table-cell>
        </table:table-row>
        <table:table-row>
          <table:table-cell office:value-type="string" table:style-name="tablecell">
            <text:p text:style-name="tablealignleft">Localidade</text:p>
          </table:table-cell>
          <table:table-cell office:value-type="string" table:style-name="tablecell">
            <text:p text:style-name="tablealignleft">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Bairro</text:p>
          </table:table-cell>
          <table:table-cell office:value-type="string" table:style-name="tablecell">
            <text:p text:style-name="tablealignleft">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Tipo de Ocorrência</text:p>
          </table:table-cell>
          <table:table-cell office:value-type="string" table:style-name="tablecell">
            <text:p text:style-name="tablealignleft">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Número do Protocolo</text:p>
          </table:table-cell>
          <table:table-cell office:value-type="string" table:style-name="tablecell">
            <text:p text:style-name="tablealignleft">Quando o tipo de atendimento for “Reiteração”, informe o número do protocolo que deseja reiterar, com no máximo 14 (catorze) dígitos.</text:p>
          </table:table-cell>
        </table:table-row>
        <table:table-row>
          <table:table-cell office:value-type="string" table:style-name="tablecell">
            <text:p text:style-name="tablealignleft">Número do Registro de Atendimento</text:p>
          </table:table-cell>
          <table:table-cell office:value-type="string" table:style-name="tablecell">
            <text:p text:style-name="tablealignleft">Informe o número do registro de atendimento, com no máximo 9 (nove) dígitos, ou clique no botão <draw:frame draw:style-name="media" draw:name="7" text:anchor-type="as-char" draw:z-index="7" svg:width="0.60854166666667cm" svg:height="0.555625cm"><draw:image xlink:href="Pictures/4a1d013358fec02f62fd9128287614a7.gif" xlink:type="simple" xlink:show="embed" xlink:actuate="onLoad"/></draw:frame>, link <text:a xlink:type="simple" xlink:href="https://gsan.com.br/doku.php?id=ajuda:pesquisar_registro_de_atendimento" text:style-name="Internet_20_link" text:visited-style-name="Visited_20_Internet_20_Link">Pesquisar Registro de Atendimento</text:a>, para selecionar o RA desejado. A descrição do Registro de Atendimento será exibida no campo ao lado.<text:line-break/>Para apagar o conteúdo do campo, clique no botão <draw:frame draw:style-name="media" draw:name="8" text:anchor-type="as-char" draw:z-index="8" svg:width="0.52916666666667cm" svg:height="0.555625cm"><draw:image xlink:href="Pictures/7d683db972d9051c5dfecc78c7cc997d.gif" xlink:type="simple" xlink:show="embed" xlink:actuate="onLoad"/></draw:frame> ao lado campo em exibição.<text:line-break/>Caso o Nº do Registro de Atendimento informado não seja válido, o sistema exibe a mensagem “Registro de Atendimento Inexistente”.<text:line-break/>Caso o usuário não informe o número do protocolo e o número do RA, o sistema exibe a mensagem “Informe o Registro de Atendimento para Reiteração”.</text:p>
          </table:table-cell>
        </table:table-row>
        <table:table-row>
          <table:table-cell office:value-type="string" table:style-name="tablecell">
            <text:p text:style-name="tablealignleft">Observação(*)</text:p>
          </table:table-cell>
          <table:table-cell office:value-type="string" table:style-name="tablecell"/>
        </table:table-row>
      </table:table>
      <text:p text:style-name="Text_20_body">Caso o usuário não informe a observação, será exibida a mensagem “Informe a observação”.|</text:p>
      <table:table table:style-name="Table">
        <table:table-column/>
        <table:table-column/>
        <table:table-row>
          <table:table-cell office:value-type="string" table:style-name="tablecell">
            <text:p text:style-name="tablealignleft">Localidade(*)</text:p>
          </table:table-cell>
          <table:table-cell office:value-type="string" table:style-name="tablecell">
            <text:p text:style-name="tablealignleft">Campo obrigatório - Caso a opção seleciona do tipo de atendimento seja “Informação”, selecione uma das opções disponibilizadas pelo sistema.</text:p>
          </table:table-cell>
        </table:table-row>
        <table:table-row>
          <table:table-cell office:value-type="string" table:style-name="tablecell">
            <text:p text:style-name="tablealignleft">Descrição da Informação(*)</text:p>
          </table:table-cell>
          <table:table-cell office:value-type="string" table:style-name="tablecell">
            <text:p text:style-name="tablealignleft">Campo obrigatório - Informe a observação desejada, com no máximo 400 (quatrocentos) caracteres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7"/><text:bookmark-start text:name="funcionalidade_dos_botoes"/>Funcionalidade dos Botões<text:bookmark-end text:name="__RefHeading___funcionalidade_dos_botoes_7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9314583333333cm" svg:height="0.635cm"><draw:image xlink:href="Pictures/3ba5cef42d328a6e22fc0fb6e99766c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2.0902083333333cm" style:rel-width="100%" svg:height="0.52916666666667cm" style:rel-height="scale"><draw:image xlink:href="Pictures/ae021c43c7de728aabff1cc53b85dc5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conclusão dos procedimentos de inserir registro de atendimento simplific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0.60854166666667cm" svg:height="0.555625cm"><draw:image xlink:href="Pictures/4a1d013358fec02f62fd9128287614a7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um dado nas bases de d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0.52916666666667cm" svg:height="0.555625cm"><draw:image xlink:href="Pictures/7d683db972d9051c5dfecc78c7cc997d.gif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paga o conteúdo do campo em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7991666666667cm" svg:height="0.50270833333333cm"><draw:image xlink:href="Pictures/216d4ceb428e8bbd13eed06fe92dae04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consultar as ocorrências operacionais para o atendimento informado.</text:p>
          </table:table-cell>
        </table:table-row>
      </table:table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14::14:45</meta:creation-date>
    <dc:creator>Generated</dc:creator>
    <dc:date>2026-09-17T14::14:45</dc:date>
    <dc:language>en-US</dc:language>
    <meta:editing-cycles>1</meta:editing-cycles>
    <meta:editing-duration>PT0S</meta:editing-duration>
    <dc:title>ajuda:inserir_registro_atendimento_simplificado</dc:title>
  </office:meta>
</office:document-meta>
</file>