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2f896a6bcf7b5b26972620433e8adefe.jpg"/>
  <manifest:file-entry manifest:media-type="image/png" manifest:full-path="Pictures/cd5fa571241607c16cfe66b63211e2ba.png"/>
  <manifest:file-entry manifest:media-type="image/jpeg" manifest:full-path="Pictures/8782fba8e5c0c3cdb1cedf7cd1ddeecb.jpg"/>
  <manifest:file-entry manifest:media-type="image/jpeg" manifest:full-path="Pictures/2ec2cf3374c8046e1079c36ca3fc4fca.jp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atendimento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serir_veiculo"/><text:bookmark-start text:name="__RefHeading___inserir_veiculo_1"/><text:bookmark-start text:name="inserir_veiculo"/>Inserir Veículo<text:bookmark-end text:name="__RefHeading___inserir_veiculo_1"/><text:bookmark-end text:name="inserir_veicul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sa funcionalidade permite a inclusão do veículo utilizado por uma equipe, para os trabalhos operacionais da empresa. Assim, o veículo passa a estar associado ao cadastro de equipe, possibilitando o acompanhamento da frota pelo operacional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 funcionalidade pode ser acessada por meio do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</text:a> &gt; <text:a xlink:type="simple" xlink:href="https://gsan.com.br/doku.php?id=ajuda:ordem_de_servico" text:style-name="Internet_20_link" text:visited-style-name="Visited_20_Internet_20_Link">Ordem de Serviço</text:a> &gt;  <text:a xlink:type="simple" xlink:href="#ajuda:inserir_veiculo" text:style-name="Local_20_link" text:visited-style-name="Visited_20_Local_20_Link">Inserir Veiculo</text:a></text:span>. Feito isso, o sistema visualiza a tela a seguir:</text:p>
          </table:table-cell>
        </table:table-row>
      </table:table>
      <text:p text:style-name="Text_20_body">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6.271875cm" svg:height="8.89cm"><draw:image xlink:href="Pictures/2f896a6bcf7b5b26972620433e8adefe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cima, informe os campos obrigatórios (sinalizados por um asterisco <text:span text:style-name="">vermelho</text:span>) e clique em <draw:frame draw:style-name="media" draw:name="2" text:anchor-type="as-char" draw:z-index="2" svg:width="1.4816666666667cm" svg:height="0.58208333333333cm"><draw:image xlink:href="Pictures/cd5fa571241607c16cfe66b63211e2ba.png" xlink:type="simple" xlink:show="embed" xlink:actuate="onLoad"/></draw:frame>. Feito isso, o sistema insere os dados do veículo na base de dados.</text:p>
          </table:table-cell>
        </table:table-row>
      </table:table>
      <text:p text:style-name="Text_20_body"><text:line-break/></text:p>
      <text:h text:style-name="Heading_20_3" text:outline-level="3"><text:bookmark-start text:name="__RefHeading___tela_de_sucesso_3"/><text:bookmark-start text:name="tela_de_sucesso"/>Tela de Sucesso<text:bookmark-end text:name="__RefHeading___tela_de_sucesso_3"/><text:bookmark-end text:name="tela_de_sucesso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o clicar no botão <draw:frame draw:style-name="media" draw:name="3" text:anchor-type="as-char" draw:z-index="3" svg:width="1.4816666666667cm" svg:height="0.58208333333333cm"><draw:image xlink:href="Pictures/cd5fa571241607c16cfe66b63211e2ba.png" xlink:type="simple" xlink:show="embed" xlink:actuate="onLoad"/></draw:frame> sem que haja nenhuma inconsistência no conteúdo dos campos informados na tela,
o sistema apresenta a mensagem abaixo, indicando o sucesso da operação:</text:p>
          </table:table-cell>
        </table:table-row>
      </table:table>
      <text:p text:style-name="Text_20_body"><draw:frame draw:style-name="PluginODTAutoStyle_Frame_18_text_frame" draw:name="Frame2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4" text:anchor-type="paragraph" draw:z-index="4" svg:width="20.16125cm" style:rel-width="100%" svg:height="3.6777083333333cm" style:rel-height="scale"><draw:image xlink:href="Pictures/8782fba8e5c0c3cdb1cedf7cd1ddeecb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Escolha a opção desejada clicando em algum dos <text:span text:style-name="Emphasis">links</text:span> existentes na tela de sucesso:</text:p>
            <text:list text:style-name="List_20_1" text:continue-numbering="false">
              <text:list-item>
                <text:p text:style-name="List_20_1_Content_First"> <text:span text:style-name="Strong_20_Emphasis">Menu Principal</text:span>: Para voltar à tela principal do sistema.</text:p>
              </text:list-item>
              <text:list-item>
                <text:p text:style-name="List_20_1_Content"> <text:span text:style-name="Strong_20_Emphasis">Inserir outro Veículo</text:span>: Para inserir outro Veículo na base de dados.</text:p>
              </text:list-item>
              <text:list-item>
                <text:p text:style-name="List_20_1_Content_Last"> <text:span text:style-name="Strong_20_Emphasis">Atualizar Veículo</text:span>: Para efetuar a atualização do Veículo, recentemente inserido</text:p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Placa</text:p>
          </table:table-cell>
          <table:table-cell office:value-type="string" table:style-name="tablecell">
            <text:p text:style-name="tablealignleft">Campo obrigatório. Informe a placa do veículo, com até dez caracteres, entre letras e números.</text:p>
          </table:table-cell>
        </table:table-row>
        <table:table-row>
          <table:table-cell office:value-type="string" table:style-name="tablecell">
            <text:p text:style-name="tablealignleft">Marca</text:p>
          </table:table-cell>
          <table:table-cell office:value-type="string" table:style-name="tablecell">
            <text:p text:style-name="tablealignleft">Campo obrigatório. Selecione a marca do veículo, da lista disponibilizada pelo sistema.</text:p>
          </table:table-cell>
        </table:table-row>
        <table:table-row>
          <table:table-cell office:value-type="string" table:style-name="tablecell">
            <text:p text:style-name="tablealignleft">Modelo</text:p>
          </table:table-cell>
          <table:table-cell office:value-type="string" table:style-name="tablecell">
            <text:p text:style-name="tablealignleft">Campo obrigatório. Selecione o modelo do veículo, da lista disponibilizada pelo sistema.</text:p>
          </table:table-cell>
        </table:table-row>
        <table:table-row>
          <table:table-cell office:value-type="string" table:style-name="tablecell">
            <text:p text:style-name="tablealignleft">Ano do Modelo</text:p>
          </table:table-cell>
          <table:table-cell office:value-type="string" table:style-name="tablecell">
            <text:p text:style-name="tablealignleft">Campo obrigatório. Informe o ano do modelo, no formato AAAA.</text:p>
          </table:table-cell>
        </table:table-row>
      </table:table>
      <text:p text:style-name="Text_20_body"><text:line-break/></text:p>
      <text:h text:style-name="Heading_20_3" text:outline-level="3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solicitar ao sistema a inserção do veículo na base de dados. Neste caso, é necessário que todos os campos estejam preenchidos corretamente.<text:line-break/>Caso exista alguma inconsistência, o sistema emitirá a mensagem de crítica correspondent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5135416666667cm" style:rel-width="100%" svg:height="0.74620768229167cm" style:rel-height="scale"><draw:image xlink:href="Pictures/2ec2cf3374c8046e1079c36ca3fc4fca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fazer com que a tela volte ao seu estado inicial de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Utilize este botão para fazer com que o sistema encerre, sem salvar, o que está sendo feito, e volte para a tela principal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Inserir Veículo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o#ordem_de_servico" text:style-name="Internet_20_link" text:visited-style-name="Visited_20_Internet_20_Link">Ordem de Serviço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4:10</meta:creation-date>
    <dc:creator>Generated</dc:creator>
    <dc:date>2026-09-16T09::54:10</dc:date>
    <dc:language>en-US</dc:language>
    <meta:editing-cycles>1</meta:editing-cycles>
    <meta:editing-duration>PT0S</meta:editing-duration>
    <dc:title>ajuda:inserir_veiculo</dc:title>
  </office:meta>
</office:document-meta>
</file>