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87b130d877e1a1b1824663b98c89446.png"/>
  <manifest:file-entry manifest:media-type="image/jpeg" manifest:full-path="Pictures/0ee43e0763fff37f47c1429a65d80fe4.jpg"/>
  <manifest:file-entry manifest:media-type="image/jpeg" manifest:full-path="Pictures/ea6983d9539b9bd6a264fe7949c016fc.jpg"/>
  <manifest:file-entry manifest:media-type="image/jpeg" manifest:full-path="Pictures/78f2a7a15275deb8f4f04ff040b3f4f2.jpg"/>
  <manifest:file-entry manifest:media-type="image/jpeg" manifest:full-path="Pictures/6396d8665dc46496977c263e138b7db4.jpg"/>
  <manifest:file-entry manifest:media-type="image/jpeg" manifest:full-path="Pictures/1807a35bef55a17ebad10b6061d35992.jpg"/>
  <manifest:file-entry manifest:media-type="image/jpeg" manifest:full-path="Pictures/b64465d46bbc5da64ef3712022df9b77.jpg"/>
  <manifest:file-entry manifest:media-type="image/jpeg" manifest:full-path="Pictures/6d5067420b00a90d47ccc9ab04671570.jpg"/>
  <manifest:file-entry manifest:media-type="image/jpeg" manifest:full-path="Pictures/d128e23b9526e7c58f9b8ef57d4a6615.jpg"/>
  <manifest:file-entry manifest:media-type="image/jpeg" manifest:full-path="Pictures/b032e74b17c4388ddc86442d6b2a98dc.jpg"/>
  <manifest:file-entry manifest:media-type="image/jpeg" manifest:full-path="Pictures/347df57dc8a2ef11de23a2074e2b8301.jpg"/>
  <manifest:file-entry manifest:media-type="image/jpeg" manifest:full-path="Pictures/d4217202534dd8f2e6f6e8ffa5be73c8.jpg"/>
  <manifest:file-entry manifest:media-type="image/jpeg" manifest:full-path="Pictures/31c14d5c582f08602520c8de0d71fa1a.jpg"/>
  <manifest:file-entry manifest:media-type="image/jpeg" manifest:full-path="Pictures/3e2a25944c3e4293f7c93c8a2354e151.jpg"/>
  <manifest:file-entry manifest:media-type="image/jpeg" manifest:full-path="Pictures/723961e1aa88c499afc5d6971ac0330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:cobranca"><draw:frame draw:style-name="mediaright" draw:name="0" text:anchor-type="paragraph" draw:z-index="0" svg:width="5.2916666666667cm" style:rel-width="100%" svg:height="3.950233281493cm" style:rel-height="scale"><draw:image xlink:href="Pictures/d87b130d877e1a1b1824663b98c89446.png" xlink:type="simple" xlink:show="embed" xlink:actuate="onLoad"/></draw:frame></draw:a></text:p>
      <text:h text:style-name="Heading_20_1" text:outline-level="1"><text:bookmark text:name="ajuda:manter_autoridade"/><text:bookmark-start text:name="__RefHeading___manter_autoridade_1"/><text:bookmark-start text:name="manter_autoridade"/>Manter Autoridade<text:bookmark-end text:name="__RefHeading___manter_autoridade_1"/><text:bookmark-end text:name="manter_autoridade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O objetivo desta funcionalidade é filtrar, atualizar, remover ou imprimir a relação de uma ou mais autoridades relacionadas ao processo jurídico de débitos inscritos em <text:span text:style-name="Strong_20_Emphasis">Dívida Ativa</text:span>. A opção pode ser acessada via <text:span text:style-name="Strong_20_Emphasis">Menu do sistema</text:span>, no caminho <text:span text:style-name="Strong_20_Emphasis"> 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cobranca" text:style-name="Internet_20_link" text:visited-style-name="Visited_20_Internet_20_Link">Cobrança</text:a> &gt; <text:a xlink:type="simple" xlink:href="https://gsan.com.br/doku.php?id=ajuda:cobranca:divida_ativa" text:style-name="Internet_20_link" text:visited-style-name="Visited_20_Internet_20_Link">Dívida Ativa</text:a> &gt;  <text:a xlink:type="simple" xlink:href="https://gsan.com.br/doku.php?id=ajuda:processo_juridico" text:style-name="Internet_20_link" text:visited-style-name="Visited_20_Internet_20_Link">Processo Jurídico</text:a> &gt; Manter Autoridade</text:span>.</text:p>
          </table:table-cell>
        </table:table-row>
      </table:table>
      <text:p text:style-name="Text_20_body">Feito isso, o sistema acessa a tela de filtro abaixo:</text:p>
      <text:p text:style-name="Text_20_body"><text:line-break/></text:p>
      <text:h text:style-name="Heading_20_3" text:outline-level="3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4_text_frame" draw:name="Frame1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1" text:anchor-type="paragraph" draw:z-index="1" svg:width="16.404166666667cm" svg:height="10.503958333333cm"><draw:image xlink:href="Pictures/0ee43e0763fff37f47c1429a65d80fe4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tablealignleft">Acima, informe os campos que julgar necessários para filtrar as autoridades cadastradas no sistema. Essa autoridade pode ser tanto um <text:span text:style-name="Emphasis">advogado</text:span>, um <text:span text:style-name="Emphasis">procurador</text:span>, <text:span text:style-name="Emphasis">chefe de setor</text:span>, ou qualquer outra pessoa investida de um cargo previamente cadastrado e disponibilizado como opção no campo <text:span text:style-name="Strong_20_Emphasis">Cargo</text:span>. Dito isso, preencha os campos e clique em <draw:frame draw:style-name="media" draw:name="2" text:anchor-type="as-char" draw:z-index="2" svg:width="1.2964583333333cm" svg:height="0.555625cm"><draw:image xlink:href="Pictures/ea6983d9539b9bd6a264fe7949c016fc.jpg" xlink:type="simple" xlink:show="embed" xlink:actuate="onLoad"/></draw:frame>. Caso o campo <text:span text:style-name="Strong_20_Emphasis">Atualizar</text:span> esteja marcado e o filtro retorne apenas um registro, o sistema apresenta a tela <text:span text:style-name="Strong_20_Emphasis">Atualizar Autoridade</text:span>. Caso contrário, o sistema apresenta a tela <text:span text:style-name="Strong_20_Emphasis">Manter Autoridade</text:span>, com a relação de autoridades selecionadas pelo filtro:</text:p>
          </table:table-cell>
        </table:table-row>
      </table:table>
      <text:p text:style-name="Text_20_body"><text:line-break/></text:p>
      <text:p text:style-name="Text_20_body"><draw:frame draw:style-name="PluginODTAutoStyle_Frame_11_text_frame" draw:name="Frame2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<draw:frame draw:style-name="mediacenter" draw:name="3" text:anchor-type="paragraph" draw:z-index="3" svg:width="16.377708333333cm" svg:height="10.609791666667cm"><draw:image xlink:href="Pictures/78f2a7a15275deb8f4f04ff040b3f4f2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tablealignleft">Agora, para remover uma autoridade cadastrada, clique no <text:span text:style-name="Emphasis">checkbox</text:span> correspondente ou no <text:span text:style-name="Emphasis">link</text:span> <text:span text:style-name="Strong_20_Emphasis">Todos</text:span>. Em seguida, clique em <draw:frame draw:style-name="media" draw:name="4" text:anchor-type="as-char" draw:z-index="4" svg:width="1.7727083333333cm" svg:height="0.44979166666667cm"><draw:image xlink:href="Pictures/6396d8665dc46496977c263e138b7db4.jpg" xlink:type="simple" xlink:show="embed" xlink:actuate="onLoad"/></draw:frame>. Para imprimir um relatório com a relação das autoridades cadastradas clique em <draw:frame draw:style-name="media" draw:name="5" text:anchor-type="as-char" draw:z-index="5" svg:width="0.74083333333333cm" svg:height="0.68791666666667cm"><draw:image xlink:href="Pictures/1807a35bef55a17ebad10b6061d35992.jpg" xlink:type="simple" xlink:show="embed" xlink:actuate="onLoad"/></draw:frame>. Feito isso, o sistema visualiza o relatório para impressão, conforme modelo <text:span text:style-name="Strong_20_Emphasis"><text:a xlink:type="simple" xlink:href="#__RefHeading___relatorio_autoridades_cadastradas_3" text:style-name="Local_20_link" text:visited-style-name="Visited_20_Local_20_Link">AQUI</text:a></text:span>.</text:p>
            <text:p text:style-name="Text_20_body">Para atualizar os dados de uma autoridade, clique sobre o <text:span text:style-name="Emphasis">link</text:span> correspondente ao campo <text:span text:style-name="Strong_20_Emphasis">Nome</text:span>. Em seguida, o sistema acessa a tela de atualização:</text:p>
          </table:table-cell>
        </table:table-row>
      </table:table>
      <text:p text:style-name="Text_20_body"><text:line-break/></text:p>
      <text:p text:style-name="Text_20_body"><draw:frame draw:style-name="PluginODTAutoStyle_Frame_18_text_frame" draw:name="Frame3" text:anchor-type="paragraph" svg:width="481.89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<draw:frame draw:style-name="mediacenter" draw:name="6" text:anchor-type="paragraph" draw:z-index="6" svg:width="16.457083333333cm" svg:height="18.547291666667cm"><draw:image xlink:href="Pictures/b64465d46bbc5da64ef3712022df9b77.jpg" xlink:type="simple" xlink:show="embed" xlink:actuate="onLoad"/></draw:frame></text:p></table:table-cell></table:table-row></table:table></draw:text-box></draw:frame></text:p>
      <text:p text:style-name="Text_20_body">Acima, faça as atualizações necessárias e clique em <draw:frame draw:style-name="media" draw:name="7" text:anchor-type="as-char" draw:z-index="7" svg:width="1.7197916666667cm" svg:height="0.47625cm"><draw:image xlink:href="Pictures/6d5067420b00a90d47ccc9ab04671570.jpg" xlink:type="simple" xlink:show="embed" xlink:actuate="onLoad"/></draw:frame>. Para detalhes sobre o preenchimento dos campos clique <text:span text:style-name="Strong_20_Emphasis"><text:a xlink:type="simple" xlink:href="#__RefHeading___preenchimento_dos_campos_4" text:style-name="Local_20_link" text:visited-style-name="Visited_20_Local_20_Link">AQUI</text:a></text:span>.</text:p>
      <text:p text:style-name="Text_20_body"><text:line-break/></text:p>
      <text:h text:style-name="Heading_20_2" text:outline-level="2"><text:bookmark-start text:name="__RefHeading___relatorio_autoridades_cadastradas_3"/><text:bookmark-start text:name="relatorio_autoridades_cadastradas"/>Relatório Autoridades Cadastradas<text:bookmark-end text:name="__RefHeading___relatorio_autoridades_cadastradas_3"/><text:bookmark-end text:name="relatorio_autoridades_cadastradas"/></text:h>
      <text:p text:style-name="Text_20_body"><draw:frame draw:style-name="PluginODTAutoStyle_Frame_22_text_frame" draw:name="Frame4" text:anchor-type="paragraph" svg:width="481.89pt" draw:z-index="0" svg:min-height="1cm"><draw:text-box><table:table table:style-name="Table"><table:table-column table:style-name="odt_auto_style_table_column_8_1"/><table:table-row><table:table-cell office:value-type="string" table:style-name="tablecell"><text:p text:style-name="tablealignleft"><draw:frame draw:style-name="mediacenter" draw:name="8" text:anchor-type="paragraph" draw:z-index="8" svg:width="32.54375cm" style:rel-width="100%" svg:height="9.7366666666667cm" style:rel-height="scale"><draw:image xlink:href="Pictures/d128e23b9526e7c58f9b8ef57d4a6615.jpg" xlink:type="simple" xlink:show="embed" xlink:actuate="onLoad"/></draw:frame></text:p></table:table-cell></table:table-row></table:table></draw:text-box></draw:frame></text:p>
      <text:p text:style-name="Text_20_body"><text:line-break/></text:p>
      <text:h text:style-name="Heading_20_1" text:outline-level="1"><text:bookmark-start text:name="__RefHeading___preenchimento_dos_campos_4"/><text:bookmark-start text:name="preenchimento_dos_campos"/>Preenchimento dos Campos<text:bookmark-end text:name="__RefHeading___preenchimento_dos_campos_4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Preenchimento dos Campo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ome</text:span></text:p>
          </table:table-cell>
          <table:table-cell office:value-type="string" table:style-name="tablecell">
            <text:p text:style-name="tablealignleft">Informe por extenso o nome da autoridade com até 50 caracteres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PF</text:span></text:p>
          </table:table-cell>
          <table:table-cell office:value-type="string" table:style-name="tablecell">
            <text:p text:style-name="tablealignleft">Informe o número do CPF da autoridade, sem hífens ou pontos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argo</text:span></text:p>
          </table:table-cell>
          <table:table-cell office:value-type="string" table:style-name="tablecell">
            <text:p text:style-name="tablealignleft">Selecione o cargo investido pela autoridade, da lista disponibilizada pelo sistema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exo</text:span></text:p>
          </table:table-cell>
          <table:table-cell office:value-type="string" table:style-name="tablecell">
            <text:p text:style-name="tablealignleft">Informe o gênero da autoridade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úmero do Documento</text:span></text:p>
          </table:table-cell>
          <table:table-cell office:value-type="string" table:style-name="tablecell">
            <text:p text:style-name="tablealignleft">Informe o número do documento relativo ao órgão de classe da autoridade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Orgão Expedidor</text:span></text:p>
          </table:table-cell>
          <table:table-cell office:value-type="string" table:style-name="tablecell">
            <text:p text:style-name="tablealignleft">Informe o órgão expedidor do documento relativo ao órgão de classe da autoridade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Estado</text:span></text:p>
          </table:table-cell>
          <table:table-cell office:value-type="string" table:style-name="tablecell">
            <text:p text:style-name="tablealignleft">Informe o Estado onde o documento relativo ao órgão de classe da autoridade foi expedido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ssinatura Digital Atual</text:span></text:p>
          </table:table-cell>
          <table:table-cell office:value-type="string" table:style-name="tablecell">
            <text:p text:style-name="tablealignleft">Caso não tenha sido anexada anteriormente, anexe o arquivo com a assinatura digitalizada da autoridade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lterar Assinatura Digital</text:span></text:p>
          </table:table-cell>
          <table:table-cell office:value-type="string" table:style-name="tablecell">
            <text:p text:style-name="tablealignleft">Anexe o arquivo com a nova assinatura digitalizada da autoridade, caso a anexada anteriormente tenha sido alterada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dicador de Uso</text:span></text:p>
          </table:table-cell>
          <table:table-cell office:value-type="string" table:style-name="tablecell">
            <text:p text:style-name="tablealignleft">Selecione entre <text:span text:style-name="Emphasis">Ativo</text:span> <text:span text:style-name="Emphasis">Inativo</text:span> a condição da autoridade no sistema.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ssina Termo Abertura/Fechamento</text:span></text:p>
          </table:table-cell>
          <table:table-cell office:value-type="string" table:style-name="tablecell">
            <text:p text:style-name="tablealignleft">Selecione entre <text:span text:style-name="Emphasis">Sim</text:span> e <text:span text:style-name="Emphasis">Não</text:span> se a autoridade cadastrada assina os termos de abertura ou fechamento dos <text:span text:style-name="Strong_20_Emphasis"><text:a xlink:type="simple" xlink:href="https://gsan.com.br/doku.php?id=ajuda:cobranca:encerrar_livro_avulso" text:style-name="Internet_20_link" text:visited-style-name="Visited_20_Internet_20_Link">livros avulsos</text:a></text:span>.</text:p>
          </table:table-cell>
        </table:table-row>
      </table:table>
      <text:p text:style-name="Text_20_body"><text:line-break/></text:p>
      <text:h text:style-name="Heading_20_1" text:outline-level="1"><text:bookmark-start text:name="__RefHeading___funcionalidade_dos_botoes_5"/><text:bookmark-start text:name="funcionalidade_dos_botoes"/>Funcionalidade dos Botões<text:bookmark-end text:name="__RefHeading___funcionalidade_dos_botoes_5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9" text:anchor-type="as-char" draw:z-index="9" svg:width="1.4552083333333cm" svg:height="0.52916666666667cm"><draw:image xlink:href="Pictures/b032e74b17c4388ddc86442d6b2a98dc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limpa os campos preenchidos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0" text:anchor-type="as-char" draw:z-index="10" svg:width="1.2964583333333cm" svg:height="0.555625cm"><draw:image xlink:href="Pictures/ea6983d9539b9bd6a264fe7949c016fc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filtra os dados informados para a pesquis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1" text:anchor-type="as-char" draw:z-index="11" svg:width="1.7727083333333cm" svg:height="0.44979166666667cm"><draw:image xlink:href="Pictures/6396d8665dc46496977c263e138b7db4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remove os dados da autoridade selecionad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2" text:anchor-type="as-char" draw:z-index="12" svg:width="2.1166666666667cm" style:rel-width="100%" svg:height="0.555625cm" style:rel-height="scale"><draw:image xlink:href="Pictures/347df57dc8a2ef11de23a2074e2b8301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retorna para a tela de filtr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3" text:anchor-type="as-char" draw:z-index="13" svg:width="1.3229166666667cm" svg:height="0.50270833333333cm"><draw:image xlink:href="Pictures/d4217202534dd8f2e6f6e8ffa5be73c8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retorna para a tela com o resultado da pesquis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4" text:anchor-type="as-char" draw:z-index="14" svg:width="1.74625cm" svg:height="0.58208333333333cm"><draw:image xlink:href="Pictures/31c14d5c582f08602520c8de0d71fa1a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desfaz os procedimentos e retorna à tela de Menu princip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5" text:anchor-type="as-char" draw:z-index="15" svg:width="1.7727083333333cm" svg:height="0.52916666666667cm"><draw:image xlink:href="Pictures/3e2a25944c3e4293f7c93c8a2354e151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ancela a operação e retorna à tela princip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6" text:anchor-type="as-char" draw:z-index="16" svg:width="3.1220833333333cm" style:rel-width="100%" svg:height="0.58208333333333cm" style:rel-height="scale"><draw:image xlink:href="Pictures/723961e1aa88c499afc5d6971ac03303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anexa o arquivo com a assinatura digital da autoridade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7" text:anchor-type="as-char" draw:z-index="17" svg:width="1.7197916666667cm" svg:height="0.47625cm"><draw:image xlink:href="Pictures/6d5067420b00a90d47ccc9ab04671570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atualiza os dados da autoridade no sistema.</text:p>
          </table:table-cell>
        </table:table-row>
      </table:table>
      <text:p text:style-name="Text_20_body"><text:line-break/></text:p>
      <text:h text:style-name="Heading_20_2" text:outline-level="2"><text:bookmark-start text:name="__RefHeading___referencias_6"/><text:bookmark-start text:name="referencias"/>Referências<text:bookmark-end text:name="__RefHeading___referencias_6"/><text:bookmark-end text:name="referencias"/></text:h>
      <text:p text:style-name="Text_20_body"><text:span text:style-name="Strong_20_Emphasis">Manter Autoridade</text:span></text:p>
      <text:h text:style-name="Heading_20_3" text:outline-level="3"><text:bookmark-start text:name="__RefHeading___termos_principais_7"/><text:bookmark-start text:name="termos_principais"/>Termos Principais<text:bookmark-end text:name="__RefHeading___termos_principais_7"/><text:bookmark-end text:name="termos_principais"/></text:h>
      <text:p text:style-name="Text_20_body"><text:span text:style-name="Strong_20_Emphasis"><text:a xlink:type="simple" xlink:href="https://gsan.com.br/doku.php?id=ajuda:cobranca" text:style-name="Internet_20_link" text:visited-style-name="Visited_20_Internet_20_Link">Cobrança</text:a></text:span></text:p>
      <text:p text:style-name="Text_20_body"><text:span text:style-name="Strong_20_Emphasis"><text:a xlink:type="simple" xlink:href="https://gsan.com.br/doku.php?id=ajuda:cobranca:divida_ativa" text:style-name="Internet_20_link" text:visited-style-name="Visited_20_Internet_20_Link">Dívida Ativa</text:a></text:span></text:p>
      <text:h text:style-name="Heading_20_2" text:outline-level="2"><text:bookmark-start text:name="__RefHeading___videos_8"/><text:bookmark-start text:name="videos"/>Vídeos<text:bookmark-end text:name="__RefHeading___videos_8"/><text:bookmark-end text:name="videos"/></text:h>
      <text:p text:style-name="Text_20_body"><text:span text:style-name="Strong_20_Emphasis"><text:a xlink:type="simple" xlink:href="https://gsan.com.br/doku.php?id=treinamentos:livre:video-aulas:processos-juridicos#manter_autoridade" text:style-name="Internet_20_link" text:visited-style-name="Visited_20_Internet_20_Link">Manter Autoridade</text:a></text:span></text:p>
      <text:p text:style-name="Text_20_body"><text:line-break/>
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GSA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09::54:51</meta:creation-date>
    <dc:creator>Generated</dc:creator>
    <dc:date>2026-09-16T09::54:51</dc:date>
    <dc:language>en-US</dc:language>
    <meta:editing-cycles>1</meta:editing-cycles>
    <meta:editing-duration>PT0S</meta:editing-duration>
    <dc:title>ajuda:manter_autoridade</dc:title>
  </office:meta>
</office:document-meta>
</file>