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e9eb609d870b56e00c107637e5dec74.png"/>
  <manifest:file-entry manifest:media-type="image/jpeg" manifest:full-path="Pictures/8868a7a2218c383a92255c3bdffa270f.jpg"/>
  <manifest:file-entry manifest:media-type="image/jpeg" manifest:full-path="Pictures/ea6983d9539b9bd6a264fe7949c016fc.jpg"/>
  <manifest:file-entry manifest:media-type="image/jpeg" manifest:full-path="Pictures/19351124c5511d7188a019fbcc450295.jpg"/>
  <manifest:file-entry manifest:media-type="image/jpeg" manifest:full-path="Pictures/6396d8665dc46496977c263e138b7db4.jpg"/>
  <manifest:file-entry manifest:media-type="image/jpeg" manifest:full-path="Pictures/5f6692185c7fef9137292ac696e20de4.jpg"/>
  <manifest:file-entry manifest:media-type="image/jpeg" manifest:full-path="Pictures/6d5067420b00a90d47ccc9ab04671570.jpg"/>
  <manifest:file-entry manifest:media-type="image/jpeg" manifest:full-path="Pictures/8eafd2d06a7f07e66a2cb2bb388936f8.jpg"/>
  <manifest:file-entry manifest:media-type="image/jpeg" manifest:full-path="Pictures/ba58efef41114e43bf5ade87ef609c29.jpg"/>
  <manifest:file-entry manifest:media-type="image/jpeg" manifest:full-path="Pictures/34d93f0bb157a783124003c5b9ed7bfa.jpg"/>
  <manifest:file-entry manifest:media-type="image/jpeg" manifest:full-path="Pictures/d4217202534dd8f2e6f6e8ffa5be73c8.jpg"/>
  <manifest:file-entry manifest:media-type="image/png" manifest:full-path="Pictures/7a3ee5346a6dae1d0123bfe37257827a.png"/>
  <manifest:file-entry manifest:media-type="image/jpeg" manifest:full-path="Pictures/94da8f105f6c68ac851dbf2c3939aa4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8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2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ajuda:cadastro"><draw:frame draw:style-name="mediaright" draw:name="0" text:anchor-type="paragraph" draw:z-index="0" svg:width="5.2916666666667cm" style:rel-width="100%" svg:height="3.9646029258098cm" style:rel-height="scale"><draw:image xlink:href="Pictures/8e9eb609d870b56e00c107637e5dec74.png" xlink:type="simple" xlink:show="embed" xlink:actuate="onLoad"/></draw:frame></draw:a></text:p>
      <text:h text:style-name="Heading_20_1" text:outline-level="1"><text:bookmark text:name="ajuda:manter_cliente_tipo"/><text:bookmark-start text:name="__RefHeading___manter_cliente_tipo_1"/><text:bookmark-start text:name="manter_cliente_tipo"/>Manter Cliente Tipo<text:bookmark-end text:name="__RefHeading___manter_cliente_tipo_1"/><text:bookmark-end text:name="manter_cliente_tipo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O objetivo desta funcionalidade é manter o cliente tipo cadastrado no sistema. Ela pode ser acessada via <text:span text:style-name="Strong_20_Emphasis">Menu de sistema</text:span>, no caminho: <text:span text:style-name="Strong_20_Emphasis"><text:a xlink:type="simple" xlink:href="https://gsan.com.br/doku.php?id=ajuda:pagina_inicial" text:style-name="Internet_20_link" text:visited-style-name="Visited_20_Internet_20_Link">GSAN</text:a> &gt; <text:a xlink:type="simple" xlink:href="https://gsan.com.br/doku.php?id=ajuda:cadastro" text:style-name="Internet_20_link" text:visited-style-name="Visited_20_Internet_20_Link">Cadastro</text:a> &gt; <text:a xlink:type="simple" xlink:href="https://gsan.com.br/doku.php?id=ajuda:cliente" text:style-name="Internet_20_link" text:visited-style-name="Visited_20_Internet_20_Link">Cliente</text:a> &gt; Manter Cliente Tipo</text:span>.</text:p>
          </table:table-cell>
        </table:table-row>
      </table:table>
      <text:p text:style-name="Text_20_body">Feito isso, o sistema acessa a tela de filtro a seguir:</text:p>
      <text:h text:style-name="Heading_20_3" text:outline-level="3"><text:bookmark-start text:name="__RefHeading___observacao_2"/><text:bookmark-start text:name="observacao"/>Observação<text:bookmark-end text:name="__RefHeading___observacao_2"/><text:bookmark-end text:name="observacao"/></text:h>
      <table:table table:style-name="Table">
        <table:table-column/>
        <table:table-row>
          <table:table-cell office:value-type="string" table:style-name="tableheader">
            <text:p text:style-name="Table_20_Heading">Informamos que os dados exibidos nas telas a seguir são fictícios, e não retratam informações de clientes.</text:p>
          </table:table-cell>
        </table:table-row>
      </table:table>
      <text:p text:style-name="Text_20_body"><draw:frame draw:style-name="PluginODTAutoStyle_Frame_4_text_frame" draw:name="Frame1" text:anchor-type="paragraph" svg:width="481.89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draw:frame draw:style-name="mediacenter" draw:name="1" text:anchor-type="paragraph" draw:z-index="1" svg:width="16.430625cm" svg:height="10.31875cm"><draw:image xlink:href="Pictures/8868a7a2218c383a92255c3bdffa270f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tablealignleft">Inicialmente, o sistema exibe a tela de filtro acima, para que sejam informados os parâmetros sobre os tipos de clientes. Os tipos podem ser filtrados pelas seguintes opções:</text:p>
            <text:list text:style-name="List_20_1" text:continue-numbering="false">
              <text:list-item>
                <text:p text:style-name="List_20_1_Content_First"> Descrição;</text:p>
              </text:list-item>
              <text:list-item>
                <text:p text:style-name="List_20_1_Content"> Esfera de Poder;</text:p>
              </text:list-item>
              <text:list-item>
                <text:p text:style-name="List_20_1_Content_Last"> Indicador de Uso.</text:p>
              </text:list-item>
            </text:list>
            <text:p text:style-name="Text_20_body">Para detalhes sobre o preenchimento dos campos clique <text:span text:style-name="Strong_20_Emphasis"><text:a xlink:type="simple" xlink:href="#__RefHeading___preenchimento_dos_campos_4" text:style-name="Local_20_link" text:visited-style-name="Visited_20_Local_20_Link">AQUI</text:a></text:span>. Informe os parâmetros que julgar necessários e clique no botão <draw:frame draw:style-name="media" draw:name="2" text:anchor-type="as-char" draw:z-index="2" svg:width="1.2964583333333cm" svg:height="0.555625cm"><draw:image xlink:href="Pictures/ea6983d9539b9bd6a264fe7949c016fc.jpg" xlink:type="simple" xlink:show="embed" xlink:actuate="onLoad"/></draw:frame>. Com base nos parâmetros informados, o sistema exibe a tela resultante do filtro:</text:p>
          </table:table-cell>
        </table:table-row>
      </table:table>
      <text:p text:style-name="Text_20_body"><draw:frame draw:style-name="PluginODTAutoStyle_Frame_11_text_frame" draw:name="Frame2" text:anchor-type="paragraph" svg:width="481.89pt" draw:z-index="0" svg:min-height="1cm"><draw:text-box><table:table table:style-name="Table"><table:table-column table:style-name="odt_auto_style_table_column_5_1"/><table:table-row><table:table-cell office:value-type="string" table:style-name="tablecell"><text:p text:style-name="tablealignleft"><draw:frame draw:style-name="mediacenter" draw:name="3" text:anchor-type="paragraph" draw:z-index="3" svg:width="16.430625cm" svg:height="10.292291666667cm"><draw:image xlink:href="Pictures/19351124c5511d7188a019fbcc450295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6_1"/>
        <table:table-row>
          <table:table-cell office:value-type="string" table:style-name="tablecell">
            <text:p text:style-name="tablealignleft">Para excluir um ou mais itens, marque no(s) checkbox(s) correspondente(s), ou para remover todos os itens, clique no hiperlink <text:span text:style-name="underline"><text:span text:style-name="Strong_20_Emphasis">Todos</text:span></text:span> e, em seguida, clique no botão <draw:frame draw:style-name="media" draw:name="4" text:anchor-type="as-char" draw:z-index="4" svg:width="1.7727083333333cm" svg:height="0.44979166666667cm"><draw:image xlink:href="Pictures/6396d8665dc46496977c263e138b7db4.jpg" xlink:type="simple" xlink:show="embed" xlink:actuate="onLoad"/></draw:frame>.</text:p>
            <text:p text:style-name="Text_20_body">Para atualizar um item, clique no hiperlink do campo <text:span text:style-name="Strong_20_Emphasis">Descrição</text:span> e será exibida a tela abaixo.</text:p>
          </table:table-cell>
        </table:table-row>
      </table:table>
      <text:p text:style-name="Text_20_body"><draw:frame draw:style-name="PluginODTAutoStyle_Frame_18_text_frame" draw:name="Frame3" text:anchor-type="paragraph" svg:width="481.89pt" draw:z-index="0" svg:min-height="1cm"><draw:text-box><table:table table:style-name="Table"><table:table-column table:style-name="odt_auto_style_table_column_7_1"/><table:table-row><table:table-cell office:value-type="string" table:style-name="tablecell"><text:p text:style-name="tablealignleft"><draw:frame draw:style-name="mediacenter" draw:name="5" text:anchor-type="paragraph" draw:z-index="5" svg:width="16.483541666667cm" svg:height="10.265833333333cm"><draw:image xlink:href="Pictures/5f6692185c7fef9137292ac696e20de4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8_1"/>
        <table:table-row>
          <table:table-cell office:value-type="string" table:style-name="tablecell">
            <text:p text:style-name="tablealignleft">Foram alteradas as funcionalidades <text:span text:style-name="Strong_20_Emphasis"><text:a xlink:type="simple" xlink:href="https://gsan.com.br/doku.php?id=ajuda:inserir_cliente_tipo" text:style-name="Internet_20_link" text:visited-style-name="Visited_20_Internet_20_Link">Inserir Cliente Tipo</text:a></text:span> e <text:span text:style-name="Strong_20_Emphasis">Manter Cliente Tipo</text:span> para incluir uma nova informação no <text:span text:style-name="Strong_20_Emphasis">Tipo de Cliente</text:span>, que identifica se este pertence a Programa Especial (ex. <text:span text:style-name="Emphasis">Viva Água</text:span>). Foram retiradas as validações existentes no Programa Especial, para quem tem no Tipo de Cliente em Programa Especial.</text:p>
            <text:p text:style-name="Text_20_body">Faça as modificações que julgar necessárias e clique no botão <draw:frame draw:style-name="media" draw:name="6" text:anchor-type="as-char" draw:z-index="6" svg:width="1.7197916666667cm" svg:height="0.47625cm"><draw:image xlink:href="Pictures/6d5067420b00a90d47ccc9ab04671570.jpg" xlink:type="simple" xlink:show="embed" xlink:actuate="onLoad"/></draw:frame>.</text:p>
          </table:table-cell>
        </table:table-row>
      </table:table>
      <text:h text:style-name="Heading_20_2" text:outline-level="2"><text:bookmark-start text:name="__RefHeading___tela_de_sucesso_3"/><text:bookmark-start text:name="tela_de_sucesso"/>Tela de Sucesso<text:bookmark-end text:name="__RefHeading___tela_de_sucesso_3"/><text:bookmark-end text:name="tela_de_sucesso"/></text:h>
      <text:p text:style-name="Text_20_body"><draw:frame draw:style-name="PluginODTAutoStyle_Frame_25_text_frame" draw:name="Frame4" text:anchor-type="paragraph" svg:width="481.89pt" draw:z-index="0" svg:min-height="1cm"><draw:text-box><table:table table:style-name="Table"><table:table-column table:style-name="odt_auto_style_table_column_9_1"/><table:table-row><table:table-cell office:value-type="string" table:style-name="tablecell"><text:p text:style-name="tablealignleft"><draw:frame draw:style-name="mediacenter" draw:name="7" text:anchor-type="paragraph" draw:z-index="7" svg:width="20.134791666667cm" style:rel-width="100%" svg:height="3.254375cm" style:rel-height="scale"><draw:image xlink:href="Pictures/8eafd2d06a7f07e66a2cb2bb388936f8.jpg" xlink:type="simple" xlink:show="embed" xlink:actuate="onLoad"/></draw:frame></text:p></table:table-cell></table:table-row></table:table></draw:text-box></draw:frame></text:p>
      <text:h text:style-name="Heading_20_2" text:outline-level="2"><text:bookmark-start text:name="__RefHeading___preenchimento_dos_campos_4"/><text:bookmark-start text:name="preenchimento_dos_campos"/>Preenchimento dos campos<text:bookmark-end text:name="__RefHeading___preenchimento_dos_campos_4"/><text:bookmark-end text:name="preenchimento_dos_campo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Campo</text:p>
          </table:table-cell>
          <table:table-cell office:value-type="string" table:style-name="tableheader">
            <text:p text:style-name="Table_20_Heading">Orientações para Preenchimento</text:p>
          </table:table-cell>
        </table:table-row>
        <table:table-row>
          <table:table-cell office:value-type="string" table:style-name="tablecell">
            <text:p text:style-name="tablealignleft">Descrição</text:p>
          </table:table-cell>
          <table:table-cell office:value-type="string" table:style-name="tablecell">
            <text:p text:style-name="tablealignleft">Campo obrigatório. Informe a descrição do tipo de cliente com 20 caracteres no máximo.</text:p>
          </table:table-cell>
        </table:table-row>
        <table:table-row>
          <table:table-cell office:value-type="string" table:style-name="tablecell">
            <text:p text:style-name="tablealignleft">Pessoa Física ou Jurídica</text:p>
          </table:table-cell>
          <table:table-cell office:value-type="string" table:style-name="tablecell">
            <text:p text:style-name="tablealignleft">Campo obrigatório. Selecione uma das opções: <text:span text:style-name="Strong_20_Emphasis">Pessoa Física</text:span> ou <text:span text:style-name="Strong_20_Emphasis">Pessoa Jurídica</text:span>.<text:line-break/><text:span text:style-name="Strong_20_Emphasis">Regra associada</text:span>: Dependendo da opção escolhida, o sistema disponibiliza as opções correlacionadas referente à <text:span text:style-name="Strong_20_Emphasis">Esfera de Poder</text:span>.</text:p>
          </table:table-cell>
        </table:table-row>
        <table:table-row>
          <table:table-cell office:value-type="string" table:style-name="tablecell">
            <text:p text:style-name="tablealignleft">Esfera de Poder</text:p>
          </table:table-cell>
          <table:table-cell office:value-type="string" table:style-name="tablecell">
            <text:p text:style-name="tablealignleft">Campo obrigatório. Selecione uma das opções disponibilizadas pelo sistema.</text:p>
          </table:table-cell>
        </table:table-row>
        <table:table-row>
          <table:table-cell office:value-type="string" table:style-name="tablecell">
            <text:p text:style-name="tablealignleft">Indicador de Uso</text:p>
          </table:table-cell>
          <table:table-cell office:value-type="string" table:style-name="tablecell">
            <text:p text:style-name="tablealignleft">Selecione uma das opções disponibilizadas pelo sistema: <text:span text:style-name="Emphasis">Ativo</text:span>, <text:span text:style-name="Emphasis">Inativo</text:span> ou <text:span text:style-name="Emphasis">Todos</text:span>.</text:p>
          </table:table-cell>
        </table:table-row>
        <table:table-row>
          <table:table-cell office:value-type="string" table:style-name="tablecell">
            <text:p text:style-name="tablealignleft">Pertence a Programa Especial</text:p>
          </table:table-cell>
          <table:table-cell office:value-type="string" table:style-name="tablecell">
            <text:p text:style-name="tablealignleft">Campo obrigatório. Informe a opção <text:span text:style-name="Emphasis">Sim</text:span> para indicar que o cliente está em programa especial, caso contrário, marque a opção <text:span text:style-name="Emphasis">Não</text:span>.</text:p>
          </table:table-cell>
        </table:table-row>
        <table:table-row>
          <table:table-cell office:value-type="string" table:style-name="tablecell">
            <text:p text:style-name="tablealignleft">Indicador aceitar Duplicidade CPF/CNPJ</text:p>
          </table:table-cell>
          <table:table-cell office:value-type="string" table:style-name="tablecell">
            <text:p text:style-name="tablealignleft">Campo obrigatório. Informe a opção <text:span text:style-name="Emphasis">Sim</text:span> para indicar que o cadastro do cliente comporta a duplicidade de CPF/CNPJ; caso contrário, marque a opção <text:span text:style-name="Emphasis">Não</text:span>.</text:p>
          </table:table-cell>
        </table:table-row>
      </table:table>
      <text:p text:style-name="Text_20_body"><text:line-break/></text:p>
      <text:h text:style-name="Heading_20_2" text:outline-level="2"><text:bookmark-start text:name="__RefHeading___funcionalidade_dos_botoes_5"/><text:bookmark-start text:name="funcionalidade_dos_botoes"/>Funcionalidade dos Botões<text:bookmark-end text:name="__RefHeading___funcionalidade_dos_botoes_5"/><text:bookmark-end text:name="funcionalidade_dos_boto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Botão</text:p>
          </table:table-cell>
          <table:table-cell office:value-type="string" table:style-name="tableheader">
            <text:p text:style-name="Table_20_Heading">Descrição da Funcionalidade</text:p>
          </table:table-cell>
        </table:table-row>
        <table:table-row>
          <table:table-cell office:value-type="string" table:style-name="tablecell">
            <text:p text:style-name="tablealignleft"><draw:frame draw:style-name="media" draw:name="8" text:anchor-type="as-char" draw:z-index="8" svg:width="1.9579166666667cm" svg:height="0.714375cm"><draw:image xlink:href="Pictures/ba58efef41114e43bf5ade87ef609c29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limpa o conteúdo da tela.</text:p>
          </table:table-cell>
        </table:table-row>
        <table:table-row>
          <table:table-cell office:value-type="string" table:style-name="tablecell">
            <text:p text:style-name="tablealignleft"><draw:frame draw:style-name="media" draw:name="9" text:anchor-type="as-char" draw:z-index="9" svg:width="1.2964583333333cm" svg:height="0.555625cm"><draw:image xlink:href="Pictures/ea6983d9539b9bd6a264fe7949c016fc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omanda a execução do filtro, com base nos parâmetros informados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0" text:anchor-type="as-char" draw:z-index="10" svg:width="1.7727083333333cm" svg:height="0.44979166666667cm"><draw:image xlink:href="Pictures/6396d8665dc46496977c263e138b7db4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remove das bases de dados o(s) item(ns) selecionado(s) no checkbox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1" text:anchor-type="as-char" draw:z-index="11" svg:width="2.9104166666667cm" style:rel-width="100%" svg:height="0.74083333333333cm" style:rel-height="scale"><draw:image xlink:href="Pictures/34d93f0bb157a783124003c5b9ed7bfa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retorna à tela de filtr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2" text:anchor-type="as-char" draw:z-index="12" svg:width="1.3229166666667cm" svg:height="0.50270833333333cm"><draw:image xlink:href="Pictures/d4217202534dd8f2e6f6e8ffa5be73c8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retorna à tela anterior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3" text:anchor-type="as-char" draw:z-index="13" svg:width="2.4341666666667cm" style:rel-width="100%" svg:height="0.66145833333333cm" style:rel-height="scale"><draw:image xlink:href="Pictures/7a3ee5346a6dae1d0123bfe37257827a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desfaz o último procedimento realizad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4" text:anchor-type="as-char" draw:z-index="14" svg:width="1.6933333333333cm" svg:height="0.555625cm"><draw:image xlink:href="Pictures/94da8f105f6c68ac851dbf2c3939aa4d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ancela a operação e retorna à tela principal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5" text:anchor-type="as-char" draw:z-index="15" svg:width="1.7197916666667cm" svg:height="0.47625cm"><draw:image xlink:href="Pictures/6d5067420b00a90d47ccc9ab04671570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omanda a atualização dos dados nas bases de dados.</text:p>
          </table:table-cell>
        </table:table-row>
      </table:table>
      <text:h text:style-name="Heading_20_2" text:outline-level="2"><text:bookmark-start text:name="__RefHeading___referencias_6"/><text:bookmark-start text:name="referencias"/>Referências<text:bookmark-end text:name="__RefHeading___referencias_6"/><text:bookmark-end text:name="referencias"/></text:h>
      <text:p text:style-name="Text_20_body"><text:span text:style-name="Strong_20_Emphasis"><text:a xlink:type="simple" xlink:href="https://gsan.com.br/doku.php?id=postgres:cadastro:uc0047" text:style-name="Internet_20_link" text:visited-style-name="Visited_20_Internet_20_Link">Manter Cliente Tipo</text:a></text:span></text:p>
      <text:p text:style-name="Text_20_body"><text:span text:style-name="Strong_20_Emphasis"><text:a xlink:type="simple" xlink:href="https://gsan.com.br/doku.php?id=ajuda:cadastro" text:style-name="Internet_20_link" text:visited-style-name="Visited_20_Internet_20_Link">Cadastro</text:a></text:span></text:p>
      <text:h text:style-name="Heading_20_3" text:outline-level="3"><text:bookmark-start text:name="__RefHeading___termos_principais_7"/><text:bookmark-start text:name="termos_principais"/>Termos Principais<text:bookmark-end text:name="__RefHeading___termos_principais_7"/><text:bookmark-end text:name="termos_principais"/></text:h>
      <text:p text:style-name="Text_20_body"><text:span text:style-name="Strong_20_Emphasis"><text:a xlink:type="simple" xlink:href="https://gsan.com.br/doku.php?id=ajuda:c#cliente" text:style-name="Internet_20_link" text:visited-style-name="Visited_20_Internet_20_Link">Cliente</text:a></text:span></text:p>
      <text:p text:style-name="Text_20_body"><text:span text:style-name="Strong_20_Emphasis"><text:a xlink:type="simple" xlink:href="https://gsan.com.br/doku.php?id=ajuda:i#imovel_condominio" text:style-name="Internet_20_link" text:visited-style-name="Visited_20_Internet_20_Link">Imóvel</text:a></text:span></text:p>
      <text:h text:style-name="Heading_20_2" text:outline-level="2"><text:bookmark-start text:name="__RefHeading___videos_8"/><text:bookmark-start text:name="videos"/>Vídeos<text:bookmark-end text:name="__RefHeading___videos_8"/><text:bookmark-end text:name="videos"/></text:h>
      <text:p text:style-name="Text_20_body"><text:span text:style-name="Strong_20_Emphasis"><text:a xlink:type="simple" xlink:href="https://gsan.com.br/doku.php?id=treinamentos:livre:video-aulas:manter_tipo_de_cliente" text:style-name="Internet_20_link" text:visited-style-name="Visited_20_Internet_20_Link">Manter Tipo de Cliente</text:a></text:span></text:p>
      <text:p text:style-name="Text_20_body"><text:line-break/>
<text:line-break/>
Clique <text:span text:style-name="Strong_20_Emphasis"><text:a xlink:type="simple" xlink:href="https://gsan.com.br/doku.php?id=ajuda" text:style-name="Internet_20_link" text:visited-style-name="Visited_20_Internet_20_Link">aqui</text:a></text:span> para retornar ao Menu Principal do GSA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8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2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6T09::52:59</meta:creation-date>
    <dc:creator>Generated</dc:creator>
    <dc:date>2026-09-16T09::52:59</dc:date>
    <dc:language>en-US</dc:language>
    <meta:editing-cycles>1</meta:editing-cycles>
    <meta:editing-duration>PT0S</meta:editing-duration>
    <dc:title>ajuda:manter_cliente_tipo</dc:title>
  </office:meta>
</office:document-meta>
</file>