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d286b57f6974bffa02a81f7a5f7cd7.png"/>
  <manifest:file-entry manifest:media-type="image/jpeg" manifest:full-path="Pictures/0ddbc8a8732522163e98654220808f64.jpg"/>
  <manifest:file-entry manifest:media-type="image/jpeg" manifest:full-path="Pictures/271154ac8c2a6bf337dc8645d6014bf5.jpg"/>
  <manifest:file-entry manifest:media-type="image/jpeg" manifest:full-path="Pictures/5d316bb02d6de1b3467f4cb0fd87d2b6.jpg"/>
  <manifest:file-entry manifest:media-type="image/jpeg" manifest:full-path="Pictures/f7a4342f2127fa10a9d1883cf0accc0b.jpg"/>
  <manifest:file-entry manifest:media-type="image/jpeg" manifest:full-path="Pictures/d831421a3f1e5c3c9e7019c17641d92f.jpg"/>
  <manifest:file-entry manifest:media-type="image/png" manifest:full-path="Pictures/77423ee0d31aab2e60d355b5091e4ef5.png"/>
  <manifest:file-entry manifest:media-type="image/jpeg" manifest:full-path="Pictures/e7d97868a2a315513161b5efac66bc86.jpg"/>
  <manifest:file-entry manifest:media-type="image/jpeg" manifest:full-path="Pictures/c60bfeefdeec69896223a70a460c1f58.jpg"/>
  <manifest:file-entry manifest:media-type="image/jpeg" manifest:full-path="Pictures/36c760c8f91854defe18175a0357ead5.jpg"/>
  <manifest:file-entry manifest:media-type="image/jpeg" manifest:full-path="Pictures/8559f1038b7bde619c72b5bddac971ed.jpg"/>
  <manifest:file-entry manifest:media-type="image/jpeg" manifest:full-path="Pictures/2ddf05f5badd2ef66fb855ed8496ed5b.jpg"/>
  <manifest:file-entry manifest:media-type="image/jpeg" manifest:full-path="Pictures/9eaa611c69c55d78803521da6403af97.jpg"/>
  <manifest:file-entry manifest:media-type="image/png" manifest:full-path="Pictures/c38196fda1c0e949aff2bec356a3f9b1.png"/>
  <manifest:file-entry manifest:media-type="image/png" manifest:full-path="Pictures/dacc64f1f8189b9dbe59e0b25217c413.png"/>
  <manifest:file-entry manifest:media-type="image/png" manifest:full-path="Pictures/cd879364a7e833ace9b2936e36a76eeb.png"/>
  <manifest:file-entry manifest:media-type="image/jpeg" manifest:full-path="Pictures/726817f67b2162de5dbd1988ec7c3f5e.jpg"/>
  <manifest:file-entry manifest:media-type="image/jpeg" manifest:full-path="Pictures/1866dd77e825ba9fa9dc3bef16b99eb2.jpg"/>
  <manifest:file-entry manifest:media-type="image/png" manifest:full-path="Pictures/b39a001e96cd771916517725ec6d4a6d.png"/>
  <manifest:file-entry manifest:media-type="image/png" manifest:full-path="Pictures/e65e490bfe7f252ee9ef0e160b9ace6f.png"/>
  <manifest:file-entry manifest:media-type="image/jpeg" manifest:full-path="Pictures/d32c413304d94e62f546869304eb3b09.jpg"/>
  <manifest:file-entry manifest:media-type="image/jpeg" manifest:full-path="Pictures/4be74c682106c4f0f70a9a13e4cd9172.jpg"/>
  <manifest:file-entry manifest:media-type="image/jpeg" manifest:full-path="Pictures/e073880e08b4ab057727efab5bb56745.jpg"/>
  <manifest:file-entry manifest:media-type="image/jpeg" manifest:full-path="Pictures/5653fb7fe7fa16caa0ef218fc0825cf5.jpg"/>
  <manifest:file-entry manifest:media-type="image/jpeg" manifest:full-path="Pictures/84845d8df7bf794fbf7d12f103080e60.jpg"/>
  <manifest:file-entry manifest:media-type="image/jpeg" manifest:full-path="Pictures/02aa84e7a2954a916f6e7e4bca787ff2.jpg"/>
  <manifest:file-entry manifest:media-type="image/jpeg" manifest:full-path="Pictures/30840f2155b66a7d7df497f04fe6c55e.jpg"/>
  <manifest:file-entry manifest:media-type="image/jpeg" manifest:full-path="Pictures/37cab774085db5ac823932999cc5d004.jpg"/>
  <manifest:file-entry manifest:media-type="image/jpeg" manifest:full-path="Pictures/1a5509b0c10f869a0926ce2285d8388a.jpg"/>
  <manifest:file-entry manifest:media-type="image/jpeg" manifest:full-path="Pictures/0001ed5de4cfe088963e6ed014ae73f8.jpg"/>
  <manifest:file-entry manifest:media-type="image/jpeg" manifest:full-path="Pictures/ccd288ae145c121f66b11a3ecd5fd865.jpg"/>
  <manifest:file-entry manifest:media-type="image/jpeg" manifest:full-path="Pictures/1fbe65833a03a155321ccae7b01704ce.jpg"/>
  <manifest:file-entry manifest:media-type="image/png" manifest:full-path="Pictures/dc54b6f5ce3872d8e1502d55c23825b8.png"/>
  <manifest:file-entry manifest:media-type="image/jpeg" manifest:full-path="Pictures/7e72af315f8abc5bbb990fb61e7568fa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24e56c5960f55e23b0d3850e16c22d18.jpg"/>
  <manifest:file-entry manifest:media-type="image/jpeg" manifest:full-path="Pictures/3eaa734ea9ec9d3342fdb7577701ea0d.jpg"/>
  <manifest:file-entry manifest:media-type="image/png" manifest:full-path="Pictures/7a3ee5346a6dae1d0123bfe37257827a.png"/>
  <manifest:file-entry manifest:media-type="image/jpeg" manifest:full-path="Pictures/e986e41922f0747d65cb90b59d7460e6.jpg"/>
  <manifest:file-entry manifest:media-type="image/png" manifest:full-path="Pictures/75c2fb0f034c3ea26911669d75b194f8.png"/>
  <manifest:file-entry manifest:media-type="image/png" manifest:full-path="Pictures/4d240d1ead4ad703f520220d92e4866b.png"/>
  <manifest:file-entry manifest:media-type="image/jpeg" manifest:full-path="Pictures/d79dafc4a3d658f2e75d12245045c152.jpg"/>
  <manifest:file-entry manifest:media-type="image/png" manifest:full-path="Pictures/da8f81bc976f8533af75da3522eebf6e.png"/>
  <manifest:file-entry manifest:media-type="image/gif" manifest:full-path="Pictures/8fb21656a5cd9bfdcf4bc167f8eb632e.gif"/>
  <manifest:file-entry manifest:media-type="image/png" manifest:full-path="Pictures/9f006e051b14627329d5dd597bfdcb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8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9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9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0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2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2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8999745158002cm" style:rel-height="scale"><draw:image xlink:href="Pictures/77d286b57f6974bffa02a81f7a5f7cd7.png" xlink:type="simple" xlink:show="embed" xlink:actuate="onLoad"/></draw:frame></draw:a></text:p>
      <text:h text:style-name="Heading_20_1" text:outline-level="1"><text:bookmark text:name="ajuda:manter_conta"/><text:bookmark-start text:name="__RefHeading___manter_conta_1"/><text:bookmark-start text:name="manter_conta"/>Manter Conta<text:bookmark-end text:name="__RefHeading___manter_conta_1"/><text:bookmark-end text:name="manter_cont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opção do sistema permite a realização de várias operações em uma ou mais contas de um imóvel. Apenas usuários credenciados podem efetuar estas operações. <text:span text:style-name="Strong_20_Emphasis">Abaixo, seguem as restrições de uso da funcionalidade</text:span>: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Há restrição quanto às alterações realizadas nos dados dos clientes corporativos e corporativos telemedidos, aos usuários que tenham a permissão especial <text:span text:style-name="Strong_20_Emphasis">Alterar Dados Cliente Corporativo</text:span>.</text:p>
            <text:p text:style-name="Text_20_body">Com a criação da permissão especial <text:span text:style-name="Strong_20_Emphasis">Alterar Dados Cliente Corporativo</text:span>, a funcionalidade foi alterada para que os clientes dos tipos Corporativos e Corporativos Telemedidos sejam restritos aos usuários que tenham a permissão especial <text:span text:style-name="Strong_20_Emphasis">Alterar Dados Cliente Corporativo</text:span>. Caso o usuário não tenha a permissão especial para alterar os dados será exibida a mensagem de permissão negada.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tablealignleft">Foi criada uma <text:span text:style-name="Strong_20_Emphasis">Permissão Especial</text:span> para <text:span text:style-name="Strong_20_Emphasis">Colocar e Retirar as Contas</text:span> que se encontram em Revisão pelo motivo <text:span text:style-name="Strong_20_Emphasis">REVISÃO POR PROCESSO JUDICIAL</text:span>, não permitindo que elas sejam <text:span text:style-name="Strong_20_Emphasis">Canceladas</text:span>, <text:span text:style-name="Strong_20_Emphasis">Retificadas</text:span>, <text:span text:style-name="Strong_20_Emphasis">Parceladas</text:span> ou tenham seus vencimentos alterados. No <text:span text:style-name="Strong_20_Emphasis">Efetuar Parcelamento</text:span> e no <text:span text:style-name="Strong_20_Emphasis">Contrato de Parcelamento</text:span>, o sistema não apresenta as Contas que tenham o motivo <text:span text:style-name="Strong_20_Emphasis">REVISÃO POR PROCESSO JUDICIAL</text:span>, mesmo para aqueles usuários que tenham a permissão especial.</text:p>
            <text:p text:style-name="Text_20_body">O sistema não permite as opções de <text:span text:style-name="Strong_20_Emphasis">Retificar</text:span>, <text:span text:style-name="Strong_20_Emphasis">Cancelar</text:span>, <text:span text:style-name="Strong_20_Emphasis">Parcelar</text:span> e <text:span text:style-name="Strong_20_Emphasis">Alterar Vencimento</text:span>, quando as contas estiverem em Revisão pelo motivo <text:span text:style-name="Strong_20_Emphasis">REVISÃO POR PROCESSO JUDICIAL</text:span>, mesmo para aqueles usuários que tenham a permissão especial. Para efetuar essas operações será necessário antes retirar as contas de Revisão.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Por solicitação da <text:span text:style-name="Strong_20_Emphasis">Caema</text:span>, o sistema foi alterado para possibilitar a consulta dos débitos de um imóvel por cliente, bem como a emissão do extrato de débitos, contendo as contas vinculadas ao cliente selecionado e emissão de segunda via de conta. A opção <text:span text:style-name="Strong_20_Emphasis">Retificar Conta</text:span> e <text:span text:style-name="Strong_20_Emphasis">Retificar um Conjunto de Conta</text:span> foram alteradas, de modo a tornar opcional a substituição dos clientes vinculados à conta, pelos atuais clientes vinculados ao imóvel.</text:p>
            <text:p text:style-name="Text_20_body">Será exibida uma mensagem solicitando ao usuário a confirmação. Para isso, foi criado um parâmetro de sistema (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seguranca" text:style-name="Internet_20_link" text:visited-style-name="Visited_20_Internet_20_Link">Seguranca</text:a> &gt; <text:a xlink:type="simple" xlink:href="https://gsan.com.br/doku.php?id=ajuda:parametro_sistema" text:style-name="Internet_20_link" text:visited-style-name="Visited_20_Internet_20_Link">Parametro Sistema</text:a> &gt; <text:a xlink:type="simple" xlink:href="https://gsan.com.br/doku.php?id=ajuda:manter_parametro_sistema" text:style-name="Internet_20_link" text:visited-style-name="Visited_20_Internet_20_Link">Manter Parametro Sistema</text:a></text:span>, para definir se a mensagem de substituição de cliente na retificação será exibida. Caso esteja definido como <text:span text:style-name="Strong_20_Emphasis">SIM</text:span>, o sistema exibe a mensagem e aguarda a confirmação: <text:span text:style-name="Strong_20_Emphasis">Deseja substituir o(s) cliente(s) vinculado(s) à conta pelo(s) cliente(s) atualmente vinculado(s) ao imóvel?</text:span>, apresentando as opções <text:span text:style-name="Strong_20_Emphasis">Sim</text:span> e <text:span text:style-name="Strong_20_Emphasis">Não</text:span>, e só  efetua a substituição do(s) cliente(s) vinculado(s) à conta pelo(s) cliente(s) vinculado(s) ao imóvel, se a opção escolhida for <text:span text:style-name="Strong_20_Emphasis">SIM</text:span>. Serão preservados os vínculos históricos dos clientes, no momento da geração das contas. Em <text:span text:style-name="Strong_20_Emphasis">Retificar Conta</text:span>, o sistema, automaticamente, substitui os clientes vinculados à conta, que está sendo retificada, por aqueles que estão vinculados ao imóvel no momento, gerando a perda do vínculo anterior.</text:p>
            <text:p text:style-name="Text_20_body">A funcionalidade <text:span text:style-name="Strong_20_Emphasis"><text:a xlink:type="simple" xlink:href="https://gsan.com.br/doku.php?id=ajuda:alterar_vinculo_de_clientes_com_imovel_e_contas" text:style-name="Internet_20_link" text:visited-style-name="Visited_20_Internet_20_Link">Alterar Vínculo de Clientes com Imóvel e Contas</text:a></text:span> (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faturamento" text:style-name="Internet_20_link" text:visited-style-name="Visited_20_Internet_20_Link">Faturamento</text:a> &gt; <text:a xlink:type="simple" xlink:href="https://gsan.com.br/doku.php?id=ajuda:conta" text:style-name="Internet_20_link" text:visited-style-name="Visited_20_Internet_20_Link">Conta</text:a> &gt; <text:a xlink:type="simple" xlink:href="https://gsan.com.br/doku.php?id=ajuda:alterar_vinculo_de_clientes_com_imovel_e_contas" text:style-name="Internet_20_link" text:visited-style-name="Visited_20_Internet_20_Link">Alterar Vínculo de Clientes com Imóvel e Contas</text:a></text:span>), foi alterada para permitir a alteração dos vínculos anteriores dos clientes com os imóveis. A tela será exibida para que seja informado o imóvel para o qual se deseja alterar os vínculos de clientes e contas. Caso seja marcado checkbox <text:span text:style-name="Strong_20_Emphasis">Colocar Revisão</text:span>, a conta será colocada em revisão pelo motivo <text:span text:style-name="Strong_20_Emphasis">Mudança de cliente Responsável</text:span>.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Dito isso, passemos ao acesso da funcionalidade. Ele pode ser realizado através do <text:span text:style-name="Strong_20_Emphasis">Menu</text:span> do sistema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faturamento" text:style-name="Internet_20_link" text:visited-style-name="Visited_20_Internet_20_Link">Faturamento</text:a> &gt; <text:a xlink:type="simple" xlink:href="https://gsan.com.br/doku.php?id=ajuda:conta" text:style-name="Internet_20_link" text:visited-style-name="Visited_20_Internet_20_Link">Conta</text:a> &gt; Manter Conta</text:span>.</text:p>
            <text:p text:style-name="Text_20_body">Feito isso, o sistema visualiza a tela abaixo:</text:p>
          </table:table-cell>
        </table:table-row>
      </table:table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16_text_frame" draw:name="Frame1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1" text:anchor-type="paragraph" draw:z-index="1" svg:width="16.166041666667cm" svg:height="13.043958333333cm"><draw:image xlink:href="Pictures/0ddbc8a8732522163e98654220808f64.jpg" xlink:type="simple" xlink:show="embed" xlink:actuate="onLoad"/></draw:frame>
</text:p></table:table-cell></table:table-row></table:table></draw:text-box></draw:frame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Inicialmente você deverá informar o imóvel, para o qual deseja manter contas. Informe a matrícula do imóvel e tecle <text:span text:style-name="Strong_20_Emphasis">Enter</text:span>. Para detalhes sobre o preenchimento desse campo clique <text:span text:style-name="Strong_20_Emphasis"><text:a xlink:type="simple" xlink:href="#__RefHeading___preenchimento_dos_campos_9" text:style-name="Local_20_link" text:visited-style-name="Visited_20_Local_20_Link">AQUI</text:a></text:span>. A identificação do imóvel será exibida no campo ao lado. Em seguida, o sistema exibe a tela abaixo:</text:p>
          </table:table-cell>
        </table:table-row>
      </table:table>
      <text:p text:style-name="Text_20_body"><draw:frame draw:style-name="PluginODTAutoStyle_Frame_23_text_frame" draw:name="Frame2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2" text:anchor-type="paragraph" draw:z-index="2" svg:width="16.139583333333cm" svg:height="13.784791666667cm"><draw:image xlink:href="Pictures/271154ac8c2a6bf337dc8645d6014bf5.jpg" xlink:type="simple" xlink:show="embed" xlink:actuate="onLoad"/></draw:frame>
</text:p></table:table-cell></table:table-row></table:table></draw:text-box></draw:frame>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tablealignleft">Para a <text:span text:style-name="Strong_20_Emphasis">CASAL</text:span>, o botão <draw:frame draw:style-name="media" draw:name="3" text:anchor-type="as-char" draw:z-index="3" svg:width="3.175cm" style:rel-width="100%" svg:height="0.58208333333333cm" style:rel-height="scale"><draw:image xlink:href="Pictures/5d316bb02d6de1b3467f4cb0fd87d2b6.jpg" xlink:type="simple" xlink:show="embed" xlink:actuate="onLoad"/></draw:frame> é habilitado para usuários autorizados. Clicando sobre ele, o sistema exibe a tela para efetuar o caucionamento das contas selecionadas, conforme modelo <text:span text:style-name="Strong_20_Emphasis"><text:a xlink:type="simple" xlink:href="https://gsan.com.br/doku.php?id=ajuda:caucionar_conta" text:style-name="Internet_20_link" text:visited-style-name="Visited_20_Internet_20_Link">AQUI</text:a></text:span>. Ainda para a <text:span text:style-name="Strong_20_Emphasis">CASAL</text:span>, o botão <draw:frame draw:style-name="media" draw:name="4" text:anchor-type="as-char" draw:z-index="4" svg:width="6.5616666666667cm" style:rel-width="100%" svg:height="0.52916666666667cm" style:rel-height="scale"><draw:image xlink:href="Pictures/f7a4342f2127fa10a9d1883cf0accc0b.jpg" xlink:type="simple" xlink:show="embed" xlink:actuate="onLoad"/></draw:frame> é visualizado, também para usuários autorizados, disparando o processo de emissão de segunda via de conta com os valores dos acréscimos já incluídos, conforme vemos <text:span text:style-name="Strong_20_Emphasis"><text:a xlink:type="simple" xlink:href="#__RefHeading___emissao_de_segunda_via_de_conta_com_acrescimos_-_casal_3" text:style-name="Local_20_link" text:visited-style-name="Visited_20_Local_20_Link">AQUI</text:a></text:span>.</text:p>
            <text:p text:style-name="Text_20_body">Para a <text:span text:style-name="Strong_20_Emphasis">CAERN</text:span>, o uso do botão <draw:frame draw:style-name="media" draw:name="5" text:anchor-type="as-char" draw:z-index="5" svg:width="3.7041666666667cm" style:rel-width="100%" svg:height="0.555625cm" style:rel-height="scale"><draw:image xlink:href="Pictures/d831421a3f1e5c3c9e7019c17641d92f.jpg" xlink:type="simple" xlink:show="embed" xlink:actuate="onLoad"/></draw:frame> depende do valor da conta. Isso porque, na <text:span text:style-name="Strong_20_Emphasis">CAERN</text:span>, os agentes arrecadadores não estão autorizados a receber documentos de cobrança com valor acima do máximo permitido pela empresa para a cobrança em guia de pagamento.</text:p>
            <text:p text:style-name="Text_20_body">Para estes valores, são emitidos EXTRATOS DE DÉBITOS e GUIAS DE PAGAMENTO, no formato de BOLETO BANCÁRIO REGISTRADO, ou seja, pela <text:span text:style-name="Strong_20_Emphasis">Carteira 17</text:span>, deixando de existir a <text:span text:style-name="Strong_20_Emphasis">Carteira 18</text:span>. Nesse caso, o sistema não permite emitir segunda via para conta que esteja vencida e que seja <text:span text:style-name="Strong_20_Emphasis">Carteira 17</text:span>. Caso o valor da conta seja MAIOR que o valor para ficha de compensação, o sistema pesquisa se a conta já foi registrada na <text:span text:style-name="Strong_20_Emphasis">Carteira 17</text:span>. Caso a pesquisa não tenha encontrado a conta ou a data de validade no banco, o sistema exibe a mensagem: <text:span text:style-name="Emphasis">Conta já vencida, alterar vencimento da conta ou emitir através de extrato de débitos</text:span>.</text:p>
            <text:p text:style-name="Text_20_body">A conta impressa para a <text:span text:style-name="Strong_20_Emphasis">CAERN</text:span> exibe o tipo de faturamento utilizado para cálculo: <text:span text:style-name="Emphasis">Por Economia</text:span> ou <text:span text:style-name="Emphasis">Por Ligação</text:span>. Na opção <text:span text:style-name="Emphasis">Por Economia</text:span>, a quantidade de economias entra no cálculo do faturamento. Na opção <text:span text:style-name="Emphasis">Por Ligação</text:span>, a rotina de geração dos dados para leitura gera um arquivo de faturamento informando que o imóvel possui apenas uma economia, e leva em conta a categoria/subcategoria que prevalecer entre as economias cadastradas. No caso de quantidades <text:span text:style-name="Emphasis">iguais</text:span> de economias de categorias/subcategorias <text:span text:style-name="Emphasis">diferentes</text:span>, prevalece a categoria/subcategoria atrelada à maior tarifa.</text:p>
            <text:p text:style-name="Text_20_body">Além disso, as segundas vias de contas vencidas da <text:span text:style-name="Strong_20_Emphasis">CAERN</text:span> trazem uma mensagem destacada sobre a cobrança posterior de juros de mora e atualização monetária, decorrentes do pagamento de faturas em atraso, conforme exemplo <text:span text:style-name="Strong_20_Emphasis"><text:a xlink:type="simple" xlink:href="#__RefHeading___segunda_via_de_conta_-_caern_6" text:style-name="Local_20_link" text:visited-style-name="Visited_20_Local_20_Link">AQUI</text:a></text:span></text:p>
            <text:p text:style-name="Text_20_body"><text:span text:style-name="Strong_20_Emphasis">Atenção</text:span>: também para a <text:span text:style-name="Strong_20_Emphasis">CAERN</text:span>, caso seja solicitada a emissão da segunda via de uma conta ou um conjunto de contas pela <text:span text:style-name="Strong_20_Emphasis">Manter Conta</text:span>, o boleto não será emitido no formato <text:span text:style-name="Strong_20_Emphasis">Carteira 17</text:span>, nem gerado o movimento para a <text:span text:style-name="Strong_20_Emphasis">Carteira 17</text:span>. Nesse caso, as contas são geradas no formato <text:span text:style-name="Strong_20_Emphasis">Convênio</text:span>. No caso de retificação de contas, feita mediante o botão <draw:frame draw:style-name="media" draw:name="6" text:anchor-type="as-char" draw:z-index="6" svg:width="4.4714583333333cm" style:rel-width="100%" svg:height="0.50270833333333cm" style:rel-height="scale"><draw:image xlink:href="Pictures/77423ee0d31aab2e60d355b5091e4ef5.png" xlink:type="simple" xlink:show="embed" xlink:actuate="onLoad"/></draw:frame>, a retificação do volume cobrado na conta sempre altera o consumo para cálculo da média.</text:p>
            <text:p text:style-name="Text_20_body">Também para a <text:span text:style-name="Strong_20_Emphasis">CAERN</text:span>, caso o usuário tenha permissão especial, é possível não selecionar nenhuma conta e clicar em <draw:frame draw:style-name="media" draw:name="7" text:anchor-type="as-char" draw:z-index="7" svg:width="2.6722916666667cm" style:rel-width="100%" svg:height="0.52916666666667cm" style:rel-height="scale"><draw:image xlink:href="Pictures/e7d97868a2a315513161b5efac66bc86.jpg" xlink:type="simple" xlink:show="embed" xlink:actuate="onLoad"/></draw:frame>. Feito isso, o sistema exibe o <text:span text:style-name="Emphasis">popup</text:span> a seguir:</text:p>
          </table:table-cell>
        </table:table-row>
      </table:table>
      <text:p text:style-name="Text_20_body"><text:line-break/></text:p>
      <text:p text:style-name="Text_20_body"><draw:frame draw:style-name="PluginODTAutoStyle_Frame_30_text_frame" draw:name="Frame3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frame draw:style-name="mediacenter" draw:name="8" text:anchor-type="paragraph" draw:z-index="8" svg:width="11.615208333333cm" svg:height="4.6566666666667cm"><draw:image xlink:href="Pictures/c60bfeefdeec69896223a70a460c1f58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tablealignleft">Agora, basta selecionar o <text:span text:style-name="Strong_20_Emphasis">Motivo de Revisão</text:span> e clicar em <draw:frame draw:style-name="media" draw:name="9" text:anchor-type="as-char" draw:z-index="9" svg:width="2.1166666666667cm" style:rel-width="100%" svg:height="0.44979166666667cm" style:rel-height="scale"><draw:image xlink:href="Pictures/36c760c8f91854defe18175a0357ead5.jpg" xlink:type="simple" xlink:show="embed" xlink:actuate="onLoad"/></draw:frame>. O sistema volta para a tela inicial, retirando todas as contas de revisão correspondentes ao motivo selecionado.</text:p>
            <text:p text:style-name="Text_20_body">Caso o usuário tenha permissão especial, o sistema exibe o <text:span text:style-name="Emphasis">link</text:span> do campo <text:span text:style-name="Strong_20_Emphasis">Refe.</text:span> e o botão <draw:frame draw:style-name="media" draw:name="10" text:anchor-type="as-char" draw:z-index="10" svg:width="4.4714583333333cm" style:rel-width="100%" svg:height="0.50270833333333cm" style:rel-height="scale"><draw:image xlink:href="Pictures/77423ee0d31aab2e60d355b5091e4ef5.png" xlink:type="simple" xlink:show="embed" xlink:actuate="onLoad"/></draw:frame>, conforme abaixo:</text:p>
          </table:table-cell>
        </table:table-row>
      </table:table>
      <text:p text:style-name="Text_20_body"><draw:frame draw:style-name="PluginODTAutoStyle_Frame_37_text_frame" draw:name="Frame4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<draw:frame draw:style-name="mediacenter" draw:name="11" text:anchor-type="paragraph" draw:z-index="11" svg:width="16.166041666667cm" svg:height="11.535833333333cm"><draw:image xlink:href="Pictures/8559f1038b7bde619c72b5bddac971ed.jpg" xlink:type="simple" xlink:show="embed" xlink:actuate="onLoad"/></draw:frame>
</text:p></table:table-cell></table:table-row></table:table></draw:text-box></draw:frame></text:p>
      <table:table table:style-name="Table">
        <table:table-column table:style-name="odt_auto_style_table_column_14_1"/>
        <table:table-row>
          <table:table-cell office:value-type="string" table:style-name="tablecell">
            <text:p text:style-name="tablealignleft">Por solicitação da <text:span text:style-name="Strong_20_Emphasis">COMPESA</text:span>, foram realizadas as seguintes alterações:</text:p>
            <text:list text:style-name="List_20_1" text:continue-numbering="false">
              <text:list-item>
                <text:p text:style-name="List_20_1_Content_First"> Criado o campo de Observação, não obrigatório, na retificação;</text:p>
              </text:list-item>
              <text:list-item>
                <text:p text:style-name="List_20_1_Content"> Criada uma permissão especial que permite ao usuário retificar imóveis com tarifas associadas a contrato de demanda e, caso esse usuário tenha a permissão especial, será exibida na lista de motivo de retificação a descrição Retificação de Imóvel com contrato de demanda. Caso esta opção seja selecionada:</text:p>
                <text:list text:style-name="List_20_1">
                  <text:list-item>
                    <text:p text:style-name="List_20_1_Content"> O sistema não exibe a crítica Leitura Fora de Faixa;</text:p>
                  </text:list-item>
                  <text:list-item>
                    <text:p text:style-name="List_20_1_Content"> Calcula o volume de água a partir do percentual informado no contrato de demanda do imóvel, ou percentual informado na retificação;</text:p>
                  </text:list-item>
                  <text:list-item>
                    <text:p text:style-name="List_20_1_Content"> Caso o imóvel informado tenha uma relação com outro imóvel no mesmo contrato, o sistema calcula o consumo mínimo e/ou o volume mínimo, levando em consideração os vários imóveis para o mês/ano de faturamento;</text:p>
                  </text:list-item>
                  <text:list-item>
                    <text:p text:style-name="List_20_1_Content"> Neste caso não haverá validação de volume em relação ao consumo de água, permitindo valores distintos;</text:p>
                  </text:list-item>
                  <text:list-item>
                    <text:p text:style-name="List_20_1_Content_Last"> Caso o valor do somatório do consumo de água ou do volume mínimo de esgoto esteja menor que o do contrato, o sistema solicita confirmação e permite a retificação da conta.</text:p>
                  </text:list-item>
                </text:list>
              </text:list-item>
            </text:list>
            <text:p text:style-name="Text_20_body">Ao selecionar uma ou mais contas para retificação, clique no botão <draw:frame draw:style-name="media" draw:name="12" text:anchor-type="as-char" draw:z-index="12" svg:width="4.4714583333333cm" style:rel-width="100%" svg:height="0.50270833333333cm" style:rel-height="scale"><draw:image xlink:href="Pictures/77423ee0d31aab2e60d355b5091e4ef5.png" xlink:type="simple" xlink:show="embed" xlink:actuate="onLoad"/></draw:frame>. O sistema exibe a tela abaixo, caso só exista uma conta para ser retificada. Caso marque mais de uma, o sistema visualiza da tela da <text:span text:style-name="Strong_20_Emphasis">Figura 7</text:span>:</text:p>
          </table:table-cell>
        </table:table-row>
      </table:table>
      <text:p text:style-name="Text_20_body"><draw:frame draw:style-name="PluginODTAutoStyle_Frame_44_text_frame" draw:name="Frame5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<draw:frame draw:style-name="mediacenter" draw:name="13" text:anchor-type="paragraph" draw:z-index="13" svg:width="15.954375cm" svg:height="43.100625cm"><draw:image xlink:href="Pictures/2ddf05f5badd2ef66fb855ed8496ed5b.jpg" xlink:type="simple" xlink:show="embed" xlink:actuate="onLoad"/></draw:frame>
</text:p></table:table-cell></table:table-row></table:table></draw:text-box></draw:frame></text:p>
      <table:table table:style-name="Table">
        <table:table-column table:style-name="odt_auto_style_table_column_16_1"/>
        <table:table-row>
          <table:table-cell office:value-type="string" table:style-name="tablecell">
            <text:p text:style-name="tablealignleft">Porém, nem todas as contas podem ser retificadas. Por exemplo, caso o arquivo texto da rota do imóvel não esteja finalizado e seja de impressão simultânea, e a referência do grupo seja <text:span text:style-name="Emphasis">igual</text:span> à referência da conta (com o indicador de que as contas devem ser bloqueadas em campo <text:span text:style-name="Emphasis">igual</text:span> a <text:span text:style-name="Strong_20_Emphasis">Não</text:span>), o sistema não habilita a conta para retificação. Outros casos em que o sistema não permite retificação:</text:p>
            <text:list text:style-name="Numbering_20_1" text:continue-numbering="false">
              <text:list-item>
                <text:p text:style-name="Numbering_20_1_Content_First"> Caso o grupo de faturamento esteja preenchido na conta;</text:p>
              </text:list-item>
              <text:list-item>
                <text:p text:style-name="Numbering_20_1_Content"> Caso o grupo de faturamento não esteja preenchido na conta, mas o imóvel é de endereço alternativo;</text:p>
              </text:list-item>
              <text:list-item>
                <text:p text:style-name="Numbering_20_1_Content"> Caso o grupo de faturamento não esteja preenchido na conta, mas o imóvel não é de endereço alternativo;</text:p>
              </text:list-item>
              <text:list-item>
                <text:p text:style-name="Numbering_20_1_Content_Last"> Caso o motivo de retificação da conta seja por <text:span text:style-name="Emphasis">antiguidade</text:span>.</text:p>
              </text:list-item>
            </text:list>
            <text:p text:style-name="Text_20_body"><text:line-break/></text:p>
            <text:p text:style-name="Text_20_body">Para a <text:span text:style-name="Strong_20_Emphasis">CAGEPA</text:span>, caso a conta que está sendo retificada tenha o ano/mês de referência <text:span text:style-name="Emphasis">maior</text:span> ou <text:span text:style-name="Emphasis">igual</text:span> ao ano/mês de referência do faturamento (considerando que a conta seja original):</text:p>
            <text:list text:style-name="Numbering_20_1" text:continue-numbering="false">
              <text:list-item>
                <text:p text:style-name="Numbering_20_1_Content_First"> O sistema verifica se a empresa está parametrizada para retificar a conta <text:span text:style-name="Emphasis">mantendo</text:span> a conta retificada na condição de original.</text:p>
                <text:list text:style-name="Numbering_20_1">
                  <text:list-item>
                    <text:p text:style-name="Numbering_20_1_Content"> Caso a empresa esteja parametrizada, o sistema verifica se o cliente <text:span text:style-name="Emphasis">tem permissão especial</text:span> para manter a conta retificada como sendo a original.</text:p>
                    <text:list text:style-name="Numbering_20_1">
                      <text:list-item>
                        <text:p text:style-name="Numbering_20_1_Content_Last"> Caso cliente tenha permissão especial, o sistema exibe a opção de assinalar que a conta retificada permanecerá como original (<text:span text:style-name="Strong_20_Emphasis">Figura 4</text:span>, checkbox <text:span text:style-name="Emphasis">Considerar Conta Retificada como Original</text:span>). Na hipótese de o usuário não assinalar o <text:span text:style-name="Emphasis">checkbox</text:span> de manter a conta retificada como original, o sistema inclui a conta retificada como uma nova conta. No caso de ele assinalar, a conta retificada é mantida como original.</text:p>
                      </text:list-item>
                    </text:list>
                  </text:list-item>
                </text:list>
              </text:list-item>
            </text:list>
            <text:p text:style-name="Text_20_body"><text:line-break/></text:p>
            <text:p text:style-name="Text_20_body">Dito isso, caso seja possível retificar a conta, na hipótese de ser informado um crédito cujo valor seja suficiente para zerar a conta restando um saldo, o sistema exibe o alerta abaixo (clique na imagem para aumentar seu tamanho):</text:p>
          </table:table-cell>
        </table:table-row>
      </table:table>
      <text:p text:style-name="Text_20_body"><draw:frame draw:style-name="PluginODTAutoStyle_Frame_51_text_frame" draw:name="Frame6" text:anchor-type="paragraph" svg:width="481.89pt" draw:z-index="0" svg:min-height="1cm"><draw:text-box><table:table table:style-name="Table"><table:table-column table:style-name="odt_auto_style_table_column_17_1"/><table:table-row><table:table-cell office:value-type="string" table:style-name="tablecell"><text:p text:style-name="tablealignleft"><draw:frame draw:style-name="mediacenter" draw:name="14" text:anchor-type="paragraph" draw:z-index="14" svg:width="26.484791666667cm" style:rel-width="100%" svg:height="2.8192207021489cm" style:rel-height="scale"><draw:image xlink:href="Pictures/9eaa611c69c55d78803521da6403af97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8_1"/>
        <table:table-row>
          <table:table-cell office:value-type="string" table:style-name="tablecell">
            <text:p text:style-name="tablealignleft">Caso confirme o crédito, o sistema retifica a conta para valor <text:span text:style-name="Emphasis">zero</text:span> e insere um crédito a realizar com o valor da diferença (conforme <text:span text:style-name="Strong_20_Emphasis">Figura 4</text:span>.</text:p>
            <text:p text:style-name="Text_20_body"><text:line-break/>
Por solicitação da <text:span text:style-name="Strong_20_Emphasis">CAER</text:span>, foi incluído um <text:span text:style-name="Emphasis">link</text:span> no campo de <text:span text:style-name="Strong_20_Emphasis">Refe</text:span>, que possibilita fazer modificações nos dados na tela <text:span text:style-name="Strong_20_Emphasis">Retificar Conta</text:span>:</text:p>
          </table:table-cell>
        </table:table-row>
      </table:table>
      <text:p text:style-name="Text_20_body"><draw:frame draw:style-name="PluginODTAutoStyle_Frame_58_text_frame" draw:name="Frame7" text:anchor-type="paragraph" svg:width="481.89pt" draw:z-index="0" svg:min-height="1cm"><draw:text-box><table:table table:style-name="Table"><table:table-column table:style-name="odt_auto_style_table_column_19_1"/><table:table-row><table:table-cell office:value-type="string" table:style-name="tablecell"><text:p text:style-name="tablealignleft"><draw:frame draw:style-name="mediacenter" draw:name="15" text:anchor-type="paragraph" draw:z-index="15" svg:width="16.218958333333cm" svg:height="13.361458333333cm"><draw:image xlink:href="Pictures/c38196fda1c0e949aff2bec356a3f9b1.png" xlink:type="simple" xlink:show="embed" xlink:actuate="onLoad"/></draw:frame>
</text:p></table:table-cell></table:table-row></table:table></draw:text-box></draw:frame></text:p>
      <text:p text:style-name="Text_20_body">Para os usuários que não possuem permissão especial, o sistema exibe a tela abaixo, para que seja informado o motivo da conta em revisão:</text:p>
      <text:p text:style-name="Text_20_body"><draw:frame draw:style-name="PluginODTAutoStyle_Frame_62_text_frame" draw:name="Frame8" text:anchor-type="paragraph" svg:width="481.89pt" draw:z-index="0" svg:min-height="1cm"><draw:text-box><table:table table:style-name="Table"><table:table-column table:style-name="odt_auto_style_table_column_20_1"/><table:table-row><table:table-cell office:value-type="string" table:style-name="tablecell"><text:p text:style-name="tablealignleft"><draw:frame draw:style-name="mediacenter" draw:name="16" text:anchor-type="paragraph" draw:z-index="16" svg:width="12.117916666667cm" svg:height="4.5508333333333cm"><draw:image xlink:href="Pictures/dacc64f1f8189b9dbe59e0b25217c413.png" xlink:type="simple" xlink:show="embed" xlink:actuate="onLoad"/></draw:frame>
</text:p></table:table-cell></table:table-row></table:table></draw:text-box></draw:frame></text:p>
      <table:table table:style-name="Table">
        <table:table-column table:style-name="odt_auto_style_table_column_21_1"/>
        <table:table-row>
          <table:table-cell office:value-type="string" table:style-name="tablecell">
            <text:p text:style-name="tablealignleft">Após informar o imóvel, o sistema apresenta as seguintes informações:</text:p>
            <text:list text:style-name="List_20_1" text:continue-numbering="false">
              <text:list-item>
                <text:p text:style-name="List_20_1_Content_First"> Dados do Imóvel</text:p>
                <text:list text:style-name="List_20_1">
                  <text:list-item>
                    <text:p text:style-name="List_20_1_Content"> Inscrição do Imóvel, ao lado do campo da matrícula do imóvel</text:p>
                    <text:list text:style-name="List_20_1">
                      <text:list-item>
                        <text:p text:style-name="List_20_1_Content"> Localidade, Setor Comercial, Quadra, Lote e Sublote</text:p>
                      </text:list-item>
                    </text:list>
                  </text:list-item>
                  <text:list-item>
                    <text:p text:style-name="List_20_1_Content"> Nome do Cliente Usuário</text:p>
                  </text:list-item>
                  <text:list-item>
                    <text:p text:style-name="List_20_1_Content"> Descrição da Situação da Ligação de Água</text:p>
                  </text:list-item>
                  <text:list-item>
                    <text:p text:style-name="List_20_1_Content"> Descrição da Situação da Ligação de Esgoto</text:p>
                  </text:list-item>
                </text:list>
              </text:list-item>
              <text:list-item>
                <text:p text:style-name="List_20_1_Content"> Tabela com a relação das Contas do Imóvel nas situações: Normal, Retificada ou Incluída</text:p>
                <text:list text:style-name="List_20_1">
                  <text:list-item>
                    <text:p text:style-name="List_20_1_Content"> Mês e Ano de Referência</text:p>
                  </text:list-item>
                  <text:list-item>
                    <text:p text:style-name="List_20_1_Content"> Data de Vencimento da Conta</text:p>
                  </text:list-item>
                  <text:list-item>
                    <text:p text:style-name="List_20_1_Content"> Valor Total da Conta</text:p>
                  </text:list-item>
                  <text:list-item>
                    <text:p text:style-name="List_20_1_Content"> Consumo de Água</text:p>
                  </text:list-item>
                  <text:list-item>
                    <text:p text:style-name="List_20_1_Content"> Consumo de Esgoto</text:p>
                  </text:list-item>
                  <text:list-item>
                    <text:p text:style-name="List_20_1_Content"> Data de Validade da Conta</text:p>
                  </text:list-item>
                  <text:list-item>
                    <text:p text:style-name="List_20_1_Content"> Data de Revisão da Conta</text:p>
                  </text:list-item>
                  <text:list-item>
                    <text:p text:style-name="List_20_1_Content_Last"> Situação da Conta</text:p>
                  </text:list-item>
                </text:list>
              </text:list-item>
            </text:list>
            <text:p text:style-name="Text_20_body">Neste momento você deverá optar por uma das operações disponíveis:</text:p>
            <text:list text:style-name="Numbering_20_1" text:continue-numbering="false">
              <text:list-item>
                <text:p text:style-name="Numbering_20_1_Content_First"> Retificar uma Conta:</text:p>
                <text:list text:style-name="Numbering_20_1">
                  <text:list-item>
                    <text:p text:style-name="Numbering_20_1_Content"> Clicar sobre o <text:span text:style-name="Emphasis">link</text:span> existente na coluna Refe. de uma das contas apresentadas</text:p>
                  </text:list-item>
                  <text:list-item>
                    <text:p text:style-name="Numbering_20_1_Content"> Deve existir um Registro de Atendimento (RA) para o imóvel, com o tipo de solicitação referente a movimentação de conta</text:p>
                  </text:list-item>
                </text:list>
              </text:list-item>
              <text:list-item>
                <text:p text:style-name="Numbering_20_1_Content"> Cancelar uma Conta:</text:p>
                <text:list text:style-name="Numbering_20_1">
                  <text:list-item>
                    <text:p text:style-name="Numbering_20_1_Content"> Selecionar as contas a serem canceladas, no campo correspondente da lista de contas.</text:p>
                  </text:list-item>
                  <text:list-item>
                    <text:p text:style-name="Numbering_20_1_Content"> Clicar no botão <draw:frame draw:style-name="media" draw:name="17" text:anchor-type="as-char" draw:z-index="17" svg:width="2.778125cm" style:rel-width="100%" svg:height="0.50270833333333cm" style:rel-height="scale"><draw:image xlink:href="Pictures/cd879364a7e833ace9b2936e36a76eeb.png" xlink:type="simple" xlink:show="embed" xlink:actuate="onLoad"/></draw:frame></text:p>
                  </text:list-item>
                  <text:list-item>
                    <text:p text:style-name="Numbering_20_1_Content"> Para a <text:span text:style-name="Strong_20_Emphasis">CAGEPA</text:span>, quando for confirmado o cancelamento da conta:</text:p>
                    <text:list text:style-name="Numbering_20_1">
                      <text:list-item>
                        <text:p text:style-name="Numbering_20_1_Content"> <text:span text:style-name="Strong_20_Emphasis">Caso</text:span> a conta que está sendo cancelada tenha o ano/mês de referência <text:span text:style-name="Emphasis">maior</text:span> ou <text:span text:style-name="Emphasis">igual</text:span> ao ano/mês de referência do faturamento:</text:p>
                        <text:list text:style-name="Numbering_20_1">
                          <text:list-item>
                            <text:p text:style-name="Numbering_20_1_Content"> O sistema verifica se a empresa está parametrizada para cancelar a conta excluindo a conta original.</text:p>
                            <text:list text:style-name="Numbering_20_1">
                              <text:list-item>
                                <text:p text:style-name="Numbering_20_1_Content"> <text:span text:style-name="Strong_20_Emphasis">Caso</text:span> a empresa esteja parametrizada, o sistema verifica se o cliente <text:span text:style-name="Emphasis">tem permissão especial</text:span> para excluir a conta original:</text:p>
                              </text:list-item>
                              <text:list-item>
                                <text:p text:style-name="Numbering_20_1_Content"> Caso o cliente <text:span text:style-name="Emphasis">tenha permissão especial</text:span>, o sistema exibe a opção para assinalar que a conta cancelada permanecerá como original (checkbox <text:span text:style-name="Emphasis">Excluir Conta Cancelada</text:span>, conforme exemplo <text:span text:style-name="Strong_20_Emphasis"><text:a xlink:type="simple" xlink:href="#__RefHeading___popup_cancelamento_de_conta_-_cagepa_7" text:style-name="Local_20_link" text:visited-style-name="Visited_20_Local_20_Link">AQUI</text:a></text:span>). Caso o usuário não tenha assinalado o checkbox para excluir a conta original, é feito o procedimento de cancelamento normal. Caso a situação da conta cancelada corresponda à normal, e o usuário tenha assinalado o checkbox de excluir conta original, o sistema atualiza o resumo de simulação do faturamento, abatendo o valor da conta excluída.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  <text:list-item>
                <text:p text:style-name="Numbering_20_1_Content"> Colocar uma Conta em Revisão</text:p>
              </text:list-item>
              <text:list-item>
                <text:p text:style-name="Numbering_20_1_Content"> Selecionar as contas a serem colocadas em revisão, no campo correspondente da lista de contas.</text:p>
                <text:list text:style-name="Numbering_20_1">
                  <text:list-item>
                    <text:p text:style-name="Numbering_20_1_Content"> Clicar no botão <draw:frame draw:style-name="media" draw:name="18" text:anchor-type="as-char" draw:z-index="18" svg:width="2.6722916666667cm" style:rel-width="100%" svg:height="0.58208333333333cm" style:rel-height="scale"><draw:image xlink:href="Pictures/726817f67b2162de5dbd1988ec7c3f5e.jpg" xlink:type="simple" xlink:show="embed" xlink:actuate="onLoad"/></draw:frame></text:p>
                  </text:list-item>
                </text:list>
              </text:list-item>
              <text:list-item>
                <text:p text:style-name="Numbering_20_1_Content"> Retirar uma Conta de Revisão</text:p>
                <text:list text:style-name="Numbering_20_1">
                  <text:list-item>
                    <text:p text:style-name="Numbering_20_1_Content"> Selecionar as contas a serem retiradas de revisão, no campo correspondente da lista de contas.</text:p>
                  </text:list-item>
                  <text:list-item>
                    <text:p text:style-name="Numbering_20_1_Content"> Clicar no botão <draw:frame draw:style-name="media" draw:name="19" text:anchor-type="as-char" draw:z-index="19" svg:width="2.6458333333333cm" style:rel-width="100%" svg:height="0.60854166666667cm" style:rel-height="scale"><draw:image xlink:href="Pictures/1866dd77e825ba9fa9dc3bef16b99eb2.jpg" xlink:type="simple" xlink:show="embed" xlink:actuate="onLoad"/></draw:frame></text:p>
                  </text:list-item>
                </text:list>
              </text:list-item>
              <text:list-item>
                <text:p text:style-name="Numbering_20_1_Content"> Alterar o Vencimento de uma Conta</text:p>
                <text:list text:style-name="Numbering_20_1">
                  <text:list-item>
                    <text:p text:style-name="Numbering_20_1_Content"> Selecionar as contas a terem as datas de vencimento alteradas, no campo correspondente da lista de contas.</text:p>
                  </text:list-item>
                  <text:list-item>
                    <text:p text:style-name="Numbering_20_1_Content"> Clicar no botão <draw:frame draw:style-name="media" draw:name="20" text:anchor-type="as-char" draw:z-index="20" svg:width="3.2279166666667cm" style:rel-width="100%" svg:height="0.52916666666667cm" style:rel-height="scale"><draw:image xlink:href="Pictures/b39a001e96cd771916517725ec6d4a6d.png" xlink:type="simple" xlink:show="embed" xlink:actuate="onLoad"/></draw:frame></text:p>
                  </text:list-item>
                </text:list>
              </text:list-item>
              <text:list-item>
                <text:p text:style-name="Numbering_20_1_Content"> Emitir segunda via de conta</text:p>
                <text:list text:style-name="Numbering_20_1">
                  <text:list-item>
                    <text:p text:style-name="Numbering_20_1_Content"> Selecionar as contas para emissão de segunda via.</text:p>
                  </text:list-item>
                  <text:list-item>
                    <text:p text:style-name="Numbering_20_1_Content"> Nesta funcionalidade Emitir Segunda Via de Conta, opção com cobrança de taxa, foi alterada, de modo a permitir a emissão da segunda via de conta em nome do cliente da conta (modo padrão), ou em nome do cliente atual do imóvel (modo alternativo). Todos os critérios e regras adotados na funcionalidade já implantada deverão ser utilizados para a funcionalidade objeto dessa alteração.</text:p>
                  </text:list-item>
                  <text:list-item>
                    <text:p text:style-name="Numbering_20_1_Content"> Por solicitação da Caema, foi criada parametrização por empresa, no sistema parâmetro, que permite Bloquear / Liberar a impressão, do Cliente Atual, pelo que foi impresso na conta original, na emissão da Segunda Via de Conta (no Sistema e na Loja Virtual), apresentando os dados que foi designado para sair impresso na conta.</text:p>
                  </text:list-item>
                  <text:list-item>
                    <text:p text:style-name="Numbering_20_1_Content"> Clicar no botão <draw:frame draw:style-name="media" draw:name="21" text:anchor-type="as-char" draw:z-index="21" svg:width="3.7041666666667cm" style:rel-width="100%" svg:height="0.555625cm" style:rel-height="scale"><draw:image xlink:href="Pictures/e65e490bfe7f252ee9ef0e160b9ace6f.png" xlink:type="simple" xlink:show="embed" xlink:actuate="onLoad"/></draw:frame></text:p>
                  </text:list-item>
                </text:list>
              </text:list-item>
              <text:list-item>
                <text:p text:style-name="Numbering_20_1_Content"> Retificar Conjunto de Conta</text:p>
                <text:list text:style-name="Numbering_20_1">
                  <text:list-item>
                    <text:p text:style-name="Numbering_20_1_Content_Last"> Clicar no botão <draw:frame draw:style-name="media" draw:name="22" text:anchor-type="as-char" draw:z-index="22" svg:width="4.4714583333333cm" style:rel-width="100%" svg:height="0.50270833333333cm" style:rel-height="scale"><draw:image xlink:href="Pictures/77423ee0d31aab2e60d355b5091e4ef5.png" xlink:type="simple" xlink:show="embed" xlink:actuate="onLoad"/></draw:frame></text:p>
                  </text:list-item>
                </text:list>
              </text:list-item>
            </text:list>
            <text:p text:style-name="Text_20_body"><text:line-break/></text:p>
            <text:p text:style-name="Text_20_body">No sistema existe uma vinculação específica dos clientes com as contas geradas, independente dos vínculos atuais de clientes com o imóvel. Dessa forma, são preservados os vínculos históricos dos clientes no momento da geração das contas. Entretanto, na funcionalidade <text:span text:style-name="Emphasis">Retificar Conta</text:span>, o sistema automaticamente substitui os clientes vinculados à conta que está sendo retificada por aqueles que estão vinculados ao imóvel no momento, gerando a perda do vínculo anterior.</text:p>
            <text:p text:style-name="Text_20_body">Foi alterada a funcionalidade <text:span text:style-name="Strong_20_Emphasis">Retificar Conta</text:span>, de modo a tornar opcional a substituição dos clientes vinculados à conta pelos atuais clientes vinculados ao imóvel, ou seja, será exibida uma mensagem solicitando ao usuário confirmar se deseja efetuar a substituição dos clientes vinculados à conta pelos clientes vinculados ao imóvel. Assim, a funcionalidade <text:span text:style-name="Emphasis">Manter Conta</text:span>, nas opções de <text:span text:style-name="Emphasis">Retificar Conta</text:span> e <text:span text:style-name="Emphasis">Retificar um Conjunto de Contas</text:span>, será exibida a mensagem <text:span text:style-name="Emphasis">Deseja substituir o(s) cliente(s) vinculado(s) à conta pelo(s) cliente(s) atualmente vinculado(s) ao imóvel?</text:span>, apresentando as opções Sim e Não, e só sendo efetuada a substituição do(s) cliente(s) vinculado(s) à conta pelo(s) cliente(s) vinculado(s) ao imóvel, se a opção escolhida for SIM.</text:p>
          </table:table-cell>
        </table:table-row>
      </table:table>
      <text:p text:style-name="Text_20_body"><draw:frame draw:style-name="PluginODTAutoStyle_Frame_69_text_frame" draw:name="Frame9" text:anchor-type="paragraph" svg:width="481.89pt" draw:z-index="0" svg:min-height="1cm"><draw:text-box><table:table table:style-name="Table"><table:table-column table:style-name="odt_auto_style_table_column_22_1"/><table:table-row><table:table-cell office:value-type="string" table:style-name="tablecell"><text:p text:style-name="tablealignleft"><draw:frame draw:style-name="mediacenter" draw:name="23" text:anchor-type="paragraph" draw:z-index="23" svg:width="15.636875cm" svg:height="10.530416666667cm"><draw:image xlink:href="Pictures/d32c413304d94e62f546869304eb3b09.jpg" xlink:type="simple" xlink:show="embed" xlink:actuate="onLoad"/></draw:frame>
</text:p></table:table-cell></table:table-row></table:table></draw:text-box></draw:frame></text:p>
      <text:p text:style-name="Text_20_body">Para a <text:span text:style-name="Strong_20_Emphasis">SAAE-Sorocaba</text:span>, a <text:span text:style-name="Strong_20_Emphasis">Tela 7</text:span> é visualizada com o acréscimo de três campos: <text:span text:style-name="Strong_20_Emphasis">Observação</text:span>, <text:span text:style-name="Strong_20_Emphasis">Usar tarifa informada na conta</text:span> e <text:span text:style-name="Strong_20_Emphasis">Tipo da Tarifa</text:span>:</text:p>
      <text:p text:style-name="Text_20_body"><draw:frame draw:style-name="PluginODTAutoStyle_Frame_73_text_frame" draw:name="Frame10" text:anchor-type="paragraph" svg:width="481.89pt" draw:z-index="0" svg:min-height="1cm"><draw:text-box><table:table table:style-name="Table"><table:table-column table:style-name="odt_auto_style_table_column_23_1"/><table:table-row><table:table-cell office:value-type="string" table:style-name="tablecell"><text:p text:style-name="tablealignleft"><draw:frame draw:style-name="mediacenter" draw:name="24" text:anchor-type="paragraph" draw:z-index="24" svg:width="15.636875cm" svg:height="13.837708333333cm"><draw:image xlink:href="Pictures/4be74c682106c4f0f70a9a13e4cd9172.jpg" xlink:type="simple" xlink:show="embed" xlink:actuate="onLoad"/></draw:frame>
</text:p></table:table-cell></table:table-row></table:table></draw:text-box></draw:frame></text:p>
      <text:p text:style-name="Text_20_body">Acima, no campo <text:span text:style-name="Strong_20_Emphasis">Observação</text:span>, informe opcionalmente uma justificativa para a retificação. No campo <text:span text:style-name="Strong_20_Emphasis">Usar tarifa informada na conta</text:span>, selecione se a tarifa retificada é a mesma informada na conta. E no campo <text:span text:style-name="Strong_20_Emphasis">Tipo da Tarifa</text:span>, selecione a tarifa, caso tenha marcado a opção <text:span text:style-name="Emphasis">Não</text:span> em <text:span text:style-name="Strong_20_Emphasis">Usar tarifa informada na conta</text:span>.</text:p>
      <text:p text:style-name="Text_20_body">Ao clicar no <text:span text:style-name="Emphasis">link</text:span> do campo <text:span text:style-name="Strong_20_Emphasis">Refe</text:span>, da tela <text:span text:style-name="Strong_20_Emphasis">Manter Conta</text:span> para os clientes que possuem a versão PostgreSQL, será exibida a tela abaixo:</text:p>
      <text:p text:style-name="Text_20_body"><draw:frame draw:style-name="PluginODTAutoStyle_Frame_77_text_frame" draw:name="Frame11" text:anchor-type="paragraph" svg:width="481.89pt" draw:z-index="0" svg:min-height="1cm"><draw:text-box><table:table table:style-name="Table"><table:table-column table:style-name="odt_auto_style_table_column_24_1"/><table:table-row><table:table-cell office:value-type="string" table:style-name="tablecell"><text:p text:style-name="tablealignleft"><draw:frame draw:style-name="mediacenter" draw:name="25" text:anchor-type="paragraph" draw:z-index="25" svg:width="16.1925cm" svg:height="34.554583333333cm"><draw:image xlink:href="Pictures/e073880e08b4ab057727efab5bb56745.jpg" xlink:type="simple" xlink:show="embed" xlink:actuate="onLoad"/></draw:frame>
</text:p></table:table-cell></table:table-row></table:table></draw:text-box></draw:frame></text:p>
      <table:table table:style-name="Table">
        <table:table-column table:style-name="odt_auto_style_table_column_25_1"/>
        <table:table-row>
          <table:table-cell office:value-type="string" table:style-name="tablecell">
            <text:p text:style-name="tablealignleft">Por solicitação da <text:span text:style-name="Strong_20_Emphasis">Compesa</text:span>, foi alterada a funcionalidade <text:span text:style-name="Strong_20_Emphasis">Retificar Conta</text:span>, criando uma opção de alteração de conta, que só será exibido caso o usuário do sistema tenha a Permissão Especial criada para esse fim, e o mês/ano de faturamento não for superior ao mês/ano da conta selecionada. Caso o usuário não tenha permissão para essa opção, a conta só poderá ser retificada normalmente.</text:p>
            <text:p text:style-name="Text_20_body">O sistema altera os valores da conta (valor de água e valor de esgoto). Não será permitida alteração da coleção de débitos cobrados e coleção dos créditos realizados, ou seja, quando esta opção for escolhida, a lista de débitos e de créditos ficará bloqueada. Não haverá mudança na situação da conta, continuando na situação <text:span text:style-name="Strong_20_Emphasis">Normal</text:span>.</text:p>
            <text:p text:style-name="Text_20_body">Criado um indicador que informará que a conta foi retificada (será exibido nos dados da conta), mas não houve alteração na sua situação. Na consulta da conta será exibida a informação de <text:span text:style-name="Strong_20_Emphasis">Conta Alterada</text:span>.</text:p>
            <text:p text:style-name="Text_20_body">O sistema recalcula os valores do resumo da análise do faturamento e indicará que eles foram alterados para futuras consultas na base de dados e esclarecimentos de dúvidas.</text:p>
            <text:p text:style-name="Text_20_body">Por solicitação da CAEMA, foi retirada a obrigatoriedade de informar uma nova data de vencimento (quadro <text:span text:style-name="Strong_20_Emphasis">Dados da Conta</text:span>, campo <text:span text:style-name="Strong_20_Emphasis">Data de Vencimento</text:span>). Caso seja alterado o consumo/valor da conta e não seja informada a data do novo vencimento, permanece o vencimento original da conta.</text:p>
            <text:p text:style-name="Text_20_body">Os limites de consumo serão por categoria (residencial, comercial, industrial e público) e também de acordo com a média de consumo dos últimos seis meses, de acordo com a tabela abaixo:</text:p>
            <text:list text:style-name="List_20_1" text:continue-numbering="false">
              <text:list-item>
                <text:p text:style-name="List_20_1_Content_First"> Categoria Residencial - Não será aceita a retificação caso o consumo seja superior a 3 vezes 20m3 por economia e superior a 3 vezes a média;</text:p>
              </text:list-item>
              <text:list-item>
                <text:p text:style-name="List_20_1_Content"> Categoria Comercial - Não será aceita a retificação caso o consumo seja superior a 3 vezes 50m3 por economia e superior a 3 vezes a média;</text:p>
              </text:list-item>
              <text:list-item>
                <text:p text:style-name="List_20_1_Content"> Categoria Industrial - Não será aceita a retificação caso o consumo seja superior a 3 vezes 100m3 por economia e superior a 3 vezes a média;</text:p>
              </text:list-item>
              <text:list-item>
                <text:p text:style-name="List_20_1_Content_Last"> Categoria Público - Não será aceita a retificação caso o consumo seja superior a 3 vezes 50m3 por economia e superior a 3 vezes a média.</text:p>
              </text:list-item>
            </text:list>
            <text:p text:style-name="Text_20_body">O sistema GSAN se comportará de forma que, caso os parâmetros limitadores da tabela CATEGORIA não estejam preenchidos, os testes de limite não serão efetuados.</text:p>
            <text:p text:style-name="Text_20_body">As retificações de consumo com valores superiores aos limites, somente será permitido com permissão especial e mesmo assim o GSAN exibirá uma mensagem de alerta, solicitando a confirmação do usuário. Para isso foi criada uma permissão especial específica para este fim.</text:p>
            <text:p text:style-name="Text_20_body">Além dos testes do limite superior, as contas com Estouro de Consumo, no primeiro e segundo mês, e com Alto Consumo, no primeiro mês, somente poderão ter seus consumos retificados por usuários com Permissão Especial. Para isso foi criada uma permissão especial específica para este fim.</text:p>
            <text:p text:style-name="Text_20_body">Procedimentos a serem adotados para retirar a conta da condição de negativada:</text:p>
            <text:list text:style-name="List_20_1" text:continue-numbering="false">
              <text:list-item>
                <text:p text:style-name="List_20_1_Content_First"> Incluído indicador na tabela de parâmetros do sistema (Sistema Parâmetro). - Indicador para desconsiderar as contas incluídas em um movimento de negativação, quando seus vencimentos forem alterados para datas superiores a data vigente;</text:p>
              </text:list-item>
              <text:list-item>
                <text:p text:style-name="List_20_1_Content"> Incluído indicador na tabela de situação de cobrança (cobranca_situacao). - Indicador que a situação de cobrança, quando atribuída ao imóvel, cancela as contas associadas a um movimento de negativação;</text:p>
              </text:list-item>
              <text:list-item>
                <text:p text:style-name="List_20_1_Content_Last"> Incluído indicador na tabela de motivo de revisão (conta_motivo_revisao). - Indicador para desconsiderar as contas incluídas em um movimento de negativação quando estiverem em revisão, com motivo que indique que não deva ser considerada para negativação do imóvel.</text:p>
              </text:list-item>
            </text:list>
            <text:p text:style-name="Text_20_body">Regras que serão adotadas no sistema, utilizando os indicadores acima detalhados:</text:p>
            <text:list text:style-name="List_20_1" text:continue-numbering="false">
              <text:list-item>
                <text:p text:style-name="List_20_1_Content_First"> Quando ocorrer uma das situações mencionadas (conta colocada em revisão onde o tipo de motivo tenha indicação para retirar a conta da negativação, conta com vencimento alterado para uma data futura (superior a data vigente), ou imóvel colocado em situação de cobrança, onde o tipo da situação tenha indicação de retirar o imóvel da negativação, as contas serão atualizadas para situação correspondente à CANCELADA no movimento de negativação);</text:p>
              </text:list-item>
              <text:list-item>
                <text:p text:style-name="List_20_1_Content_Last"> Quando a conta é colocada na situação cancelada, caso o imóvel não tenha mais nenhum débito em situação negativado, o sistema gera uma ocorrência no arquivo que é enviado para o SPC/SERASA, com a instrução de retirar o imóvel da situação negativado.</text:p>
              </text:list-item>
            </text:list>
            <text:p text:style-name="Text_20_body">Por solicitação da CAEMA, o sistema impede a impressão de segunda via de contas e impressões de documentos de débitos dos imóveis pertencentes ao programa Viva água. Para os casos dos imóveis que fizeram parte do projeto Viva Água e não possuem contas vencidas que foram faturadas como Viva água, o indicador do imóvel será desmarcado.</text:p>
          </table:table-cell>
        </table:table-row>
      </table:table>
      <text:p text:style-name="Text_20_body"><text:line-break/></text:p>
      <text:h text:style-name="Heading_20_2" text:outline-level="2"><text:bookmark-start text:name="__RefHeading___emissao_de_segunda_via_de_conta_com_acrescimos_-_casal_3"/><text:bookmark-start text:name="emissao_de_segunda_via_de_conta_com_acrescimos_-_casal"/>Emissão de Segunda Via de Conta com Acréscimos - CASAL<text:bookmark-end text:name="__RefHeading___emissao_de_segunda_via_de_conta_com_acrescimos_-_casal_3"/><text:bookmark-end text:name="emissao_de_segunda_via_de_conta_com_acrescimos_-_casal"/></text:h>
      <text:p text:style-name="Text_20_body"><draw:frame draw:style-name="PluginODTAutoStyle_Frame_84_text_frame" draw:name="Frame12" text:anchor-type="paragraph" svg:width="481.89pt" draw:z-index="0" svg:min-height="1cm"><draw:text-box><table:table table:style-name="Table"><table:table-column table:style-name="odt_auto_style_table_column_26_1"/><table:table-row><table:table-cell office:value-type="string" table:style-name="tablecell"><text:p text:style-name="tablealignleft"><draw:frame draw:style-name="mediacenter" draw:name="26" text:anchor-type="paragraph" draw:z-index="26" svg:width="16.086666666667cm" svg:height="11.456458333333cm"><draw:image xlink:href="Pictures/5653fb7fe7fa16caa0ef218fc0825cf5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27_1"/>
        <table:table-row>
          <table:table-cell office:value-type="string" table:style-name="tablecell">
            <text:p text:style-name="tablealignleft">Para a <text:span text:style-name="Strong_20_Emphasis">CASAL</text:span>, o botão  <draw:frame draw:style-name="media" draw:name="27" text:anchor-type="as-char" draw:z-index="27" svg:width="6.5616666666667cm" style:rel-width="100%" svg:height="0.52916666666667cm" style:rel-height="scale"><draw:image xlink:href="Pictures/f7a4342f2127fa10a9d1883cf0accc0b.jpg" xlink:type="simple" xlink:show="embed" xlink:actuate="onLoad"/></draw:frame> é disponibilizado para usuários com permissão. Clicando sobre ele, após selecionar a conta em atraso no quadro <text:span text:style-name="Strong_20_Emphasis">Contas do Imóvel</text:span>, o sistema gera (internamente) um extrato de débitos, com o valor da atualização da conta (acréscimos de impontualidade) para o vencimento calculado, semelhante à parametrização do vencimento do extrato de débitos. Dessa forma, o sistema emite a conta com o título <text:span text:style-name="Emphasis">segunda via com acréscimos</text:span> e o código de barras no formato de <text:span text:style-name="Emphasis">Extrato de Débitos</text:span> (de acordo com o exemplo <text:span text:style-name="Strong_20_Emphasis"><text:a xlink:type="simple" xlink:href="#__RefHeading___segunda_via_de_conta_com_acrescimos_-_casal_5" text:style-name="Local_20_link" text:visited-style-name="Visited_20_Local_20_Link">AQUI</text:a></text:span>). Nesse caso, o valor da segunda via corresponde ao somatório dos dados da conta (débitos <text:span text:style-name="Emphasis">menos</text:span> créditos), acrescido dos valores de acréscimos calculados para o vencimento.</text:p>
            <text:p text:style-name="Text_20_body">Esse envio não gera impacto na arrecadação, uma vez que a solução usa a mesma lógica do extrato atual: caso o pagamento tenha sido feito após o vencimento, o sistema está preparado para gerar débitos a cobrar com a diferença dos acréscimos. Além disso, na consulta dos extratos de débitos gerados para o imóvel, é exibido o documento gerado aqui como <text:span text:style-name="Emphasis">individual</text:span>, como hoje já acontece. Ademais, não há cobrança de taxa de emissão da segunda via com acréscimos.</text:p>
          </table:table-cell>
        </table:table-row>
      </table:table>
      <text:p text:style-name="Text_20_body"><text:line-break/></text:p>
      <text:h text:style-name="Heading_20_2" text:outline-level="2"><text:bookmark-start text:name="__RefHeading___emissao_de_segunda_via_de_conta_por_e-mail_-_cagepa_4"/><text:bookmark-start text:name="emissao_de_segunda_via_de_conta_por_e-mail_-_cagepa"/>Emissão de Segunda Via de Conta por E-mail - CAGEPA<text:bookmark-end text:name="__RefHeading___emissao_de_segunda_via_de_conta_por_e-mail_-_cagepa_4"/><text:bookmark-end text:name="emissao_de_segunda_via_de_conta_por_e-mail_-_cagepa"/></text:h>
      <text:p text:style-name="Text_20_body"><draw:frame draw:style-name="PluginODTAutoStyle_Frame_91_text_frame" draw:name="Frame13" text:anchor-type="paragraph" svg:width="481.89pt" draw:z-index="0" svg:min-height="1cm"><draw:text-box><table:table table:style-name="Table"><table:table-column table:style-name="odt_auto_style_table_column_28_1"/><table:table-row><table:table-cell office:value-type="string" table:style-name="tablecell"><text:p text:style-name="tablealignleft"><draw:frame draw:style-name="mediacenter" draw:name="28" text:anchor-type="paragraph" draw:z-index="28" svg:width="16.166041666667cm" svg:height="14.12875cm"><draw:image xlink:href="Pictures/84845d8df7bf794fbf7d12f103080e60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29_1"/>
        <table:table-row>
          <table:table-cell office:value-type="string" table:style-name="tablecell">
            <text:p text:style-name="tablealignleft">Para a <text:span text:style-name="Strong_20_Emphasis">CAGEPA</text:span>, o botão <draw:frame draw:style-name="media" draw:name="29" text:anchor-type="as-char" draw:z-index="29" svg:width="5.55625cm" style:rel-width="100%" svg:height="0.58208333333333cm" style:rel-height="scale"><draw:image xlink:href="Pictures/02aa84e7a2954a916f6e7e4bca787ff2.jpg" xlink:type="simple" xlink:show="embed" xlink:actuate="onLoad"/></draw:frame> é disponibilizado. Clicando sobre ele, o sistema abre um <text:span text:style-name="Emphasis">popup</text:span> com um campo de e-mail, que pode vir preenchido com o e-mail cadastrado do cliente responsável, quando houver, ou do cliente usuário. Porém, este e-mail pode ser alterado por qualquer outro, de acordo com a necessidade:</text:p>
          </table:table-cell>
        </table:table-row>
      </table:table>
      <text:p text:style-name="Text_20_body"><text:line-break/></text:p>
      <text:p text:style-name="Text_20_body"><draw:frame draw:style-name="PluginODTAutoStyle_Frame_98_text_frame" draw:name="Frame14" text:anchor-type="paragraph" svg:width="481.89pt" draw:z-index="0" svg:min-height="1cm"><draw:text-box><table:table table:style-name="Table"><table:table-column table:style-name="odt_auto_style_table_column_30_1"/><table:table-row><table:table-cell office:value-type="string" table:style-name="tablecell"><text:p text:style-name="tablealignleft"><draw:frame draw:style-name="mediacenter" draw:name="30" text:anchor-type="paragraph" draw:z-index="30" svg:width="11.668125cm" svg:height="3.9158333333333cm"><draw:image xlink:href="Pictures/30840f2155b66a7d7df497f04fe6c55e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31_1"/>
        <table:table-row>
          <table:table-cell office:value-type="string" table:style-name="tablecell">
            <text:p text:style-name="tablealignleft">Dito isso, selecione a conta no quadro <text:span text:style-name="Strong_20_Emphasis">Contas do Imóvel</text:span> e informe o e-mail para envio da fatura, clicando em <draw:frame draw:style-name="media" draw:name="31" text:anchor-type="as-char" draw:z-index="31" svg:width="1.6933333333333cm" svg:height="0.52916666666667cm"><draw:image xlink:href="Pictures/37cab774085db5ac823932999cc5d004.jpg" xlink:type="simple" xlink:show="embed" xlink:actuate="onLoad"/></draw:frame>. O sistema exibe mensagem informando envio:</text:p>
          </table:table-cell>
        </table:table-row>
      </table:table>
      <text:p text:style-name="Text_20_body"><text:line-break/></text:p>
      <text:p text:style-name="Text_20_body"><draw:frame draw:style-name="PluginODTAutoStyle_Frame_105_text_frame" draw:name="Frame15" text:anchor-type="paragraph" svg:width="481.89pt" draw:z-index="0" svg:min-height="1cm"><draw:text-box><table:table table:style-name="Table"><table:table-column table:style-name="odt_auto_style_table_column_32_1"/><table:table-row><table:table-cell office:value-type="string" table:style-name="tablecell"><text:p text:style-name="tablealignleft"><draw:frame draw:style-name="mediacenter" draw:name="32" text:anchor-type="paragraph" draw:z-index="32" svg:width="11.853333333333cm" svg:height="3.4660416666667cm"><draw:image xlink:href="Pictures/1a5509b0c10f869a0926ce2285d8388a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segunda_via_de_conta_com_acrescimos_-_casal_5"/><text:bookmark-start text:name="segunda_via_de_conta_com_acrescimos_-_casal"/>Segunda Via de Conta com Acréscimos - CASAL<text:bookmark-end text:name="__RefHeading___segunda_via_de_conta_com_acrescimos_-_casal_5"/><text:bookmark-end text:name="segunda_via_de_conta_com_acrescimos_-_casal"/></text:h>
      <text:p text:style-name="Text_20_body"><draw:frame draw:style-name="PluginODTAutoStyle_Frame_109_text_frame" draw:name="Frame16" text:anchor-type="paragraph" svg:width="481.89pt" draw:z-index="0" svg:min-height="1cm"><draw:text-box><table:table table:style-name="Table"><table:table-column table:style-name="odt_auto_style_table_column_33_1"/><table:table-row><table:table-cell office:value-type="string" table:style-name="tablecell"><text:p text:style-name="tablealignleft"><draw:frame draw:style-name="mediacenter" draw:name="33" text:anchor-type="paragraph" draw:z-index="33" svg:width="26.167291666667cm" style:rel-width="100%" svg:height="37.30625cm" style:rel-height="scale"><draw:image xlink:href="Pictures/0001ed5de4cfe088963e6ed014ae73f8.jpg" xlink:type="simple" xlink:show="embed" xlink:actuate="onLoad"/></draw:frame></text:p></table:table-cell></table:table-row></table:table></draw:text-box></draw:frame></text:p>
      <text:p text:style-name="Text_20_body"><text:line-break/></text:p>
      <text:p text:style-name="Text_20_body"><text:line-break/></text:p>
      <text:h text:style-name="Heading_20_2" text:outline-level="2"><text:bookmark-start text:name="__RefHeading___segunda_via_de_conta_-_caern_6"/><text:bookmark-start text:name="segunda_via_de_conta_-_caern"/>Segunda Via de Conta - CAERN<text:bookmark-end text:name="__RefHeading___segunda_via_de_conta_-_caern_6"/><text:bookmark-end text:name="segunda_via_de_conta_-_caern"/></text:h>
      <text:p text:style-name="Text_20_body"><draw:frame draw:style-name="PluginODTAutoStyle_Frame_113_text_frame" draw:name="Frame17" text:anchor-type="paragraph" svg:width="481.89pt" draw:z-index="0" svg:min-height="1cm"><draw:text-box><table:table table:style-name="Table"><table:table-column table:style-name="odt_auto_style_table_column_34_1"/><table:table-row><table:table-cell office:value-type="string" table:style-name="tablecell"><text:p text:style-name="tablealignleft"><draw:frame draw:style-name="mediacenter" draw:name="34" text:anchor-type="paragraph" draw:z-index="34" svg:width="30.982708333333cm" style:rel-width="100%" svg:height="46.884166666667cm" style:rel-height="scale"><draw:image xlink:href="Pictures/ccd288ae145c121f66b11a3ecd5fd865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popup_cancelamento_de_conta_-_cagepa_7"/><text:bookmark-start text:name="popup_cancelamento_de_conta_-_cagepa"/>Popup Cancelamento de Conta - CAGEPA<text:bookmark-end text:name="__RefHeading___popup_cancelamento_de_conta_-_cagepa_7"/><text:bookmark-end text:name="popup_cancelamento_de_conta_-_cagepa"/></text:h>
      <text:p text:style-name="Text_20_body"><draw:frame draw:style-name="PluginODTAutoStyle_Frame_117_text_frame" draw:name="Frame18" text:anchor-type="paragraph" svg:width="481.89pt" draw:z-index="0" svg:min-height="1cm"><draw:text-box><table:table table:style-name="Table"><table:table-column table:style-name="odt_auto_style_table_column_35_1"/><table:table-row><table:table-cell office:value-type="string" table:style-name="tablecell"><text:p text:style-name="tablealignleft"><draw:frame draw:style-name="mediacenter" draw:name="35" text:anchor-type="paragraph" draw:z-index="35" svg:width="11.721041666667cm" svg:height="4.445cm"><draw:image xlink:href="Pictures/1fbe65833a03a155321ccae7b01704ce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retificar_contas_-_diferenca_de_leitura_-_dmae_8"/><text:bookmark-start text:name="retificar_contas_-_diferenca_de_leitura_-_dmae"/>Retificar Contas - Diferença de Leitura - DMAE<text:bookmark-end text:name="__RefHeading___retificar_contas_-_diferenca_de_leitura_-_dmae_8"/><text:bookmark-end text:name="retificar_contas_-_diferenca_de_leitura_-_dmae"/></text:h>
      <table:table table:style-name="Table">
        <table:table-column table:style-name="odt_auto_style_table_column_36_1"/>
        <table:table-row>
          <table:table-cell office:value-type="string" table:style-name="tablecell">
            <text:p text:style-name="tablealignleft">Para o <text:span text:style-name="Strong_20_Emphasis">DMAE</text:span>, o botão <draw:frame draw:style-name="media" draw:name="36" text:anchor-type="as-char" draw:z-index="36" svg:width="6.2441666666667cm" style:rel-width="100%" svg:height="0.58208333333333cm" style:rel-height="scale"><draw:image xlink:href="Pictures/dc54b6f5ce3872d8e1502d55c23825b8.png" xlink:type="simple" xlink:show="embed" xlink:actuate="onLoad"/></draw:frame> é disponibilizado. Clicando sobre ele, o sistema abre um <text:span text:style-name="Emphasis">popup</text:span>, conforme modelo <text:span text:style-name="Strong_20_Emphasis"><text:a xlink:type="simple" xlink:href="https://gsan.com.br/doku.php?id=ajuda:retificar_contas_diferenca_de_leitura_dmae" text:style-name="Internet_20_link" text:visited-style-name="Visited_20_Internet_20_Link">AQUI</text:a></text:span>. </text:p>
          </table:table-cell>
        </table:table-row>
      </table:table>
      <text:p text:style-name="Text_20_body"><text:line-break/></text:p>
      <text:p text:style-name="Text_20_body"><draw:frame draw:style-name="PluginODTAutoStyle_Frame_124_text_frame" draw:name="Frame19" text:anchor-type="paragraph" svg:width="481.89pt" draw:z-index="0" svg:min-height="1cm"><draw:text-box><table:table table:style-name="Table"><table:table-column table:style-name="odt_auto_style_table_column_37_1"/><table:table-row><table:table-cell office:value-type="string" table:style-name="tablecell"><text:p text:style-name="tablealignleft"><draw:frame draw:style-name="mediacenter" draw:name="37" text:anchor-type="paragraph" draw:z-index="37" svg:width="16.113125cm" svg:height="12.991041666667cm"><draw:image xlink:href="Pictures/7e72af315f8abc5bbb990fb61e7568fa.jp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preenchimento_dos_campos_9"/><text:bookmark-start text:name="preenchimento_dos_campos"/>Preenchimento dos campos<text:bookmark-end text:name="__RefHeading___preenchimento_dos_campos_9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atrícula do Imóvel</text:span></text:p>
          </table:table-cell>
          <table:table-cell office:value-type="string" table:style-name="tablecell">
            <text:p text:style-name="tablealignleft">Campo obrigatório. Informe a matrícula de um imóvel e tecle <text:span text:style-name="Strong_20_Emphasis">Enter</text:span>, ou clique no botão <text:span text:style-name="Strong_20_Emphasis">Pesquisar</text:span> <draw:frame draw:style-name="media" draw:name="38" text:anchor-type="as-char" draw:z-index="38" svg:width="0.60854166666667cm" svg:height="0.555625cm"><draw:image xlink:href="Pictures/4a1d013358fec02f62fd9128287614a7.gif" xlink:type="simple" xlink:show="embed" xlink:actuate="onLoad"/></draw:frame>, que fica ao lado do campo. Será apresentada uma tela de <text:span text:style-name="Strong_20_Emphasis">popup</text:span>, onde é possível efetuar a <text:span text:style-name="Strong_20_Emphasis"><text:a xlink:type="simple" xlink:href="https://gsan.com.br/doku.php?id=ajuda:pesquisar_imovel" text:style-name="Internet_20_link" text:visited-style-name="Visited_20_Internet_20_Link">pesquisa de imóveis no cadastro</text:a></text:span>. <text:line-break/><text:span text:style-name="Strong_20_Emphasis">Regra associada</text:span>: após a informação da matrícula de um imóvel com até nove dígitos, ou da seleção de um imóvel na tela de pesquisa, o sistema atualiza as seguintes informações na tela: <text:span text:style-name="Emphasis">Inscrição do Imóvel</text:span>; <text:span text:style-name="Emphasis">Nome do Cliente Usuário</text:span>; Situação de Água; <text:span text:style-name="Emphasis">Situação de Esgoto</text:span>; <text:span text:style-name="Emphasis">Relação das</text:span> <text:span text:style-name="Strong_20_Emphasis">Contas do Imóvel</text:span>. Para limpar os campos relacionados à matrícula do imóvel, clique no botão <text:span text:style-name="Strong_20_Emphasis">Limpar Campo</text:span> <draw:frame draw:style-name="media" draw:name="39" text:anchor-type="as-char" draw:z-index="39" svg:width="0.52916666666667cm" svg:height="0.555625cm"><draw:image xlink:href="Pictures/7d683db972d9051c5dfecc78c7cc997d.gif" xlink:type="simple" xlink:show="embed" xlink:actuate="onLoad"/></draw:frame>. <text:line-break/>Caso apenas um imóvel retorne da pesquisa, o sistema exibe os dados do imóvel. Isso se o perfil do imóvel informado não exigir permissão especial para manutenção; ou exigir, mas o usuário possuir essa permissão. <text:line-break/>Caso contrário, o sistema exibe a seguinte mensagem: <text:span text:style-name="Strong_20_Emphasis">Imóvel com Perfil &lt;Descrição do Perfil&gt;. Para manter contas desse imóvel é necessário permissão especial</text:span>. <text:line-break/>Caso mais de um imóvel retorne da pesquisa, o sistema acessa a tela de filtro conforme exemplo <text:span text:style-name="Strong_20_Emphasis"><text:a xlink:type="simple" xlink:href="https://gsan.com.br/doku.php?id=ajuda:manter_contas_de_um_conjunto_de_imoveis" text:style-name="Internet_20_link" text:visited-style-name="Visited_20_Internet_20_Link">AQUI</text:a></text:span>. Caso o imóvel seja <text:span text:style-name="Strong_20_Emphasis">condomínio</text:span>, o sistema acessa a tela conforme exemplo <text:span text:style-name="Strong_20_Emphasis"><text:a xlink:type="simple" xlink:href="https://gsan.com.br/doku.php?id=ajuda:manter_contas_imoveis_de_condominio" text:style-name="Internet_20_link" text:visited-style-name="Visited_20_Internet_20_Link">AQUI</text:a>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10"/><text:bookmark-start text:name="tela_de_sucesso"/>Tela de Sucesso<text:bookmark-end text:name="__RefHeading___tela_de_sucesso_10"/><text:bookmark-end text:name="tela_de_sucesso"/></text:h>
      <text:p text:style-name="Text_20_body"><draw:frame draw:style-name="PluginODTAutoStyle_Frame_128_text_frame" draw:name="Frame20" text:anchor-type="paragraph" svg:width="481.89pt" draw:z-index="0" svg:min-height="1cm"><draw:text-box><table:table table:style-name="Table"><table:table-column table:style-name="odt_auto_style_table_column_39_1"/><table:table-row><table:table-cell office:value-type="string" table:style-name="tablecell"><text:p text:style-name="tablealignleft"><draw:frame draw:style-name="mediacenter" draw:name="40" text:anchor-type="paragraph" draw:z-index="40" svg:width="20.108333333333cm" style:rel-width="100%" svg:height="3.6777083333333cm" style:rel-height="scale"><draw:image xlink:href="Pictures/24e56c5960f55e23b0d3850e16c22d18.jp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funcionalidade_dos_botoes_11"/><text:bookmark-start text:name="funcionalidade_dos_botoes"/>Funcionalidade dos Botões<text:bookmark-end text:name="__RefHeading___funcionalidade_dos_botoes_11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41" text:anchor-type="as-char" draw:z-index="41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2" text:anchor-type="as-char" draw:z-index="42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3" text:anchor-type="as-char" draw:z-index="43" svg:width="4.4714583333333cm" style:rel-width="100%" svg:height="0.50270833333333cm" style:rel-height="scale"><draw:image xlink:href="Pictures/77423ee0d31aab2e60d355b5091e4ef5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para retificar um conjunto de cont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4" text:anchor-type="as-char" draw:z-index="44" svg:width="2.778125cm" style:rel-width="100%" svg:height="0.50270833333333cm" style:rel-height="scale"><draw:image xlink:href="Pictures/cd879364a7e833ace9b2936e36a76ee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 cancelamento de cont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5" text:anchor-type="as-char" draw:z-index="45" svg:width="2.6722916666667cm" style:rel-width="100%" svg:height="0.58208333333333cm" style:rel-height="scale"><draw:image xlink:href="Pictures/726817f67b2162de5dbd1988ec7c3f5e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o processamento de <text:span text:style-name="Strong_20_Emphasis"><text:a xlink:type="simple" xlink:href="https://gsan.com.br/doku.php?id=ajuda:colocar_conta_em_revisao" text:style-name="Internet_20_link" text:visited-style-name="Visited_20_Internet_20_Link">colocar</text:a></text:span> a Conta em Revis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6" text:anchor-type="as-char" draw:z-index="46" svg:width="2.6458333333333cm" style:rel-width="100%" svg:height="0.60854166666667cm" style:rel-height="scale"><draw:image xlink:href="Pictures/1866dd77e825ba9fa9dc3bef16b99eb2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o processamento para <text:span text:style-name="Strong_20_Emphasis"><text:a xlink:type="simple" xlink:href="https://gsan.com.br/doku.php?id=ajuda:retirar_conta_de_revisao" text:style-name="Internet_20_link" text:visited-style-name="Visited_20_Internet_20_Link">retirar</text:a></text:span> a Conta de Revis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7" text:anchor-type="as-char" draw:z-index="47" svg:width="3.2279166666667cm" style:rel-width="100%" svg:height="0.52916666666667cm" style:rel-height="scale"><draw:image xlink:href="Pictures/b39a001e96cd771916517725ec6d4a6d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o processamento para alterar o vencimento da cont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8" text:anchor-type="as-char" draw:z-index="48" svg:width="3.7041666666667cm" style:rel-width="100%" svg:height="0.555625cm" style:rel-height="scale"><draw:image xlink:href="Pictures/e65e490bfe7f252ee9ef0e160b9ace6f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geração da segunda via de cont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9" text:anchor-type="as-char" draw:z-index="49" svg:width="1.7197916666667cm" svg:height="0.555625cm"><draw:image xlink:href="Pictures/3eaa734ea9ec9d3342fdb7577701ea0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0" text:anchor-type="as-char" draw:z-index="50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1" text:anchor-type="as-char" draw:z-index="51" svg:width="2.06375cm" style:rel-width="100%" svg:height="0.47625cm" style:rel-height="scale"><draw:image xlink:href="Pictures/e986e41922f0747d65cb90b59d7460e6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2" text:anchor-type="as-char" draw:z-index="52" svg:width="1.8785416666667cm" svg:height="0.555625cm"><draw:image xlink:href="Pictures/75c2fb0f034c3ea26911669d75b194f8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adicionar um item selecionado ao banco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3" text:anchor-type="as-char" draw:z-index="53" svg:width="2.0902083333333cm" style:rel-width="100%" svg:height="0.555625cm" style:rel-height="scale"><draw:image xlink:href="Pictures/4d240d1ead4ad703f520220d92e4866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o processamento para retificar a conta,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4" text:anchor-type="as-char" draw:z-index="54" svg:width="1.666875cm" svg:height="0.52916666666667cm"><draw:image xlink:href="Pictures/d79dafc4a3d658f2e75d12245045c152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o conclusão do processo de revisão da cont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5" text:anchor-type="as-char" draw:z-index="55" svg:width="1.6404166666667cm" svg:height="0.58208333333333cm"><draw:image xlink:href="Pictures/da8f81bc976f8533af75da3522eebf6e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fecha da tela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6" text:anchor-type="as-char" draw:z-index="56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uma data válida, no formato dd/mm/aaaa (dia, mês, ano), <text:span text:style-name="Emphasis">link</text:span>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7" text:anchor-type="as-char" draw:z-index="57" svg:width="1.7991666666667cm" svg:height="0.47625cm"><draw:image xlink:href="Pictures/9f006e051b14627329d5dd597bfdcba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lcula o novo valor da cont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8" text:anchor-type="as-char" draw:z-index="58" svg:width="6.2441666666667cm" style:rel-width="100%" svg:height="0.58208333333333cm" style:rel-height="scale"><draw:image xlink:href="Pictures/dc54b6f5ce3872d8e1502d55c23825b8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recalcular os consumos do período informado.</text:p>
          </table:table-cell>
        </table:table-row>
      </table:table>
      <text:h text:style-name="Heading_20_2" text:outline-level="2"><text:bookmark-start text:name="__RefHeading___referencias_12"/><text:bookmark-start text:name="referencias"/>Referências<text:bookmark-end text:name="__RefHeading___referencias_12"/><text:bookmark-end text:name="referencias"/></text:h>
      <text:p text:style-name="Text_20_body"><text:span text:style-name="Strong_20_Emphasis"><text:a xlink:type="simple" xlink:href="https://gsan.com.br/doku.php?id=postgres:faturamento:uc0146" text:style-name="Internet_20_link" text:visited-style-name="Visited_20_Internet_20_Link">Manter Conta</text:a></text:span></text:p>
      <text:h text:style-name="Heading_20_3" text:outline-level="3"><text:bookmark-start text:name="__RefHeading___termos_principais_13"/><text:bookmark-start text:name="termos_principais"/>Termos Principais<text:bookmark-end text:name="__RefHeading___termos_principais_13"/><text:bookmark-end text:name="termos_principais"/></text:h>
      <text:p text:style-name="Text_20_body"><text:span text:style-name="Strong_20_Emphasis"><text:a xlink:type="simple" xlink:href="https://gsan.com.br/doku.php?id=ajuda:faturamento" text:style-name="Internet_20_link" text:visited-style-name="Visited_20_Internet_20_Link">Faturamento</text:a></text:span></text:p>
      <text:h text:style-name="Heading_20_2" text:outline-level="2"><text:bookmark-start text:name="__RefHeading___videos_14"/><text:bookmark-start text:name="videos"/>Vídeos<text:bookmark-end text:name="__RefHeading___videos_14"/><text:bookmark-end text:name="videos"/></text:h>
      <text:p text:style-name="Text_20_body"><text:span text:style-name="Strong_20_Emphasis"><text:a xlink:type="simple" xlink:href="https://gsan.com.br/doku.php?id=treinamentos:livre:video-aulas:manter_conta" text:style-name="Internet_20_link" text:visited-style-name="Visited_20_Internet_20_Link">Manter Conta</text:a></text:span></text:p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<text:span text:style-name="Strong_20_Emphasis">GSAN</text:span>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8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9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9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0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2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2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1T08::01:46</meta:creation-date>
    <dc:creator>Generated</dc:creator>
    <dc:date>2026-09-11T08::01:46</dc:date>
    <dc:language>en-US</dc:language>
    <meta:editing-cycles>1</meta:editing-cycles>
    <meta:editing-duration>PT0S</meta:editing-duration>
    <dc:title>ajuda:manter_conta</dc:title>
  </office:meta>
</office:document-meta>
</file>