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png" manifest:full-path="Pictures/62b638be3ff39ec7877e6f16b84fb0da.png"/>
  <manifest:file-entry manifest:media-type="image/jpeg" manifest:full-path="Pictures/42114b56435bd6121ad68826939bf7d4.jpg"/>
  <manifest:file-entry manifest:media-type="image/png" manifest:full-path="Pictures/d6d87ecf5e0974afcd765c4cd46ec65d.png"/>
  <manifest:file-entry manifest:media-type="image/jpeg" manifest:full-path="Pictures/6b86e73b8343471b4245484a183146e5.jpg"/>
  <manifest:file-entry manifest:media-type="image/png" manifest:full-path="Pictures/c25a668310543f31981d34b129f0dfae.png"/>
  <manifest:file-entry manifest:media-type="image/png" manifest:full-path="Pictures/6f101e205e86e3b6fbabc18644ff6792.png"/>
  <manifest:file-entry manifest:media-type="image/jpeg" manifest:full-path="Pictures/691cbce4a0fa4ff30c17dc82a1f92bf9.jpg"/>
  <manifest:file-entry manifest:media-type="image/png" manifest:full-path="Pictures/420819c2b646273a0a5c3f1f0241915e.png"/>
  <manifest:file-entry manifest:media-type="image/png" manifest:full-path="Pictures/97951c199db029ba6a5fd03d7673aa85.png"/>
  <manifest:file-entry manifest:media-type="image/png" manifest:full-path="Pictures/5ef6fcfbc129e36c328afcfd359dec8f.png"/>
  <manifest:file-entry manifest:media-type="image/png" manifest:full-path="Pictures/dc81f30a4781722acc2785c43ccae02c.png"/>
  <manifest:file-entry manifest:media-type="image/png" manifest:full-path="Pictures/38a12fbba70d2dc0a4a8c798a743cc3e.png"/>
  <manifest:file-entry manifest:media-type="image/png" manifest:full-path="Pictures/c92298d94d4e48a0b0cb82f406db6424.png"/>
  <manifest:file-entry manifest:media-type="image/png" manifest:full-path="Pictures/ad38466fcab1d77d95653d030f556ee0.png"/>
  <manifest:file-entry manifest:media-type="image/png" manifest:full-path="Pictures/5322cb3a69afe020c25203525fd9376b.png"/>
  <manifest:file-entry manifest:media-type="image/png" manifest:full-path="Pictures/ca1035f4156796564a30b7b4e61fcd66.png"/>
  <manifest:file-entry manifest:media-type="image/gif" manifest:full-path="Pictures/8fb21656a5cd9bfdcf4bc167f8eb632e.gif"/>
  <manifest:file-entry manifest:media-type="image/jpeg" manifest:full-path="Pictures/b41550911c678fbb80fe6c44589ee918.jpg"/>
  <manifest:file-entry manifest:media-type="image/jpeg" manifest:full-path="Pictures/98d69463b7e2aae23d5a0a7fa6810598.jpg"/>
  <manifest:file-entry manifest:media-type="image/jpeg" manifest:full-path="Pictures/347df57dc8a2ef11de23a2074e2b8301.jpg"/>
  <manifest:file-entry manifest:media-type="image/jpeg" manifest:full-path="Pictures/68d889e3a52b03308f63ba5d0cfbb2e1.jpg"/>
  <manifest:file-entry manifest:media-type="image/png" manifest:full-path="Pictures/7a3ee5346a6dae1d0123bfe37257827a.png"/>
  <manifest:file-entry manifest:media-type="image/jpeg" manifest:full-path="Pictures/b94c0738487e12774fea601c19165ab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manter_custo_de_pavimento_por_repavimentadora"/><text:bookmark-start text:name="__RefHeading___manter_custo_de_pavimento_por_repavimentadora_1"/><text:bookmark-start text:name="manter_custo_de_pavimento_por_repavimentadora"/>Manter Custo de Pavimento por Repavimentadora<text:bookmark-end text:name="__RefHeading___manter_custo_de_pavimento_por_repavimentadora_1"/><text:bookmark-end text:name="manter_custo_de_pavimento_por_repavimentadora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alterar, manter ou excluir os custos de pavimento de rua ou de calçada por empresa repavimentadora. A opção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 ao Público</text:a> &gt; <text:a xlink:type="simple" xlink:href="https://gsan.com.br/doku.php?id=ajuda:ordem_de_servico" text:style-name="Internet_20_link" text:visited-style-name="Visited_20_Internet_20_Link">Ordem de Serviço</text:a> &gt; Manter Custo de Pavimento por Repavimentadora</text:span>.</text:p>
          </table:table-cell>
        </table:table-row>
      </table:table>
      <text:p text:style-name="Text_20_body">Feito isso, o sistema visualiza a tela de filtro a seguir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7.806458333333cm" style:rel-width="100%" svg:height="12.276666666667cm" style:rel-height="scale"><draw:image xlink:href="Pictures/62b638be3ff39ec7877e6f16b84fb0da.pn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cima, selecione obrigatoriamente o nome da unidade repavimentadora, da lista disponibilizada pelo sistema, e os demais campos que julgar necessários (para detalhes sobre o preenchimento dos campos clique <text:span text:style-name="Strong_20_Emphasis"><text:a xlink:type="simple" xlink:href="#__RefHeading___preenchimento_dos_campos_7" text:style-name="Local_20_link" text:visited-style-name="Visited_20_Local_20_Link">AQUI</text:a></text:span>). Em seguida, clique no botão <draw:frame draw:style-name="media" draw:name="2" text:anchor-type="as-char" draw:z-index="2" svg:width="1.2964583333333cm" svg:height="0.50270833333333cm"><draw:image xlink:href="Pictures/42114b56435bd6121ad68826939bf7d4.jpg" xlink:type="simple" xlink:show="embed" xlink:actuate="onLoad"/></draw:frame>.</text:p>
            <text:p text:style-name="Text_20_body">A funcionalidade disponibiliza as seguintes opções:</text:p>
            <text:list text:style-name="List_20_1" text:continue-numbering="false">
              <text:list-item>
                <text:p text:style-name="List_20_1_Content_First"> <text:span text:style-name="Emphasis">Atualizar um custo de pavimento de rua</text:span>;</text:p>
              </text:list-item>
              <text:list-item>
                <text:p text:style-name="List_20_1_Content"> <text:span text:style-name="Emphasis">Remover um ou mais custo de pavimento de rua</text:span>;</text:p>
              </text:list-item>
              <text:list-item>
                <text:p text:style-name="List_20_1_Content"> <text:span text:style-name="Emphasis">Atualizar um custo de pavimento de calçada</text:span>;</text:p>
              </text:list-item>
              <text:list-item>
                <text:p text:style-name="List_20_1_Content"> <text:span text:style-name="Emphasis">Remover um ou mais custo de pavimento de calçada</text:span>;</text:p>
              </text:list-item>
              <text:list-item>
                <text:p text:style-name="List_20_1_Content_Last"> <text:span text:style-name="Emphasis">Gerar um arquivo no formato PDF contendo a lista de custos de pavimento da repavimentadora selecionada</text:span>.</text:p>
              </text:list-item>
            </text:list>
            <text:p text:style-name="Text_20_body">O sistema apresenta os dados do custo de pavimento de rua/calçada, disponibilizando os campos para manutenção.</text:p>
            <text:p text:style-name="Text_20_body">Caso o custo de pavimento de rua ou de calçada não permita alteração, cuja data vigente de fim seja menor que a Data Corrente, apenas exibe a tela com os dados do custo de pavimento de rua sem permitir alteração de nenhum campo.</text:p>
            <text:p text:style-name="Text_20_body">Caso o campo <text:span text:style-name="Strong_20_Emphasis">Atualizar</text:span> esteja marcado e só exista um registro que atenda aos parâmetros informados, o sistema exibe a tela <text:span text:style-name="Strong_20_Emphasis">Pavimento de Rua</text:span> ou <text:span text:style-name="Strong_20_Emphasis">Pavimento de Calçada</text:span>. Caso o checkbox esteja desmarcado, é exibida a tela <text:span text:style-name="Strong_20_Emphasis">Manter Custo do Pavimento por Repavimentadora</text:span>, onde será possivel escolher qual o registro deve ser atualizado, clicando no <text:span text:style-name="Emphasis">link</text:span> do campo <text:span text:style-name="Strong_20_Emphasis">Código</text:span>.</text:p>
            <text:p text:style-name="Text_20_body">Com base nos parâmetros informados, é exibida a tela com os registros que atenderam à pesquisa:</text:p>
          </table:table-cell>
        </table:table-row>
      </table:table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17.965208333333cm" style:rel-width="100%" svg:height="16.377708333333cm" style:rel-height="scale"><draw:image xlink:href="Pictures/d6d87ecf5e0974afcd765c4cd46ec65d.pn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Ao clicar em <draw:frame draw:style-name="media" draw:name="4" text:anchor-type="as-char" draw:z-index="4" svg:width="0.74083333333333cm" svg:height="0.68791666666667cm"><draw:image xlink:href="Pictures/6b86e73b8343471b4245484a183146e5.jpg" xlink:type="simple" xlink:show="embed" xlink:actuate="onLoad"/></draw:frame> o sistema gera o relatório CUSTO DE PAVIMENTO POR REPAVIMENTADORA CADASTRADAS, conforme modelos visualizados <text:span text:style-name="Strong_20_Emphasis">AQUI</text:span>.</text:p>
            <text:p text:style-name="Text_20_body">Ao clicar no <text:span text:style-name="Emphasis">link</text:span> <text:span text:style-name="Strong_20_Emphasis">Pavimento de Rua</text:span> ou <text:span text:style-name="Strong_20_Emphasis">Pavimento de Calçada</text:span>, o sistema exibe as respectivas telas para atualização, caso a <text:span text:style-name="Strong_20_Emphasis">Unidade Repavimentadora</text:span> informada tenha cadastrado <text:span text:style-name="Strong_20_Emphasis">Pavimento de Rua</text:span> e <text:span text:style-name="Strong_20_Emphasis">Pavimento de Calçada</text:span>. O sistema exibe na mesma tela os itens cadastrados em quadros separados, conforme acima. Caso exista apenas um deles, somente o item cadastrado é exibido:</text:p>
          </table:table-cell>
        </table:table-row>
      </table:table>
      <text:p text:style-name="Text_20_body"><draw:frame draw:style-name="PluginODTAutoStyle_Frame_18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5" text:anchor-type="paragraph" draw:z-index="5" svg:width="18.018125cm" style:rel-width="100%" svg:height="11.1125cm" style:rel-height="scale"><draw:image xlink:href="Pictures/c25a668310543f31981d34b129f0dfae.png" xlink:type="simple" xlink:show="embed" xlink:actuate="onLoad"/></draw:frame></text:p></table:table-cell></table:table-row></table:table></draw:text-box></draw:frame></text:p>
      <text:p text:style-name="Text_20_body"><draw:frame draw:style-name="PluginODTAutoStyle_Frame_22_text_frame" draw:name="Frame4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frame draw:style-name="mediacenter" draw:name="6" text:anchor-type="paragraph" draw:z-index="6" svg:width="18.071041666667cm" style:rel-width="100%" svg:height="11.059583333333cm" style:rel-height="scale"><draw:image xlink:href="Pictures/6f101e205e86e3b6fbabc18644ff6792.pn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tablealignleft">Nas telas acima é possível fazer as modificações necessárias e, em seguida, clicar no botão <draw:frame draw:style-name="media" draw:name="7" text:anchor-type="as-char" draw:z-index="7" svg:width="1.7197916666667cm" svg:height="0.555625cm"><draw:image xlink:href="Pictures/691cbce4a0fa4ff30c17dc82a1f92bf9.jpg" xlink:type="simple" xlink:show="embed" xlink:actuate="onLoad"/></draw:frame>. O sistema executa algumas <text:span text:style-name="Strong_20_Emphasis"><text:a xlink:type="simple" xlink:href="#__RefHeading___validacoes_do_sistema_3" text:style-name="Local_20_link" text:visited-style-name="Visited_20_Local_20_Link">validações</text:a></text:span>.</text:p>
            <text:p text:style-name="Text_20_body">Para excluir um ou mais itens, referente a <text:span text:style-name="Strong_20_Emphasis">Pavimento de Rua</text:span>, marque no(s) checkbox(s) correspondente(s) e clique no botão <draw:frame draw:style-name="media" draw:name="8" text:anchor-type="as-char" draw:z-index="8" svg:width="6.8791666666667cm" style:rel-width="100%" svg:height="0.58208333333333cm" style:rel-height="scale"><draw:image xlink:href="Pictures/420819c2b646273a0a5c3f1f0241915e.png" xlink:type="simple" xlink:show="embed" xlink:actuate="onLoad"/></draw:frame>. Para excluir todos os itens, clique no <text:span text:style-name="Emphasis">link</text:span> <text:span text:style-name="Strong_20_Emphasis">Todos</text:span> e repita o procedimento. </text:p>
            <text:p text:style-name="Text_20_body">Para excluir um ou mais itens, referente a <text:span text:style-name="Strong_20_Emphasis">Pavimento de Calçada</text:span>, marque no(s) checkbox(s) correspondente(s) e clique no botão <draw:frame draw:style-name="media" draw:name="9" text:anchor-type="as-char" draw:z-index="9" svg:width="7.5935416666667cm" style:rel-width="100%" svg:height="0.60854166666667cm" style:rel-height="scale"><draw:image xlink:href="Pictures/97951c199db029ba6a5fd03d7673aa85.png" xlink:type="simple" xlink:show="embed" xlink:actuate="onLoad"/></draw:frame>. Para excluir todos os itens, clique no <text:span text:style-name="Emphasis">link</text:span> <text:span text:style-name="Strong_20_Emphasis">Todos</text:span> e repita o procedimento. </text:p>
            <text:p text:style-name="Text_20_body">A unidade repavimentadora que só tiver cadastrado <text:span text:style-name="Strong_20_Emphasis">Pavimento de Rua</text:span> é exibida a tela conforme modelo abaixo:</text:p>
          </table:table-cell>
        </table:table-row>
      </table:table>
      <text:p text:style-name="Text_20_body"><draw:frame draw:style-name="PluginODTAutoStyle_Frame_29_text_frame" draw:name="Frame5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<draw:frame draw:style-name="mediacenter" draw:name="10" text:anchor-type="paragraph" draw:z-index="10" svg:width="17.965208333333cm" style:rel-width="100%" svg:height="11.218333333333cm" style:rel-height="scale"><draw:image xlink:href="Pictures/5ef6fcfbc129e36c328afcfd359dec8f.png" xlink:type="simple" xlink:show="embed" xlink:actuate="onLoad"/></draw:frame></text:p></table:table-cell></table:table-row></table:table></draw:text-box></draw:frame></text:p>
      <text:h text:style-name="Heading_20_3" text:outline-level="3"><text:bookmark-start text:name="__RefHeading___validacoes_do_sistema_3"/><text:bookmark-start text:name="validacoes_do_sistema"/>Validações do Sistema<text:bookmark-end text:name="__RefHeading___validacoes_do_sistema_3"/><text:bookmark-end text:name="validacoes_do_sistema"/></text:h>
      <table:table table:style-name="Table">
        <table:table-column table:style-name="odt_auto_style_table_column_11_1"/>
        <table:table-row>
          <table:table-cell office:value-type="string" table:style-name="tablecell">
            <text:list text:style-name="Numbering_20_1" text:continue-numbering="false">
              <text:list-item>
                <text:p text:style-name="Numbering_20_1_Content_First"> Verificar preenchimento dos campos:</text:p>
                <text:list text:style-name="Numbering_20_1">
                  <text:list-item>
                    <text:p text:style-name="Numbering_20_1_Content"> Caso o usuário não informe o conteúdo de algum campo necessário à atualização do custo do pavimento, o sistema exibe a mensagem: <text:span text:style-name="Emphasis">Informe «nome do campo que não foi preenchido»</text:span>.</text:p>
                  </text:list-item>
                </text:list>
              </text:list-item>
              <text:list-item>
                <text:p text:style-name="Numbering_20_1_Content"> Atualização realizada por outro usuário:</text:p>
                <text:list text:style-name="Numbering_20_1">
                  <text:list-item>
                    <text:p text:style-name="Numbering_20_1_Content"> Caso o usuário esteja tentando atualizar um custo que já tenha sido atualizado durante a manutenção corrente, o sistema exibe a mensagem: <text:span text:style-name="Emphasis">Esse(s) registro(s) foi(ram) atualizado(s) ou removido(s) por outro usuário durante a operação. Realize uma nova manutenção</text:span>.</text:p>
                  </text:list-item>
                </text:list>
              </text:list-item>
              <text:list-item>
                <text:p text:style-name="Numbering_20_1_Content"> Verificar Ordens de Repavimentação com Encerramento no Período de Vigência do Custo do Pavimento de Rua:</text:p>
                <text:list text:style-name="Numbering_20_1">
                  <text:list-item>
                    <text:p text:style-name="Numbering_20_1_Content"> Caso existam ordens de repavimentação com encerramento no período de vigência do custo do pavimento de rua a ser excluído, o sistema exibe a mensagem: <text:span text:style-name="Emphasis">Não é possível remover o custo do pavimento de rua selecionado porque há ordens com encerramento no período de vigência deste custo</text:span>.</text:p>
                  </text:list-item>
                </text:list>
              </text:list-item>
              <text:list-item>
                <text:p text:style-name="Numbering_20_1_Content"> Validar Data:</text:p>
                <text:list text:style-name="Numbering_20_1">
                  <text:list-item>
                    <text:p text:style-name="Numbering_20_1_Content"> Caso a Data informada não seja uma data válida, o sistema exibe a mensagem: <text:span text:style-name="Emphasis">Data Inválida</text:span>.</text:p>
                  </text:list-item>
                </text:list>
              </text:list-item>
              <text:list-item>
                <text:p text:style-name="Numbering_20_1_Content"> Validar Data Fim anterior a Data Início:</text:p>
                <text:list text:style-name="Numbering_20_1">
                  <text:list-item>
                    <text:p text:style-name="Numbering_20_1_Content"> Caso a Data Inicio seja superior à Data Fim, o sistema exibe a mensagem: <text:span text:style-name="Emphasis">Data Início da Vigência deve ser anterior ou igual à Data Fim da Vigência</text:span>.</text:p>
                  </text:list-item>
                </text:list>
              </text:list-item>
              <text:list-item>
                <text:p text:style-name="Numbering_20_1_Content"> Verificar existência de custo do pavimento de rua no período informado:</text:p>
                <text:list text:style-name="Numbering_20_1">
                  <text:list-item>
                    <text:p text:style-name="Numbering_20_1_Content"> Caso a Data de Fim da Vigência do Período de Vigência do Custo do Pavimento de Rua esteja sem valor e já exista na base ocorrência com o fim de vigência nulo, o sistema exibe a mensagem: <text:span text:style-name="Emphasis">Já há custo para este pavimento de rua com o fim da vigência em aberto. Informe o fim da vigência</text:span>.</text:p>
                  </text:list-item>
                  <text:list-item>
                    <text:p text:style-name="Numbering_20_1_Content"> Caso exista custo de pavimento de rua para o período informado, o sistema exibe a mensagem: <text:span text:style-name="Emphasis">Há custo de pavimento de rua para a vigência informada</text:span>.</text:p>
                  </text:list-item>
                </text:list>
              </text:list-item>
              <text:list-item>
                <text:p text:style-name="Numbering_20_1_Content"> Verificar existência de custo do pavimento de calçada no período informado:</text:p>
                <text:list text:style-name="Numbering_20_1">
                  <text:list-item>
                    <text:p text:style-name="Numbering_20_1_Content"> Caso a Data de Fim da Vigência do Período de Vigência do Custo do Pavimento de Calçada esteja com o valor nulo e já exista na base de dados ocorrência com o fim de vigência nulo, o sistema exibe a mensagem: <text:span text:style-name="Emphasis">Já há custo para este pavimento de calçada com o fim da vigência em aberto. Informe o fim da vigência</text:span>.</text:p>
                  </text:list-item>
                  <text:list-item>
                    <text:p text:style-name="Numbering_20_1_Content"> Caso exista custo de pavimento de calçada para o período informado, o sistema exibe a mensagem: <text:span text:style-name="Emphasis">Há custo de pavimento de calçada para a vigência informada</text:span>.</text:p>
                  </text:list-item>
                </text:list>
              </text:list-item>
              <text:list-item>
                <text:p text:style-name="Numbering_20_1_Content"> Verificar Ordens de Repavimentação com Encerramento no Período de Vigência do Custo do Pavimento de Calçada:</text:p>
                <text:list text:style-name="Numbering_20_1">
                  <text:list-item>
                    <text:p text:style-name="Numbering_20_1_Content"> Caso existam ordens de repavimentação com encerramento no período de vigência do custo do pavimento de calçada a ser excluído, o sistema exibe a mensagem: <text:span text:style-name="Emphasis">Não é possível remover o custo do pavimento de calçada selecionado porque há ordens com encerramento no período de vigência deste custo</text:span>.</text:p>
                  </text:list-item>
                </text:list>
              </text:list-item>
              <text:list-item>
                <text:p text:style-name="Numbering_20_1_Content"> Verificar sucesso da transação:</text:p>
                <text:list text:style-name="Numbering_20_1">
                  <text:list-item>
                    <text:p text:style-name="Numbering_20_1_Content"> Caso o código de retorno da operação efetuada no banco de dados seja diferente de zero, o sistema exibe a mensagem conforme o código de retorno.</text:p>
                  </text:list-item>
                </text:list>
              </text:list-item>
              <text:list-item>
                <text:p text:style-name="Numbering_20_1_Content"> Verificar se existem dias sem valor:</text:p>
                <text:list text:style-name="Numbering_20_1">
                  <text:list-item>
                    <text:p text:style-name="Numbering_20_1_Content"> Caso exista período posterior ao período sendo alterado e; caso a data final informada acrescida de um dia seja igual à data inicial do período imediatamente posterior ao período que esta sendo alterado e; caso seja rua, permitir cadastro; caso contrário, o sistema exibe a seguinte mensagem: <text:span text:style-name="Emphasis">Existe um período sem cadastro. Deseja continuar?</text:span> Caso o usuário selecione <text:span text:style-name="Emphasis">Sim</text:span>, o sistema realiza a alteração.</text:p>
                  </text:list-item>
                  <text:list-item>
                    <text:p text:style-name="Numbering_20_1_Content_Last"> Caso exista período anterior ao período que sendo alterado e; caso a data inicial informada menos um dia seja igual à menor data final imediatamente anterior ao período sendo alterado; permitir alteração; caso contrário, o sistema exibe a seguinte mensagem: <text:span text:style-name="Emphasis">Existe um período sem cadastro. Deseja continuar?</text:span> Caso o usuário selecione sim, o sistema realiza a alteração.</text:p>
                  </text:list-item>
                </text:list>
              </text:list-item>
            </text:list>
          </table:table-cell>
        </table:table-row>
      </table:table>
      <text:h text:style-name="Heading_20_3" text:outline-level="3"><text:bookmark-start text:name="__RefHeading___modelo_de_relatoriocusto_de_pavimento_por_repavimentadora_cadastrada_4"/><text:bookmark-start text:name="modelo_de_relatoriocusto_de_pavimento_por_repavimentadora_cadastrada"/>MODELO DE RELATÓRIO: CUSTO DE PAVIMENTO POR REPAVIMENTADORA CADASTRADA<text:bookmark-end text:name="__RefHeading___modelo_de_relatoriocusto_de_pavimento_por_repavimentadora_cadastrada_4"/><text:bookmark-end text:name="modelo_de_relatoriocusto_de_pavimento_por_repavimentadora_cadastrada"/></text:h>
      <text:p text:style-name="Text_20_body">No modelo de relatório abaixo, a empresa repavimentadora tem cadastrado os custos com Pavimento de Rua e Pavimento de Calçada:</text:p>
      <text:p text:style-name="Text_20_body"><draw:frame draw:style-name="PluginODTAutoStyle_Frame_36_text_frame" draw:name="Frame6" text:anchor-type="paragraph" svg:width="481.89pt" draw:z-index="0" svg:min-height="1cm"><draw:text-box><table:table table:style-name="Table"><table:table-column table:style-name="odt_auto_style_table_column_12_1"/><table:table-row><table:table-cell office:value-type="string" table:style-name="tablecell"><text:p text:style-name="tablealignleft"><draw:frame draw:style-name="mediacenter" draw:name="11" text:anchor-type="paragraph" draw:z-index="11" svg:width="22.727708333333cm" style:rel-width="100%" svg:height="12.117916666667cm" style:rel-height="scale"><draw:image xlink:href="Pictures/dc81f30a4781722acc2785c43ccae02c.png" xlink:type="simple" xlink:show="embed" xlink:actuate="onLoad"/></draw:frame></text:p></table:table-cell></table:table-row></table:table></draw:text-box></draw:frame></text:p>
      <text:h text:style-name="Heading_20_3" text:outline-level="3"><text:bookmark-start text:name="__RefHeading___modelo_de_relatoriocusto_de_pavimento_por_repavimentadora_cadastrada_5"/><text:bookmark-start text:name="modelo_de_relatoriocusto_de_pavimento_por_repavimentadora_cadastrada1"/>MODELO DE RELATÓRIO: CUSTO DE PAVIMENTO POR REPAVIMENTADORA CADASTRADA<text:bookmark-end text:name="__RefHeading___modelo_de_relatoriocusto_de_pavimento_por_repavimentadora_cadastrada_5"/><text:bookmark-end text:name="modelo_de_relatoriocusto_de_pavimento_por_repavimentadora_cadastrada1"/></text:h>
      <text:p text:style-name="Text_20_body">No modelo de relatório abaixo, a empresa repavimentadora tem cadastrado os custos com Pavimento de Rua:</text:p>
      <text:p text:style-name="Text_20_body"><draw:frame draw:style-name="PluginODTAutoStyle_Frame_40_text_frame" draw:name="Frame7" text:anchor-type="paragraph" svg:width="481.89pt" draw:z-index="0" svg:min-height="1cm"><draw:text-box><table:table table:style-name="Table"><table:table-column table:style-name="odt_auto_style_table_column_13_1"/><table:table-row><table:table-cell office:value-type="string" table:style-name="tablecell"><text:p text:style-name="tablealignleft"><draw:frame draw:style-name="mediacenter" draw:name="12" text:anchor-type="paragraph" draw:z-index="12" svg:width="22.568958333333cm" style:rel-width="100%" svg:height="10.689166666667cm" style:rel-height="scale"><draw:image xlink:href="Pictures/38a12fbba70d2dc0a4a8c798a743cc3e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tela_de_sucesso_6"/><text:bookmark-start text:name="tela_de_sucesso"/>Tela de Sucesso<text:bookmark-end text:name="__RefHeading___tela_de_sucesso_6"/><text:bookmark-end text:name="tela_de_sucesso"/></text:h>
      <text:p text:style-name="Text_20_body"><draw:frame draw:style-name="PluginODTAutoStyle_Frame_44_text_frame" draw:name="Frame8" text:anchor-type="paragraph" svg:width="481.89pt" draw:z-index="0" svg:min-height="1cm"><draw:text-box><table:table table:style-name="Table"><table:table-column table:style-name="odt_auto_style_table_column_14_1"/><table:table-row><table:table-cell office:value-type="string" table:style-name="tablecell"><text:p text:style-name="tablealignleft"><draw:frame draw:style-name="mediacenter" draw:name="13" text:anchor-type="paragraph" draw:z-index="13" svg:width="22.357291666667cm" style:rel-width="100%" svg:height="4.1539583333333cm" style:rel-height="scale"><draw:image xlink:href="Pictures/c92298d94d4e48a0b0cb82f406db6424.png" xlink:type="simple" xlink:show="embed" xlink:actuate="onLoad"/></draw:frame></text:p></table:table-cell></table:table-row></table:table></draw:text-box></draw:frame></text:p>
      <text:p text:style-name="Text_20_body"><draw:frame draw:style-name="PluginODTAutoStyle_Frame_48_text_frame" draw:name="Frame9" text:anchor-type="paragraph" svg:width="481.89pt" draw:z-index="0" svg:min-height="1cm"><draw:text-box><table:table table:style-name="Table"><table:table-column table:style-name="odt_auto_style_table_column_15_1"/><table:table-row><table:table-cell office:value-type="string" table:style-name="tablecell"><text:p text:style-name="tablealignleft"><draw:frame draw:style-name="mediacenter" draw:name="14" text:anchor-type="paragraph" draw:z-index="14" svg:width="22.330833333333cm" style:rel-width="100%" svg:height="4.2597916666667cm" style:rel-height="scale"><draw:image xlink:href="Pictures/ad38466fcab1d77d95653d030f556ee0.png" xlink:type="simple" xlink:show="embed" xlink:actuate="onLoad"/></draw:frame></text:p></table:table-cell></table:table-row></table:table></draw:text-box></draw:frame></text:p>
      <text:p text:style-name="Text_20_body"><draw:frame draw:style-name="PluginODTAutoStyle_Frame_52_text_frame" draw:name="Frame10" text:anchor-type="paragraph" svg:width="481.89pt" draw:z-index="0" svg:min-height="1cm"><draw:text-box><table:table table:style-name="Table"><table:table-column table:style-name="odt_auto_style_table_column_16_1"/><table:table-row><table:table-cell office:value-type="string" table:style-name="tablecell"><text:p text:style-name="tablealignleft"><draw:frame draw:style-name="mediacenter" draw:name="15" text:anchor-type="paragraph" draw:z-index="15" svg:width="22.277916666667cm" style:rel-width="100%" svg:height="4.2597916666667cm" style:rel-height="scale"><draw:image xlink:href="Pictures/5322cb3a69afe020c25203525fd9376b.png" xlink:type="simple" xlink:show="embed" xlink:actuate="onLoad"/></draw:frame></text:p></table:table-cell></table:table-row></table:table></draw:text-box></draw:frame></text:p>
      <text:p text:style-name="Text_20_body"><draw:frame draw:style-name="PluginODTAutoStyle_Frame_56_text_frame" draw:name="Frame11" text:anchor-type="paragraph" svg:width="481.89pt" draw:z-index="0" svg:min-height="1cm"><draw:text-box><table:table table:style-name="Table"><table:table-column table:style-name="odt_auto_style_table_column_17_1"/><table:table-row><table:table-cell office:value-type="string" table:style-name="tablecell"><text:p text:style-name="tablealignleft"><draw:frame draw:style-name="mediacenter" draw:name="16" text:anchor-type="paragraph" draw:z-index="16" svg:width="22.251458333333cm" style:rel-width="100%" svg:height="4.6566666666667cm" style:rel-height="scale"><draw:image xlink:href="Pictures/ca1035f4156796564a30b7b4e61fcd66.png" xlink:type="simple" xlink:show="embed" xlink:actuate="onLoad"/></draw:frame></text:p></table:table-cell></table:table-row></table:table></draw:text-box></draw:frame></text:p>
      <text:h text:style-name="Heading_20_1" text:outline-level="1"><text:bookmark-start text:name="__RefHeading___preenchimento_dos_campos_7"/><text:bookmark-start text:name="preenchimento_dos_campos"/>Preenchimento dos Campos<text:bookmark-end text:name="__RefHeading___preenchimento_dos_campos_7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Unidade Repavimentadora</text:p>
          </table:table-cell>
          <table:table-cell office:value-type="string" table:style-name="tablecell">
            <text:p text:style-name="tablealignleft">Este campo é exibido pelo sistema e não permite alteração.</text:p>
          </table:table-cell>
        </table:table-row>
        <table:table-row>
          <table:table-cell office:value-type="string" table:style-name="tablecell">
            <text:p text:style-name="tablealignleft">Tipo de Pavimento de Rua</text:p>
          </table:table-cell>
          <table:table-cell office:value-type="string" table:style-name="tablecell">
            <text:p text:style-name="tablealignleft">Este campo é exibido pelo sistema e não permite alteração.</text:p>
          </table:table-cell>
        </table:table-row>
        <table:table-row>
          <table:table-cell office:value-type="string" table:style-name="tablecell">
            <text:p text:style-name="tablealignleft">Valor do Pavimento de Rua (m²)</text:p>
          </table:table-cell>
          <table:table-cell office:value-type="string" table:style-name="tablecell">
            <text:p text:style-name="tablealignleft">Campo obrigatório. Informe o valor do pavimento rua, com 11 inteiros e 2 decimais.</text:p>
          </table:table-cell>
        </table:table-row>
        <table:table-row>
          <table:table-cell office:value-type="string" table:style-name="tablecell">
            <text:p text:style-name="tablealignleft">Período de Vigência do Custo do Pav. Rua</text:p>
          </table:table-cell>
          <table:table-cell office:value-type="string" table:style-name="tablecell">
            <text:p text:style-name="tablealignleft">O Período de Vigência é composto pelas datas de inicio e fim. A data de inicio é obrigatória e a data de fim é opcional. Informe as datas no formato dd/mm/aaaa (dia, mês, ano), referentes ao Período de Vigência do Custo do Pav. Rua, ou clique no botão <draw:frame draw:style-name="media" draw:name="17" text:anchor-type="as-char" draw:z-index="17" svg:width="0.42333333333333cm" svg:height="0.396875cm"><draw:image xlink:href="Pictures/8fb21656a5cd9bfdcf4bc167f8eb632e.gif" xlink:type="simple" xlink:show="embed" xlink:actuate="onLoad"/></draw:frame> para selecionar as datas desejadas. Para obter detalhes sobre o preenchimento do campo de datas, clique no link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.</text:p>
          </table:table-cell>
        </table:table-row>
        <table:table-row>
          <table:table-cell office:value-type="string" table:style-name="tablecell">
            <text:p text:style-name="tablealignleft">Tipo de Pavimento de Calçada</text:p>
          </table:table-cell>
          <table:table-cell office:value-type="string" table:style-name="tablecell">
            <text:p text:style-name="tablealignleft">Este campo será exibido pelo sistema e não permite alteração.</text:p>
          </table:table-cell>
        </table:table-row>
        <table:table-row>
          <table:table-cell office:value-type="string" table:style-name="tablecell">
            <text:p text:style-name="tablealignleft">Valor do Pavimento de Calçada (m²)</text:p>
          </table:table-cell>
          <table:table-cell office:value-type="string" table:style-name="tablecell">
            <text:p text:style-name="tablealignleft">Campo obrigatório. Informe o valor do pavimento calçada, com 11 inteiros e 2 decimais.</text:p>
          </table:table-cell>
        </table:table-row>
        <table:table-row>
          <table:table-cell office:value-type="string" table:style-name="tablecell">
            <text:p text:style-name="tablealignleft">Período de Vigência do Custo do Pav. Calçada</text:p>
          </table:table-cell>
          <table:table-cell office:value-type="string" table:style-name="tablecell">
            <text:p text:style-name="tablealignleft">O Período de Vigência é composto pelas datas de inicio e fim. A data de inicio é obrigatório e a data de fim é opcional. Informe as datas no formato dd/mm/aaaa (dia, mês, ano), referentes ao Período de Vigência do Custo do Pav. Calçada, ou clique no botão <draw:frame draw:style-name="media" draw:name="18" text:anchor-type="as-char" draw:z-index="18" svg:width="0.42333333333333cm" svg:height="0.396875cm"><draw:image xlink:href="Pictures/8fb21656a5cd9bfdcf4bc167f8eb632e.gif" xlink:type="simple" xlink:show="embed" xlink:actuate="onLoad"/></draw:frame> para selecionar as datas desejadas. Para obter detalhes sobre o preenchimento do campo de datas, clique no link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.</text:p>
          </table:table-cell>
        </table:table-row>
      </table:table>
      <text:h text:style-name="Heading_20_1" text:outline-level="1"><text:bookmark-start text:name="__RefHeading___funcionalidade_dos_botoes_8"/><text:bookmark-start text:name="funcionalidade_dos_botoes"/>Funcionalidade dos Botões<text:bookmark-end text:name="__RefHeading___funcionalidade_dos_botoes_8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9" text:anchor-type="as-char" draw:z-index="19" svg:width="0.42333333333333cm" svg:height="0.396875cm"><draw:image xlink:href="Pictures/8fb21656a5cd9bfdcf4bc167f8eb632e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selecionar uma data válida, no formato dd/mm/aaaa (dia, mês, ano).<text:line-break/>Para obter detalhes sobre o preenchimento do campo de datas, clique no link <text:span text:style-name="Strong_20_Emphasis"><text:a xlink:type="simple" xlink:href="https://gsan.com.br/doku.php?id=ajuda:pesquisar_calendario" text:style-name="Internet_20_link" text:visited-style-name="Visited_20_Internet_20_Link">Pesquisar Data - Calendário</text:a>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0" text:anchor-type="as-char" draw:z-index="20" svg:width="1.4022916666667cm" svg:height="0.52916666666667cm"><draw:image xlink:href="Pictures/b41550911c678fbb80fe6c44589ee918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 campo n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1" text:anchor-type="as-char" draw:z-index="21" svg:width="1.2964583333333cm" svg:height="0.50270833333333cm"><draw:image xlink:href="Pictures/98d69463b7e2aae23d5a0a7fa6810598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execução do filtro com base nos parâme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2" text:anchor-type="as-char" draw:z-index="22" svg:width="9.2604166666667cm" style:rel-width="100%" svg:height="0.78357371794872cm" style:rel-height="scale"><draw:image xlink:href="Pictures/420819c2b646273a0a5c3f1f0241915e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move um ou mais itens marcados nos checkboxs, referentes ao custo de pavimento de rua cadastr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3" text:anchor-type="as-char" draw:z-index="23" svg:width="9.2604166666667cm" style:rel-width="100%" svg:height="0.74212398373984cm" style:rel-height="scale"><draw:image xlink:href="Pictures/97951c199db029ba6a5fd03d7673aa85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move um ou mais itens marcados nos checkboxs, referentes ao custo de pavimento de calçada cadastr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4" text:anchor-type="as-char" draw:z-index="24" svg:width="2.1166666666667cm" style:rel-width="100%" svg:height="0.555625cm" style:rel-height="scale"><draw:image xlink:href="Pictures/347df57dc8a2ef11de23a2074e2b830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de filtr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5" text:anchor-type="as-char" draw:z-index="25" svg:width="0.74083333333333cm" svg:height="0.68791666666667cm"><draw:image xlink:href="Pictures/6b86e73b8343471b4245484a183146e5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geração do relatório CUSTO DE PAVIMENTO POR REPAVIMENTADORA CADASTRADA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6" text:anchor-type="as-char" draw:z-index="26" svg:width="1.2170833333333cm" svg:height="0.50270833333333cm"><draw:image xlink:href="Pictures/68d889e3a52b03308f63ba5d0cfbb2e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7" text:anchor-type="as-char" draw:z-index="27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8" text:anchor-type="as-char" draw:z-index="28" svg:width="1.7197916666667cm" svg:height="0.47625cm"><draw:image xlink:href="Pictures/b94c0738487e12774fea601c19165ab7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9" text:anchor-type="as-char" draw:z-index="29" svg:width="1.7197916666667cm" svg:height="0.555625cm"><draw:image xlink:href="Pictures/691cbce4a0fa4ff30c17dc82a1f92bf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o processamento de atualização.</text:p>
          </table:table-cell>
        </table:table-row>
      </table:table>
      <text:h text:style-name="Heading_20_2" text:outline-level="2"><text:bookmark-start text:name="__RefHeading___referencias_9"/><text:bookmark-start text:name="referencias"/>Referências<text:bookmark-end text:name="__RefHeading___referencias_9"/><text:bookmark-end text:name="referencias"/></text:h>
      <text:p text:style-name="Text_20_body"><text:span text:style-name="Strong_20_Emphasis"><text:a xlink:type="simple" xlink:href="https://gsan.com.br/doku.php?id=postgres:atendimento_ao_publico:uc1107" text:style-name="Internet_20_link" text:visited-style-name="Visited_20_Internet_20_Link">Manter Custo de Pavimento por Repavimentadora</text:a></text:span></text:p>
      <text:h text:style-name="Heading_20_3" text:outline-level="3"><text:bookmark-start text:name="__RefHeading___termos_principais_10"/><text:bookmark-start text:name="termos_principais"/>Termos Principais<text:bookmark-end text:name="__RefHeading___termos_principais_10"/><text:bookmark-end text:name="termos_principais"/></text:h>
      <text:p text:style-name="Text_20_body"><text:span text:style-name="Strong_20_Emphasis"><text:a xlink:type="simple" xlink:href="https://gsan.com.br/doku.php?id=ajuda:o#ordem_de_servico" text:style-name="Internet_20_link" text:visited-style-name="Visited_20_Internet_20_Link">Ordem de Serviço</text:a></text:span></text:p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0::02:54</meta:creation-date>
    <dc:creator>Generated</dc:creator>
    <dc:date>2026-09-16T00::02:54</dc:date>
    <dc:language>en-US</dc:language>
    <meta:editing-cycles>1</meta:editing-cycles>
    <meta:editing-duration>PT0S</meta:editing-duration>
    <dc:title>ajuda:manter_custo_de_pavimento_por_repavimentadora</dc:title>
  </office:meta>
</office:document-meta>
</file>