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635b1d62f1fc5273c806761b67f3cea6.jpg"/>
  <manifest:file-entry manifest:media-type="image/jpeg" manifest:full-path="Pictures/98d69463b7e2aae23d5a0a7fa6810598.jpg"/>
  <manifest:file-entry manifest:media-type="image/jpeg" manifest:full-path="Pictures/b41550911c678fbb80fe6c44589ee918.jpg"/>
  <manifest:file-entry manifest:media-type="image/jpeg" manifest:full-path="Pictures/bb82901cf07b400a5217a3c149ac2dbe.jpg"/>
  <manifest:file-entry manifest:media-type="image/jpeg" manifest:full-path="Pictures/670bd91a3ff7400b3360ad17e7ea47ab.jpg"/>
  <manifest:file-entry manifest:media-type="image/jpeg" manifest:full-path="Pictures/bef9af464f76bfc8c1d95011a1df258c.jpg"/>
  <manifest:file-entry manifest:media-type="image/jpeg" manifest:full-path="Pictures/691cbce4a0fa4ff30c17dc82a1f92bf9.jpg"/>
  <manifest:file-entry manifest:media-type="image/png" manifest:full-path="Pictures/75c2fb0f034c3ea26911669d75b194f8.png"/>
  <manifest:file-entry manifest:media-type="image/jpeg" manifest:full-path="Pictures/f93a890bafe3b55e3e55ee2a076c9718.jpg"/>
  <manifest:file-entry manifest:media-type="image/jpeg" manifest:full-path="Pictures/43d9401b503e5ed34e6e1fe3ecda9729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074bbcde2029f678eb23bfd5d0458c5b.jpg"/>
  <manifest:file-entry manifest:media-type="image/jpeg" manifest:full-path="Pictures/347df57dc8a2ef11de23a2074e2b8301.jpg"/>
  <manifest:file-entry manifest:media-type="image/png" manifest:full-path="Pictures/7a3ee5346a6dae1d0123bfe37257827a.png"/>
  <manifest:file-entry manifest:media-type="image/jpeg" manifest:full-path="Pictures/0691888d6e0ca0b061363683176b69f3.jpg"/>
  <manifest:file-entry manifest:media-type="image/jpeg" manifest:full-path="Pictures/93e6325cfe7e767b43508906ad25dab0.jpg"/>
  <manifest:file-entry manifest:media-type="image/png" manifest:full-path="Pictures/cd5fa571241607c16cfe66b63211e2ba.png"/>
  <manifest:file-entry manifest:media-type="image/png" manifest:full-path="Pictures/da8f81bc976f8533af75da3522eeb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manter_equipe_-_manam"/><text:bookmark-start text:name="__RefHeading___manter_equipe_-_manam_1"/><text:bookmark-start text:name="manter_equipe_-_manam"/>Manter Equipe - MANAM<text:bookmark-end text:name="__RefHeading___manter_equipe_-_manam_1"/><text:bookmark-end text:name="manter_equipe_-_mana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, que pertence ao módulo <text:span text:style-name="Strong_20_Emphasis"><text:a xlink:type="simple" xlink:href="https://gsan.com.br/doku.php?id=ajuda:atendimento" text:style-name="Internet_20_link" text:visited-style-name="Visited_20_Internet_20_Link">Atendimento ao Público</text:a></text:span>, tem a finalidade de alterar, manter ou remover uma equipe cadastrada na <text:span text:style-name="Strong_20_Emphasis">MANAM</text:span>. Para acessar a funcionalidade relacionada a outras empresas clique <text:span text:style-name="Strong_20_Emphasis"><text:a xlink:type="simple" xlink:href="https://gsan.com.br/doku.php?id=ajuda:manter_equipe" text:style-name="Internet_20_link" text:visited-style-name="Visited_20_Internet_20_Link">AQUI</text:a></text:span>. A opção da <text:span text:style-name="Strong_20_Emphasis">MANAM</text:span> pode ser acessada via <text:span text:style-name="Strong_20_Emphasis">Menu de Sistema</text:span>,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ordem_de_servico" text:style-name="Internet_20_link" text:visited-style-name="Visited_20_Internet_20_Link">Ordem de Serviço</text:a> &gt; Equipe &gt; Manter Equipe</text:span>.</text:p>
          </table:table-cell>
        </table:table-row>
      </table:table>
      <text:p text:style-name="Text_20_body">Feito isso, o sistema exibe a tela de filtro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1925cm" svg:height="16.007291666667cm"><draw:image xlink:href="Pictures/635b1d62f1fc5273c806761b67f3cea6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 no mínimo uma das opções de preenchimento de campo e clique no botão <draw:frame draw:style-name="media" draw:name="2" text:anchor-type="as-char" draw:z-index="2" svg:width="1.2964583333333cm" svg:height="0.50270833333333cm"><draw:image xlink:href="Pictures/98d69463b7e2aae23d5a0a7fa6810598.jpg" xlink:type="simple" xlink:show="embed" xlink:actuate="onLoad"/></draw:frame>. Para limpar o conteúdo de toda tela de filtro, clique no botão <draw:frame draw:style-name="media" draw:name="3" text:anchor-type="as-char" draw:z-index="3" svg:width="1.4022916666667cm" svg:height="0.52916666666667cm"><draw:image xlink:href="Pictures/b41550911c678fbb80fe6c44589ee918.jpg" xlink:type="simple" xlink:show="embed" xlink:actuate="onLoad"/></draw:frame>. Clicado no botão de filtro, o sistema visualiza a tela abaixo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6.1925cm" svg:height="11.244791666667cm"><draw:image xlink:href="Pictures/bb82901cf07b400a5217a3c149ac2dbe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s funcionalidades de <text:span text:style-name="Strong_20_Emphasis"><text:a xlink:type="simple" xlink:href="https://gsan.com.br/doku.php?id=ajuda:inserir_equipe" text:style-name="Internet_20_link" text:visited-style-name="Visited_20_Internet_20_Link">Inserir Equipe</text:a></text:span> e <text:span text:style-name="Strong_20_Emphasis"><text:a xlink:type="simple" xlink:href="https://gsan.com.br/doku.php?id=ajuda:manter_equipe" text:style-name="Internet_20_link" text:visited-style-name="Visited_20_Internet_20_Link">Manter Equipe</text:a></text:span> foram alteradas para permitir informar o agrupamento de bairros da unidade organizacional selecionada; neste caso, a unidade repavimentadora, como novo atributo necessário para programação das ordens de serviço de repavimentação por unidade e bairro do município. Este atributo só poderá ser informado quando a unidade organizacional em questão for uma unidade do tipo repavimentadora.</text:p>
            <text:p text:style-name="Text_20_body">Agora, para remover uma equipe, clique no checkbox da equipe desejada e, em seguida no botão <draw:frame draw:style-name="media" draw:name="5" text:anchor-type="as-char" draw:z-index="5" svg:width="1.8785416666667cm" svg:height="0.555625cm"><draw:image xlink:href="Pictures/670bd91a3ff7400b3360ad17e7ea47ab.jpg" xlink:type="simple" xlink:show="embed" xlink:actuate="onLoad"/></draw:frame>. Para remover todas as equipes, clique no <text:span text:style-name="Emphasis">link</text:span> <text:span text:style-name="Strong_20_Emphasis"><text:span text:style-name="underline">Todos</text:span></text:span> e, em seguida no botão <draw:frame draw:style-name="media" draw:name="6" text:anchor-type="as-char" draw:z-index="6" svg:width="1.8785416666667cm" svg:height="0.555625cm"><draw:image xlink:href="Pictures/670bd91a3ff7400b3360ad17e7ea47ab.jpg" xlink:type="simple" xlink:show="embed" xlink:actuate="onLoad"/></draw:frame>.</text:p>
            <text:p text:style-name="Text_20_body">Para atualizar uma equipe, clique no <text:span text:style-name="Emphasis">link</text:span> correspondente no campo <text:span text:style-name="Strong_20_Emphasis">Código</text:span> (referente ao número da equipe desejada), e o sistema exibirá a tela abaixo: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7" text:anchor-type="paragraph" draw:z-index="7" svg:width="16.218958333333cm" svg:height="17.145cm"><draw:image xlink:href="Pictures/bef9af464f76bfc8c1d95011a1df258c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Use a tela acima para alterar ou complementar as informações na base de dados. Em seguida, clique no botão <draw:frame draw:style-name="media" draw:name="8" text:anchor-type="as-char" draw:z-index="8" svg:width="1.7197916666667cm" svg:height="0.555625cm"><draw:image xlink:href="Pictures/691cbce4a0fa4ff30c17dc82a1f92bf9.jpg" xlink:type="simple" xlink:show="embed" xlink:actuate="onLoad"/></draw:frame> (para detalhes sobre o preenchimento dos campos, clique <text:span text:style-name="Strong_20_Emphasis"><text:a xlink:type="simple" xlink:href="#__RefHeading___preenchimento_dos_campos_6" text:style-name="Local_20_link" text:visited-style-name="Visited_20_Local_20_Link">AQUI</text:a></text:span>). O sistema efetua algumas <text:span text:style-name="Strong_20_Emphasis"><text:a xlink:type="simple" xlink:href="#__RefHeading___validacoes_do_sistema_5" text:style-name="Local_20_link" text:visited-style-name="Visited_20_Local_20_Link">validações</text:a></text:span>.</text:p>
            <text:p text:style-name="Text_20_body">Ao clicar no <text:span text:style-name="Emphasis">link</text:span> do campo <text:span text:style-name="Strong_20_Emphasis">Nome do Componente</text:span>, o sistema exibe uma tela de pop-up, que permite atualizar os dados do componente da equipe cadastrada. Ao clicar em <draw:frame draw:style-name="media" draw:name="9" text:anchor-type="as-char" draw:z-index="9" svg:width="1.8785416666667cm" svg:height="0.555625cm"><draw:image xlink:href="Pictures/75c2fb0f034c3ea26911669d75b194f8.png" xlink:type="simple" xlink:show="embed" xlink:actuate="onLoad"/></draw:frame>, o sistema exibe a tela para adição de componentes ou equipes. <text:span text:style-name="Strong_20_Emphasis">Atenção</text:span>: o sistema permite a adição de até um quarto componente não responsável, para um único registro de equipe.</text:p>
          </table:table-cell>
        </table:table-row>
      </table:table>
      <text:h text:style-name="Heading_20_3" text:outline-level="3"><text:bookmark-start text:name="__RefHeading___tela_para_adicionar_componentes_da_equipe_3"/><text:bookmark-start text:name="tela_para_adicionar_componentes_da_equipe"/>Tela para Adicionar Componentes da Equipe<text:bookmark-end text:name="__RefHeading___tela_para_adicionar_componentes_da_equipe_3"/><text:bookmark-end text:name="tela_para_adicionar_componentes_da_equipe"/></text:h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10" text:anchor-type="paragraph" draw:z-index="10" svg:width="14.816666666667cm" svg:height="5.1858333333333cm"><draw:image xlink:href="Pictures/f93a890bafe3b55e3e55ee2a076c9718.jpg" xlink:type="simple" xlink:show="embed" xlink:actuate="onLoad"/></draw:frame></text:p></table:table-cell></table:table-row></table:table></draw:text-box></draw:frame></text:p>
      <text:h text:style-name="Heading_20_3" text:outline-level="3"><text:bookmark-start text:name="__RefHeading___tela_para_atualizar_componentes_da_equipe_4"/><text:bookmark-start text:name="tela_para_atualizar_componentes_da_equipe"/>Tela para Atualizar Componentes da Equipe<text:bookmark-end text:name="__RefHeading___tela_para_atualizar_componentes_da_equipe_4"/><text:bookmark-end text:name="tela_para_atualizar_componentes_da_equipe"/></text:h>
      <text:p text:style-name="Text_20_body"><draw:frame draw:style-name="PluginODTAutoStyle_Frame_29_text_frame" draw:name="Frame5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11" text:anchor-type="paragraph" draw:z-index="11" svg:width="14.76375cm" svg:height="5.1064583333333cm"><draw:image xlink:href="Pictures/43d9401b503e5ed34e6e1fe3ecda9729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3" text:outline-level="3"><text:bookmark-start text:name="__RefHeading___validacoes_do_sistema_5"/><text:bookmark-start text:name="validacoes_do_sistema"/>Validações do Sistema<text:bookmark-end text:name="__RefHeading___validacoes_do_sistema_5"/><text:bookmark-end text:name="validacoes_do_sistema"/></text:h>
      <text:p text:style-name="Text_20_body">Durante o preenchimento dos campos, o sistema executa algumas validações:</text:p>
      <text:list text:style-name="List_20_1" text:continue-numbering="false">
        <text:list-item>
          <text:p text:style-name="List_20_1_Content_First"> Verificar existência da unidade organizacional:</text:p>
          <text:list text:style-name="List_20_1">
            <text:list-item>
              <text:p text:style-name="List_20_1_Content"> Caso o código da unidade organizacional não exista, o sistema exibe a mensagem: <text:span text:style-name="Emphasis">Unidade Organizacional inexistente</text:span>.</text:p>
            </text:list-item>
          </text:list>
        </text:list-item>
        <text:list-item>
          <text:p text:style-name="List_20_1_Content"> Verificar existência do tipo de perfil serviço:</text:p>
          <text:list text:style-name="List_20_1">
            <text:list-item>
              <text:p text:style-name="List_20_1_Content"> Caso o código do tipo de perfil serviço não exista, o sistema exibe a mensagem: <text:span text:style-name="Emphasis">Tipo do Perfil Serviço inexistente</text:span>.</text:p>
            </text:list-item>
          </text:list>
        </text:list-item>
        <text:list-item>
          <text:p text:style-name="List_20_1_Content"> Verificar equipe componente já existente:</text:p>
          <text:list text:style-name="List_20_1">
            <text:list-item>
              <text:p text:style-name="List_20_1_Content"> Caso o identificador do funcionário informado já esteja na lista, o sistema exibe a mensagem: <text:span text:style-name="Emphasis">Este Componente da Equipe já foi informado</text:span>.</text:p>
            </text:list-item>
          </text:list>
        </text:list-item>
        <text:list-item>
          <text:p text:style-name="List_20_1_Content"> Verificar a existência do funcionário:</text:p>
          <text:list text:style-name="List_20_1">
            <text:list-item>
              <text:p text:style-name="List_20_1_Content"> Caso o código do funcionário, não exista, o sistema exibe a mensagem: <text:span text:style-name="Emphasis">Código do Funcionário inexistente</text:span>.</text:p>
            </text:list-item>
          </text:list>
        </text:list-item>
        <text:list-item>
          <text:p text:style-name="List_20_1_Content"> Verificar preenchimento dos campos:</text:p>
          <text:list text:style-name="List_20_1">
            <text:list-item>
              <text:p text:style-name="List_20_1_Content"> Caso o usuário não informe ou selecione o conteúdo de algum campo necessário à alteração da equipe, o sistema exibe a mensagem: <text:span text:style-name="Emphasis">Informe &lt;xxxx&gt;</text:span>.</text:p>
            </text:list-item>
          </text:list>
        </text:list-item>
        <text:list-item>
          <text:p text:style-name="List_20_1_Content"> Verificar quantidade de componentes da equipe em Tipo Perfil Serviço:</text:p>
          <text:list text:style-name="List_20_1">
            <text:list-item>
              <text:p text:style-name="List_20_1_Content"> Caso o usuário informe a quantidade de componentes da equipe diferente da quantidade de componentes da equipe em tipo perfil serviço, o sistema exibe a mensagem: <text:span text:style-name="Emphasis">Quantidade de componentes da equipe diferente do permitido em Tipo Perfil Serviço</text:span>.</text:p>
            </text:list-item>
          </text:list>
        </text:list-item>
        <text:list-item>
          <text:p text:style-name="List_20_1_Content"> Verificar quantidade de indicador de responsável:</text:p>
          <text:list text:style-name="List_20_1">
            <text:list-item>
              <text:p text:style-name="List_20_1_Content"> Caso o usuário informe mais de um responsável, o sistema exibe a mensagem: <text:span text:style-name="Emphasis">Equipe só pode possuir um responsável</text:span>.</text:p>
            </text:list-item>
          </text:list>
        </text:list-item>
        <text:list-item>
          <text:p text:style-name="List_20_1_Content"> Atualização realizada por outro usuário:</text:p>
          <text:list text:style-name="List_20_1">
            <text:list-item>
              <text:p text:style-name="List_20_1_Content"> Caso o usuário esteja tentando atualizar uma equipe que já tenha sido atualizada durante a manutenção corrente, o sistema exibe a mensagem: <text:span text:style-name="Emphasis">Essa equipe foi atualizada por outro usuário. Realize uma nova atualização</text:span>.</text:p>
            </text:list-item>
          </text:list>
        </text:list-item>
        <text:list-item>
          <text:p text:style-name="List_20_1_Content"> Verificar sucesso da transação:</text:p>
          <text:list text:style-name="List_20_1">
            <text:list-item>
              <text:p text:style-name="List_20_1_Content"> Caso o código de retorno da operação efetuada no banco de dados seja diferente de zero, o sistema exibe a mensagem conforme o código de retorno; caso contrário, exibe a mensagem <text:span text:style-name="Emphasis">&lt;xxxx&gt; efetuada com sucesso</text:span>.</text:p>
            </text:list-item>
          </text:list>
        </text:list-item>
        <text:list-item>
          <text:p text:style-name="List_20_1_Content"> Verificar existência do DDD:</text:p>
          <text:list text:style-name="List_20_1">
            <text:list-item>
              <text:p text:style-name="List_20_1_Content"> Caso o código do DDD não exista, o sistema exibe a mensagem: <text:span text:style-name="Emphasis">DDD informado não está cadastrado no sistema</text:span>.</text:p>
            </text:list-item>
          </text:list>
        </text:list-item>
        <text:list-item>
          <text:p text:style-name="List_20_1_Content"> Verificar existência do IMEI:</text:p>
          <text:list text:style-name="List_20_1">
            <text:list-item>
              <text:p text:style-name="List_20_1_Content"> Caso o usuário já tenha informado um IMEI, o sistema exibe a mensagem: <text:span text:style-name="Emphasis">IMEI já cadastrado</text:span>.</text:p>
            </text:list-item>
          </text:list>
        </text:list-item>
        <text:list-item>
          <text:p text:style-name="List_20_1_Content"> Verificar equipamentos da equipe já existente:</text:p>
          <text:list text:style-name="List_20_1">
            <text:list-item>
              <text:p text:style-name="List_20_1_Content"> Caso o equipamento informado já esteja na lista, o sistema exibe a mensagem: <text:span text:style-name="Emphasis">Este Equipamento da Equipe já foi informado</text:span>.</text:p>
            </text:list-item>
          </text:list>
        </text:list-item>
        <text:list-item>
          <text:p text:style-name="List_20_1_Content"> Verificar existência de dados:</text:p>
          <text:list text:style-name="List_20_1">
            <text:list-item>
              <text:p text:style-name="List_20_1_Content"> Caso a tabela esteja sem dados, o sistema exibe a mensagem: <text:span text:style-name="Emphasis">Tabela &lt;xxxx&gt; sem dados para seleção</text:span> e cancela a operação.</text:p>
            </text:list-item>
          </text:list>
        </text:list-item>
        <text:list-item>
          <text:p text:style-name="List_20_1_Content"> Verificar existência de usuário:</text:p>
          <text:list text:style-name="List_20_1">
            <text:list-item>
              <text:p text:style-name="List_20_1_Content"> Caso o código do usuário não exista, o sistema exibe a mensagem: <text:span text:style-name="Emphasis">Usuário inexistente</text:span>.</text:p>
            </text:list-item>
          </text:list>
        </text:list-item>
        <text:list-item>
          <text:p text:style-name="List_20_1_Content"> Verificar Obrigatoriedade do Tipo Perfil de Serviço:</text:p>
          <text:list text:style-name="List_20_1">
            <text:list-item>
              <text:p text:style-name="List_20_1_Content"> Caso o indicador de programação automática tenha sido informado como <text:span text:style-name="Emphasis">SIM</text:span> e não tenha sido informado o tipo perfil de serviço, o sistema exibe a mensagem: <text:span text:style-name="Emphasis">Tipo Perfil de Serviço é Obrigatório</text:span>.</text:p>
            </text:list-item>
          </text:list>
        </text:list-item>
        <text:list-item>
          <text:p text:style-name="List_20_1_Content"> Habilitar/Desabilitar Agrupamento Bairro Repavimentadora:</text:p>
          <text:list text:style-name="List_20_1">
            <text:list-item>
              <text:p text:style-name="List_20_1_Content_Last"> Caso a unidade organizacional informada seja do tipo unidade repavimentadora, o sistema habilita o campo Agrupamento Bairro Repavimentadora. Caso contrário, o campo é desabilitado.</text:p>
            </text:list-item>
          </text:list>
        </text:list-item>
      </text:list>
      <text:p text:style-name="Text_20_body"><text:line-break/></text:p>
      <text:h text:style-name="Heading_20_1" text:outline-level="1"><text:bookmark-start text:name="__RefHeading___preenchimento_dos_campos_6"/><text:bookmark-start text:name="preenchimento_dos_campos"/>Preenchimento dos Campos<text:bookmark-end text:name="__RefHeading___preenchimento_dos_campos_6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Código da Equipe</text:p>
          </table:table-cell>
          <table:table-cell office:value-type="string" table:style-name="tablecell">
            <text:p text:style-name="tablealignleft">Este campo é exibido e não é permitida alteração.</text:p>
          </table:table-cell>
        </table:table-row>
        <table:table-row>
          <table:table-cell office:value-type="string" table:style-name="tablecell">
            <text:p text:style-name="tablealignleft">Nome da Equipe</text:p>
          </table:table-cell>
          <table:table-cell office:value-type="string" table:style-name="tablecell">
            <text:p text:style-name="tablealignleft">Campo obrigatório - Informe o nome da equipe no máximo 20 (vinte) caracteres.</text:p>
          </table:table-cell>
        </table:table-row>
        <table:table-row>
          <table:table-cell office:value-type="string" table:style-name="tablecell">
            <text:p text:style-name="tablealignleft">Placa do Veículo</text:p>
          </table:table-cell>
          <table:table-cell office:value-type="string" table:style-name="tablecell">
            <text:p text:style-name="tablealignleft">Informe a placa do veículo, alfanumérico com no máximo 8 (oito) caracteres.</text:p>
          </table:table-cell>
        </table:table-row>
        <table:table-row>
          <table:table-cell office:value-type="string" table:style-name="tablecell">
            <text:p text:style-name="tablealignleft">Carga do Trabalho Dia (hora)</text:p>
          </table:table-cell>
          <table:table-cell office:value-type="string" table:style-name="tablecell">
            <text:p text:style-name="tablealignleft"> Campo obrigatório - Informe a carga de trabalho dia, em horas, com 2 (dois) caracteres, sendo o conteúdo limitado a 24 (vinte e quatro).</text:p>
          </table:table-cell>
        </table:table-row>
        <table:table-row>
          <table:table-cell office:value-type="string" table:style-name="tablecell">
            <text:p text:style-name="tablealignleft">Unidade Organizacional</text:p>
          </table:table-cell>
          <table:table-cell office:value-type="string" table:style-name="tablecell">
            <text:p text:style-name="tablealignleft">Campo obrigatório - Informe o código da unidade organizacional, ou selecione clicando no botão <draw:frame draw:style-name="media" draw:name="12" text:anchor-type="as-char" draw:z-index="12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unidade_organizacional" text:style-name="Internet_20_link" text:visited-style-name="Visited_20_Internet_20_Link">Pesquisar Unidade Organizacional</text:a></text:span>, ao lado do campo. O nome da unidade será exibido ao lado.<text:line-break/>Para apagar o conteúdo do campo, clique no botão <draw:frame draw:style-name="media" draw:name="13" text:anchor-type="as-char" draw:z-index="13" svg:width="0.52916666666667cm" svg:height="0.555625cm"><draw:image xlink:href="Pictures/7d683db972d9051c5dfecc78c7cc997d.gif" xlink:type="simple" xlink:show="embed" xlink:actuate="onLoad"/></draw:frame> que se encontra sob o campo.</text:p>
          </table:table-cell>
        </table:table-row>
        <table:table-row>
          <table:table-cell office:value-type="string" table:style-name="tablecell">
            <text:p text:style-name="tablealignleft">Tipo Perfil Serviço</text:p>
          </table:table-cell>
          <table:table-cell office:value-type="string" table:style-name="tablecell">
            <text:p text:style-name="tablealignleft">Informe o tipo perfil Serviço, ou selecione clicando no botão <draw:frame draw:style-name="media" draw:name="14" text:anchor-type="as-char" draw:z-index="14" svg:width="0.60854166666667cm" svg:height="0.555625cm"><draw:image xlink:href="Pictures/4a1d013358fec02f62fd9128287614a7.gif" xlink:type="simple" xlink:show="embed" xlink:actuate="onLoad"/></draw:frame> ao lado do campo. O nome do perfil será exibido ao lado.<text:line-break/>Para apagar o conteúdo do campo, clique no botão <draw:frame draw:style-name="media" draw:name="15" text:anchor-type="as-char" draw:z-index="15" svg:width="0.52916666666667cm" svg:height="0.555625cm"><draw:image xlink:href="Pictures/7d683db972d9051c5dfecc78c7cc997d.gif" xlink:type="simple" xlink:show="embed" xlink:actuate="onLoad"/></draw:frame> que se encontra sob o campo.</text:p>
          </table:table-cell>
        </table:table-row>
        <table:table-row>
          <table:table-cell office:value-type="string" table:style-name="tablecell">
            <text:p text:style-name="tablealignleft">Tipo de Equipe</text:p>
          </table:table-cell>
          <table:table-cell office:value-type="string" table:style-name="tablecell">
            <text:p text:style-name="tablealignleft">Selecione, entre <text:span text:style-name="Emphasis">Própria</text:span> ou <text:span text:style-name="Emphasis">Terceirizada</text:span>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Selecione a opção <text:span text:style-name="Emphasis">Ativo</text:span> ou <text:span text:style-name="Emphasis">Inativo</text:span>.</text:p>
          </table:table-cell>
        </table:table-row>
        <table:table-row>
          <table:table-cell office:value-type="string" table:style-name="tablecell">
            <text:p text:style-name="tablealignleft">Componentes da Equipe</text:p>
          </table:table-cell>
          <table:table-cell office:value-type="string" table:style-name="tablecell">
            <text:p text:style-name="tablealignleft">Quadro onde é possível atualizar ou adicionar o responsável pela equipe. Para atualizar, clique no <text:span text:style-name="Emphasis">link</text:span> do <text:span text:style-name="Strong_20_Emphasis">Nome do Componente</text:span>. Para adicionar, clique em <draw:frame draw:style-name="media" draw:name="16" text:anchor-type="as-char" draw:z-index="16" svg:width="1.8785416666667cm" svg:height="0.555625cm"><draw:image xlink:href="Pictures/75c2fb0f034c3ea26911669d75b194f8.png" xlink:type="simple" xlink:show="embed" xlink:actuate="onLoad"/></draw:frame>. Depois de inseridos, os dados são visualizados no mesmo quadro, com a opção de exclusão, clicando em <draw:frame draw:style-name="media" draw:name="17" text:anchor-type="as-char" draw:z-index="17" svg:width="0.66145833333333cm" svg:height="0.44979166666667cm"><draw:image xlink:href="Pictures/074bbcde2029f678eb23bfd5d0458c5b.jpg" xlink:type="simple" xlink:show="embed" xlink:actuate="onLoad"/></draw:frame> no campo <text:span text:style-name="Strong_20_Emphasis">Remover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7"/><text:bookmark-start text:name="funcionalidade_dos_botoes"/>Funcionalidade dos Botões<text:bookmark-end text:name="__RefHeading___funcionalidade_dos_botoes_7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o conteúdo do camp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pagar o conteúdo do camp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1.2964583333333cm" svg:height="0.50270833333333cm"><draw:image xlink:href="Pictures/98d69463b7e2aae23d5a0a7fa681059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ecuta o comando de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o registro selecion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1.8785416666667cm" svg:height="0.555625cm"><draw:image xlink:href="Pictures/75c2fb0f034c3ea26911669d75b194f8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bre a tela para adicionar registr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0.66145833333333cm" svg:height="0.44979166666667cm"><draw:image xlink:href="Pictures/074bbcde2029f678eb23bfd5d0458c5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excluir o regis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s referente a última atualiza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1.7197916666667cm" svg:height="0.555625cm"><draw:image xlink:href="Pictures/691cbce4a0fa4ff30c17dc82a1f92bf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tualiza o registr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1.2170833333333cm" svg:height="0.52916666666667cm"><draw:image xlink:href="Pictures/0691888d6e0ca0b061363683176b69f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8" text:anchor-type="as-char" draw:z-index="28" svg:width="1.6933333333333cm" svg:height="0.47625cm"><draw:image xlink:href="Pictures/93e6325cfe7e767b43508906ad25dab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o processo e retorna a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9" text:anchor-type="as-char" draw:z-index="29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o processo de inserção dos dados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0" text:anchor-type="as-char" draw:z-index="30" svg:width="1.6404166666667cm" svg:height="0.58208333333333cm"><draw:image xlink:href="Pictures/da8f81bc976f8533af75da3522eebf6e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echa o popup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1" text:anchor-type="as-char" draw:z-index="31" svg:width="1.4022916666667cm" svg:height="0.52916666666667cm"><draw:image xlink:href="Pictures/b41550911c678fbb80fe6c44589ee91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</table:table>
      <text:h text:style-name="Heading_20_2" text:outline-level="2"><text:bookmark-start text:name="__RefHeading___referencias_8"/><text:bookmark-start text:name="referencias"/>Referências<text:bookmark-end text:name="__RefHeading___referencias_8"/><text:bookmark-end text:name="referencias"/></text:h>
      <text:p text:style-name="Text_20_body"><text:span text:style-name="Strong_20_Emphasis"><text:a xlink:type="simple" xlink:href="https://gsan.com.br/doku.php?id=postgres:atendimento_ao_publico:uc0372" text:style-name="Internet_20_link" text:visited-style-name="Visited_20_Internet_20_Link">Manter Equipe</text:a></text:span></text:p>
      <text:h text:style-name="Heading_20_3" text:outline-level="3"><text:bookmark-start text:name="__RefHeading___termos_principais_9"/><text:bookmark-start text:name="termos_principais"/>Termos Principais<text:bookmark-end text:name="__RefHeading___termos_principais_9"/><text:bookmark-end text:name="termos_principais"/></text:h>
      <text:p text:style-name="Text_20_body"><text:span text:style-name="Strong_20_Emphasis"><text:a xlink:type="simple" xlink:href="https://gsan.com.br/doku.php?id=ajuda:o#ordem_de_servico" text:style-name="Internet_20_link" text:visited-style-name="Visited_20_Internet_20_Link">Ordem de Serviço</text:a></text:span></text:p>
      <text:p text:style-name="Text_20_body"><text:span text:style-name="Strong_20_Emphasis"><text:a xlink:type="simple" xlink:href="https://gsan.com.br/doku.php?id=ajuda:u#unidade_de_negocio" text:style-name="Internet_20_link" text:visited-style-name="Visited_20_Internet_20_Link">Unidade de Negócio</text:a></text:span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9::49:30</meta:creation-date>
    <dc:creator>Generated</dc:creator>
    <dc:date>2026-09-14T09::49:30</dc:date>
    <dc:language>en-US</dc:language>
    <meta:editing-cycles>1</meta:editing-cycles>
    <meta:editing-duration>PT0S</meta:editing-duration>
    <dc:title>ajuda:manter_equipe_-_manam</dc:title>
  </office:meta>
</office:document-meta>
</file>