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dc842f2c858025842ee4b561c322c948.jpg"/>
  <manifest:file-entry manifest:media-type="image/jpeg" manifest:full-path="Pictures/670bd91a3ff7400b3360ad17e7ea47ab.jpg"/>
  <manifest:file-entry manifest:media-type="image/jpeg" manifest:full-path="Pictures/347df57dc8a2ef11de23a2074e2b83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especificacao_da_situacao_do_imovel"/><text:bookmark-start text:name="__RefHeading___manter_especificacao_da_situacao_do_imovel_1"/><text:bookmark-start text:name="manter_especificacao_da_situacao_do_imovel"/>Manter Especificação da Situação do Imóvel<text:bookmark-end text:name="__RefHeading___manter_especificacao_da_situacao_do_imovel_1"/><text:bookmark-end text:name="manter_especificacao_da_situacao_do_imov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que seja efetuada a manutenção (alteração ou exclusão) das especificações da situação do imóvel, existentes na base de dados. Ela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registro_atendimento" text:style-name="Internet_20_link" text:visited-style-name="Visited_20_Internet_20_Link">Registro Atendimento</text:a> &gt; Manter Especificação da Situação do Imóvel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lém da alteração e exclusão das especificações da situação do imóvel, esta opção também permite a emissão de um relatório com o resultado do filtro informado.</text:p>
          </table:table-cell>
        </table:table-row>
      </table:table>
      <text:h text:style-name="Heading_20_2" text:outline-level="2"><text:bookmark-start text:name="__RefHeading___tela_manter_especificacao_da_situacao_do_imovel_2"/><text:bookmark-start text:name="tela_manter_especificacao_da_situacao_do_imovel"/>Tela Manter Especificação da Situação do Imóvel<text:bookmark-end text:name="__RefHeading___tela_manter_especificacao_da_situacao_do_imovel_2"/><text:bookmark-end text:name="tela_manter_especificacao_da_situacao_do_imovel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Primeiro, o sistema apresenta uma tabela com a relação das especificações da situação do imóvel selecionadas, de acordo com os argumentos de pesquisa informados na tela <text:span text:style-name="Strong_20_Emphasis"><text:a xlink:type="simple" xlink:href="https://gsan.com.br/doku.php?id=ajuda:filtrar_especificacao_da_situacao_do_imovel" text:style-name="Internet_20_link" text:visited-style-name="Visited_20_Internet_20_Link">Filtrar Especificação da Situação do Imóvel</text:a></text:span>.</text:p>
          </table:table-cell>
        </table:table-row>
      </table:table>
      <text:h text:style-name="Heading_20_3" text:outline-level="3"><text:bookmark-start text:name="__RefHeading___observacao_3"/><text:bookmark-start text:name="observacao"/>Observação<text:bookmark-end text:name="__RefHeading___observacao_3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10_text_frame" draw:name="Frame1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1" text:anchor-type="paragraph" draw:z-index="1" svg:width="16.430625cm" svg:height="10.795cm"><draw:image xlink:href="Pictures/dc842f2c858025842ee4b561c322c94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ntes de chegar na tela acima, o sistema apresentou a funcionalidade <text:span text:style-name="Strong_20_Emphasis"><text:a xlink:type="simple" xlink:href="https://gsan.com.br/doku.php?id=ajuda:filtrar_especificacao_da_situacao_do_imovel" text:style-name="Internet_20_link" text:visited-style-name="Visited_20_Internet_20_Link">Filtrar Especificação da Situação do Imóvel</text:a></text:span> para que fosse efetuado o filtro da(s) especificacão(ões) que se deseja efetuar a manutenção. </text:p>
            <text:p text:style-name="Text_20_body">Após a execução do filtro, o sistema apresenta a tela acima <text:span text:style-name="Strong_20_Emphasis"><text:a xlink:type="simple" xlink:href="#__RefHeading___tela_manter_especificacao_da_situacao_do_imovel_2" text:style-name="Local_20_link" text:visited-style-name="Visited_20_Local_20_Link">Manter Especificação da Situação do Imóvel</text:a></text:span>, com a relação das especificações da situação do imóvel pesquisadas; ou vai, direto, para a tela <text:span text:style-name="Strong_20_Emphasis"><text:a xlink:type="simple" xlink:href="https://gsan.com.br/doku.php?id=ajuda:atualizar_especificacao_da_situacao_do_imovel" text:style-name="Internet_20_link" text:visited-style-name="Visited_20_Internet_20_Link">Atualizar Especificação da Situação do Imóvel</text:a></text:span>. O sistema acessa a tela <text:span text:style-name="Strong_20_Emphasis"><text:a xlink:type="simple" xlink:href="#__RefHeading___tela_manter_especificacao_da_situacao_do_imovel_2" text:style-name="Local_20_link" text:visited-style-name="Visited_20_Local_20_Link">Manter Especificação da Situação do Imóvel</text:a></text:span>, com a relação das especificações da situação do imóvel pesquisadas, sempre que o campo (check-box) <text:span text:style-name="Emphasis">Atualizar</text:span> esteja desmarcado, ou quando a quantidade de registros selecionados na pesquisa for maior do que 1. O sistema irá, direto, para a tela <text:span text:style-name="Strong_20_Emphasis"><text:a xlink:type="simple" xlink:href="https://gsan.com.br/doku.php?id=ajuda:atualizar_especificacao_da_situacao_do_imovel" text:style-name="Internet_20_link" text:visited-style-name="Visited_20_Internet_20_Link">Atualizar Especificação da Situação do Imóvel</text:a></text:span>, quando houver a negação da condição relatada acima. Ou seja, quando o campo <text:span text:style-name="Emphasis">Atualizar</text:span>  estiver marcado e a quantidade de registros selecionados for igual a 1. </text:p>
            <text:p text:style-name="Text_20_body">O quadro, abaixo, apresenta as condições possíveis e a tela a ser apresentada: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ampo Atualizar</text:p>
          </table:table-cell>
          <table:table-cell office:value-type="string" table:style-name="tableheader">
            <text:p text:style-name="Table_20_Heading">Qtd. Registros Selecionados</text:p>
          </table:table-cell>
          <table:table-cell office:value-type="string" table:style-name="tableheader">
            <text:p text:style-name="Table_20_Heading">Tela Apresentada</text:p>
          </table:table-cell>
        </table:table-row>
        <table:table-row>
          <table:table-cell office:value-type="string" table:style-name="tablecell">
            <text:p text:style-name="tablealignleft">Marcado</text:p>
          </table:table-cell>
          <table:table-cell office:value-type="string" table:style-name="tablecell">
            <text:p text:style-name="tablealignleft">1 registro</text:p>
          </table:table-cell>
          <table:table-cell office:value-type="string" table:style-name="tablecell">
            <text:p text:style-name="tablealignleft">Atualizar Especificação da Situação do Imóvel</text:p>
          </table:table-cell>
        </table:table-row>
        <table:table-row>
          <table:table-cell office:value-type="string" table:style-name="tablecell">
            <text:p text:style-name="tablealignleft">Marcado</text:p>
          </table:table-cell>
          <table:table-cell office:value-type="string" table:style-name="tablecell">
            <text:p text:style-name="tablealignleft">mais de 1 registro</text:p>
          </table:table-cell>
          <table:table-cell office:value-type="string" table:style-name="tablecell">
            <text:p text:style-name="tablealignleft">Manter Especificação da Situação do Imóvel</text:p>
          </table:table-cell>
        </table:table-row>
        <table:table-row>
          <table:table-cell office:value-type="string" table:style-name="tablecell">
            <text:p text:style-name="tablealignleft">Desmarcado</text:p>
          </table:table-cell>
          <table:table-cell office:value-type="string" table:style-name="tablecell">
            <text:p text:style-name="tablealignleft">1 registro</text:p>
          </table:table-cell>
          <table:table-cell office:value-type="string" table:style-name="tablecell">
            <text:p text:style-name="tablealignleft">Manter Especificação da Situação do Imóvel</text:p>
          </table:table-cell>
        </table:table-row>
        <table:table-row>
          <table:table-cell office:value-type="string" table:style-name="tablecell">
            <text:p text:style-name="tablealignleft">Desmarcado</text:p>
          </table:table-cell>
          <table:table-cell office:value-type="string" table:style-name="tablecell">
            <text:p text:style-name="tablealignleft">mais de um registro</text:p>
          </table:table-cell>
          <table:table-cell office:value-type="string" table:style-name="tablecell">
            <text:p text:style-name="tablealignleft">Manter Especificação da Situação do Imóvel</text:p>
          </table:table-cell>
        </table:table-row>
      </table:table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Caso você deseje alterar as informações de uma especificação existente na base de dados, mantenha o campo <text:span text:style-name="Strong_20_Emphasis">Atualizar</text:span> marcado. Se o resultado da pesquisa retornar apenas um registro, evita-se a apresentação de uma tela intermediária. Caso a sua opção seja pela exclusão de especificações já existentes, então o campo <text:span text:style-name="Strong_20_Emphasis">Atualizar</text:span> deverá ser desmarcado, pois, obrigará que o sistema apresente a tela <text:span text:style-name="Strong_20_Emphasis"><text:a xlink:type="simple" xlink:href="#__RefHeading___tela_manter_especificacao_da_situacao_do_imovel_2" text:style-name="Local_20_link" text:visited-style-name="Visited_20_Local_20_Link">Manter Especificação da Situação do Imóvel</text:a></text:span>, independente da quantidade de registros selecionados. </text:p>
            <text:p text:style-name="Text_20_body">A relação das especificações selecionadas tem um <text:span text:style-name="Emphasis">link</text:span> no campo <text:span text:style-name="Strong_20_Emphasis">Descrição</text:span>, para que você possa selecionar a especificação da situação do imóvel que deseja alterar. Caso no critério de pesquisa informado tenham sido selecionadas mais de 10 (dez) especificações, o sistema irá montar um mecanismo de paginação no final da página. Clicando sobre o número da página, você poderá navegar para as demais páginas.</text:p>
            <text:p text:style-name="Text_20_body">A tela acima permite que você escolha a opção de manutenção que deseja fazer:</text:p>
            <text:list text:style-name="List_20_1" text:continue-numbering="false">
              <text:list-item>
                <text:p text:style-name="List_20_1_Content_First"> Alterar uma Especificação da Situação do Imóvel já existente;</text:p>
              </text:list-item>
              <text:list-item>
                <text:p text:style-name="List_20_1_Content"> Excluir uma, ou mais, Especificações da Situação do Imóvel;</text:p>
              </text:list-item>
              <text:list-item>
                <text:p text:style-name="List_20_1_Content_Last"> Emitir o Relatório das Especificações da Situação do Imóvel selecionadas.</text:p>
              </text:list-item>
            </text:list>
            <text:p text:style-name="Text_20_body">Para <text:span text:style-name="Strong_20_Emphasis">alterar</text:span> uma especificação, clique sobre o <text:span text:style-name="Emphasis">link</text:span> existente na descrição da Especificação da Situação do Imóvel, que o sistema irá apresentar a tela de <text:span text:style-name="Strong_20_Emphasis"><text:a xlink:type="simple" xlink:href="https://gsan.com.br/doku.php?id=ajuda:atualizar_especificacao_da_situacao_do_imovel" text:style-name="Internet_20_link" text:visited-style-name="Visited_20_Internet_20_Link">atualização</text:a></text:span> das informações da Especificação da Situação do Imóvel que você selecionou.</text:p>
            <text:p text:style-name="Text_20_body">Para efetuar a <text:span text:style-name="Emphasis">exclusão</text:span> de uma ou mais especificações da base de dados, efetue um dos dois procedimentos:</text:p>
            <text:list text:style-name="List_20_1" text:continue-numbering="false">
              <text:list-item>
                <text:p text:style-name="List_20_1_Content_First"> Selecione a especificação que deseja excluir, clicando sobre o campo (check-box) existente na coluna mais à esquerda da tabela; e</text:p>
                <text:list text:style-name="List_20_1">
                  <text:list-item>
                    <text:p text:style-name="List_20_1_Content"> Clique no botão <draw:frame draw:style-name="media" draw:name="2" text:anchor-type="as-char" draw:z-index="2" svg:width="1.8785416666667cm" svg:height="0.555625cm"><draw:image xlink:href="Pictures/670bd91a3ff7400b3360ad17e7ea47ab.jpg" xlink:type="simple" xlink:show="embed" xlink:actuate="onLoad"/></draw:frame> para solicitar ao sistema a remoção do item selecionado.</text:p>
                  </text:list-item>
                </text:list>
              </text:list-item>
              <text:list-item>
                <text:p text:style-name="List_20_1_Content"> Selecione mais de uma especificação, ou todas as especificações, clicando sobre o <text:span text:style-name="Emphasis">link</text:span> <text:span text:style-name="Strong_20_Emphasis"><text:span text:style-name="underline">Todos</text:span></text:span>, existente no cabeçalho da tabela.</text:p>
                <text:list text:style-name="List_20_1">
                  <text:list-item>
                    <text:p text:style-name="List_20_1_Content_Last"> Caso clique mais de uma vez sobre o <text:span text:style-name="Emphasis">link</text:span>, o sistema seleciona e desmarca a seleção das especificações da situação do imóvel sucessivamente.</text:p>
                  </text:list-item>
                </text:list>
              </text:list-item>
            </text:list>
            <text:p text:style-name="Text_20_body">Além da alteração e exclusão das especificações da situação do imóvel, esta opção também permite a emissão de um relatório com o resultado do filtro informado.</text:p>
          </table:table-cell>
        </table:table-row>
      </table:table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2.38125cm" style:rel-width="100%" svg:height="0.70431338028169cm" style:rel-height="scale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fetua a remoção das Especificações da Situação do Imóvel selecionadas para remoção.<text:line-break/>Só serão removidas as Especificações da Situação do Imóvel que não tiverem vínculo com outras informações no sistem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para a tela de filtro, mantendo a informação dos argumentos de pesquisa informados anteriormente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atendimento_ao_publico:uc0404" text:style-name="Internet_20_link" text:visited-style-name="Visited_20_Internet_20_Link">Manter Especificação da Situação do Imóvel</text:a></text:span></text:p>
      <text:p text:style-name="Text_20_body"> <text:span text:style-name="Strong_20_Emphasis"><text:a xlink:type="simple" xlink:href="https://gsan.com.br/doku.php?id=postgres:atendimento_ao_publico:uc0402" text:style-name="Internet_20_link" text:visited-style-name="Visited_20_Internet_20_Link">Inserir Especificação da Situação do Imóvel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onsultar_imovel" text:style-name="Internet_20_link" text:visited-style-name="Visited_20_Internet_20_Link">Imóvel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8::16:58</meta:creation-date>
    <dc:creator>Generated</dc:creator>
    <dc:date>2026-09-16T08::16:58</dc:date>
    <dc:language>en-US</dc:language>
    <meta:editing-cycles>1</meta:editing-cycles>
    <meta:editing-duration>PT0S</meta:editing-duration>
    <dc:title>ajuda:manter_especificacao_da_situacao_do_imovel</dc:title>
  </office:meta>
</office:document-meta>
</file>