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b347d0b6c1342a2f31119cc45cb776bd.jpg"/>
  <manifest:file-entry manifest:media-type="image/png" manifest:full-path="Pictures/85b05557f421a8cb5b12f38fa9fd517a.png"/>
  <manifest:file-entry manifest:media-type="image/png" manifest:full-path="Pictures/913f6cc65280cafdff03f36ba6a80ca1.png"/>
  <manifest:file-entry manifest:media-type="image/jpeg" manifest:full-path="Pictures/24718f48d430e2c67e67cae29b96e22e.jpg"/>
  <manifest:file-entry manifest:media-type="image/jpeg" manifest:full-path="Pictures/e986e41922f0747d65cb90b59d7460e6.jpg"/>
  <manifest:file-entry manifest:media-type="image/jpeg" manifest:full-path="Pictures/ea6983d9539b9bd6a264fe7949c016fc.jpg"/>
  <manifest:file-entry manifest:media-type="image/jpeg" manifest:full-path="Pictures/c8f34e1f4dde18aa9c378420d71e45d8.jpg"/>
  <manifest:file-entry manifest:media-type="image/jpeg" manifest:full-path="Pictures/670bd91a3ff7400b3360ad17e7ea47ab.jpg"/>
  <manifest:file-entry manifest:media-type="image/jpeg" manifest:full-path="Pictures/1807a35bef55a17ebad10b6061d35992.jpg"/>
  <manifest:file-entry manifest:media-type="image/jpeg" manifest:full-path="Pictures/e6aa517db9919bdd9ea1d3dc447d0591.jpg"/>
  <manifest:file-entry manifest:media-type="image/jpeg" manifest:full-path="Pictures/6d5067420b00a90d47ccc9ab04671570.jpg"/>
  <manifest:file-entry manifest:media-type="image/jpeg" manifest:full-path="Pictures/7a5c84d1bcd51ef11d19e9c828ac29df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gif" manifest:full-path="Pictures/8fb21656a5cd9bfdcf4bc167f8eb632e.gif"/>
  <manifest:file-entry manifest:media-type="image/jpeg" manifest:full-path="Pictures/6b86e73b8343471b4245484a183146e5.jpg"/>
  <manifest:file-entry manifest:media-type="image/jpeg" manifest:full-path="Pictures/ba58efef41114e43bf5ade87ef609c29.jpg"/>
  <manifest:file-entry manifest:media-type="image/png" manifest:full-path="Pictures/0ac6cabfa88c94e0ea49ad6ab0f5363b.png"/>
  <manifest:file-entry manifest:media-type="image/jpeg" manifest:full-path="Pictures/0691888d6e0ca0b061363683176b69f3.jpg"/>
  <manifest:file-entry manifest:media-type="image/jpeg" manifest:full-path="Pictures/66f50b8b952b3d35597db2e7cbef5523.jp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manter_feriado"/><text:bookmark-start text:name="__RefHeading___manter_feriado_1"/><text:bookmark-start text:name="manter_feriado"/>Manter Feriado<text:bookmark-end text:name="__RefHeading___manter_feriado_1"/><text:bookmark-end text:name="manter_feriad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, que pertence ao submódulo do <text:span text:style-name="Strong_20_Emphasis"><text:a xlink:type="simple" xlink:href="https://gsan.com.br/doku.php?id=ajuda:sistema_parametro" text:style-name="Internet_20_link" text:visited-style-name="Visited_20_Internet_20_Link">Sistema Parâmetro</text:a></text:span>, é manter, excluir, atualizar ou espelhar feriados nacionais e municipais, cadastrados no sistema. A opção pode ser acessada via <text:span text:style-name="Strong_20_Emphasis">Menu de Sistema</text:span>,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sistema_parametro" text:style-name="Internet_20_link" text:visited-style-name="Visited_20_Internet_20_Link">Sistema Parâmetro</text:a> &gt; Manter Feriado</text:span>.</text:p>
          </table:table-cell>
        </table:table-row>
      </table:table>
      <text:p text:style-name="Text_20_body">Feito isso, o sistema acessa a tela de filtro a seguir:
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562916666667cm" svg:height="10.265833333333cm"><draw:image xlink:href="Pictures/b347d0b6c1342a2f31119cc45cb776bd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Por solicitação da <text:span text:style-name="Strong_20_Emphasis">Compesa</text:span>, foi incluído o indicador <text:span text:style-name="Strong_20_Emphasis">Data Perene</text:span>, que servirá para verificar se a data informada para programação corresponde a um sábado ou domingo, ou ainda, se esta foi cadastrada como dia de feriado na tabela de feriados. Caso a data informada não corresponda a dia de feriado, sábado ou domingo, o sistema alerta o usuário, mas permite incluir a data como programação especial:</text:p>
          </table:table-cell>
        </table:table-row>
      </table:table>
      <text:p text:style-name="Text_20_body"><text:line-break/></text:p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2" text:anchor-type="paragraph" draw:z-index="2" svg:width="18.123958333333cm" style:rel-width="100%" svg:height="11.165416666667cm" style:rel-height="scale"><draw:image xlink:href="Pictures/85b05557f421a8cb5b12f38fa9fd517a.png" xlink:type="simple" xlink:show="embed" xlink:actuate="onLoad"/></draw:frame></text:p></table:table-cell></table:table-row></table:table></draw:text-box></draw:frame></text:p>
      <text:p text:style-name="Text_20_body">Ao clicar no botão <draw:frame draw:style-name="media" draw:name="3" text:anchor-type="as-char" draw:z-index="3" svg:width="3.1220833333333cm" style:rel-width="100%" svg:height="0.555625cm" style:rel-height="scale"><draw:image xlink:href="Pictures/913f6cc65280cafdff03f36ba6a80ca1.png" xlink:type="simple" xlink:show="embed" xlink:actuate="onLoad"/></draw:frame>, é apresentada a tela a seguir:
<text:line-break/></text:p>
      <text:p text:style-name="Text_20_body"><draw:frame draw:style-name="PluginODTAutoStyle_Frame_15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4" text:anchor-type="paragraph" draw:z-index="4" svg:width="16.35125cm" svg:height="10.371666666667cm"><draw:image xlink:href="Pictures/24718f48d430e2c67e67cae29b96e22e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Preencha os campos obrigatórios e confirme o espelho dos feriados clicando novamente no botão <draw:frame draw:style-name="media" draw:name="5" text:anchor-type="as-char" draw:z-index="5" svg:width="3.1220833333333cm" style:rel-width="100%" svg:height="0.555625cm" style:rel-height="scale"><draw:image xlink:href="Pictures/913f6cc65280cafdff03f36ba6a80ca1.png" xlink:type="simple" xlink:show="embed" xlink:actuate="onLoad"/></draw:frame>. É possível desistir da operação clicando no botão <draw:frame draw:style-name="media" draw:name="6" text:anchor-type="as-char" draw:z-index="6" svg:width="2.06375cm" style:rel-width="100%" svg:height="0.47625cm" style:rel-height="scale"><draw:image xlink:href="Pictures/e986e41922f0747d65cb90b59d7460e6.jpg" xlink:type="simple" xlink:show="embed" xlink:actuate="onLoad"/></draw:frame>. O sistema efetua a inclusão de todos os feriados existentes no ano de origem para o ano de destino. Existindo o feriado cadastrado para o ano destino, o sistema o desconsiderará, evitando a duplicidade do feriado; ou seja: só serão espelhados os feriados que não estejam ainda gravados para o ano de destino.</text:p>
            <text:p text:style-name="Text_20_body">Além de espelhar feriados, na tela de filtro é possível selecionar os feriados nacionais, municipais ou todos os feriados cadastrados. Também pode ser feito filtro por município, e/ou data do feriado, e/ou descrição do feriado.</text:p>
            <text:p text:style-name="Text_20_body">O sistema irá para a tela <text:span text:style-name="Strong_20_Emphasis">Manter Feriado</text:span>, com a relação dos feriados pesquisados, quando o campo (check-box) <text:span text:style-name="Strong_20_Emphasis">Atualizar</text:span> estiver desmarcado, ou quando a quantidade de registros selecionados na pesquisa for maior do que 1. O sistema irá, direto, para a tela <text:span text:style-name="Strong_20_Emphasis">Atualizar Feriados</text:span>, quando houver a negação da condição relatada acima. Ou seja, quando o campo <text:span text:style-name="Strong_20_Emphasis">Atualizar</text:span> estiver marcado e a quantidade de registros selecionados for igual a 1.</text:p>
            <text:p text:style-name="Text_20_body">Dito isso, preencha os campos necessários e clique no botão <draw:frame draw:style-name="media" draw:name="7" text:anchor-type="as-char" draw:z-index="7" svg:width="1.2964583333333cm" svg:height="0.555625cm"><draw:image xlink:href="Pictures/ea6983d9539b9bd6a264fe7949c016fc.jpg" xlink:type="simple" xlink:show="embed" xlink:actuate="onLoad"/></draw:frame>. O resultado do filtro será exibido na tela abaixo:</text:p>
          </table:table-cell>
        </table:table-row>
      </table:table>
      <text:p text:style-name="Text_20_body"><text:line-break/></text:p>
      <text:p text:style-name="Text_20_body"><draw:frame draw:style-name="PluginODTAutoStyle_Frame_22_text_frame" draw:name="Frame4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8" text:anchor-type="paragraph" draw:z-index="8" svg:width="16.298333333333cm" svg:height="11.58875cm"><draw:image xlink:href="Pictures/c8f34e1f4dde18aa9c378420d71e45d8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Para remover um item cadastrado, marque no checkbox correspondente, ou clique no <text:span text:style-name="Emphasis">link</text:span> <text:span text:style-name="underline"><text:span text:style-name="Strong_20_Emphasis">Todos</text:span></text:span>, para selecionar todos os itens a serem removidos. Em seguida, clique no botão <draw:frame draw:style-name="media" draw:name="9" text:anchor-type="as-char" draw:z-index="9" svg:width="1.8785416666667cm" svg:height="0.555625cm"><draw:image xlink:href="Pictures/670bd91a3ff7400b3360ad17e7ea47ab.jpg" xlink:type="simple" xlink:show="embed" xlink:actuate="onLoad"/></draw:frame>.</text:p>
            <text:p text:style-name="Text_20_body">Para imprimir um relatório com os feriados que atenderam aos filtros de pesquisa, clique em <draw:frame draw:style-name="media" draw:name="10" text:anchor-type="as-char" draw:z-index="10" svg:width="0.74083333333333cm" svg:height="0.68791666666667cm"><draw:image xlink:href="Pictures/1807a35bef55a17ebad10b6061d35992.jpg" xlink:type="simple" xlink:show="embed" xlink:actuate="onLoad"/></draw:frame> e visualize o documento para impressão, conforme modelo <text:span text:style-name="Strong_20_Emphasis"><text:a xlink:type="simple" xlink:href="#__RefHeading___modeloferiados_cadastrados_3" text:style-name="Local_20_link" text:visited-style-name="Visited_20_Local_20_Link">AQUI</text:a></text:span>.</text:p>
            <text:p text:style-name="Text_20_body">Clique no link correspondente no campo <text:span text:style-name="Strong_20_Emphasis">Tipo do Feriado</text:span>. Feito isso, o sistema acessa a tela de atualização a seguir:</text:p>
          </table:table-cell>
        </table:table-row>
      </table:table>
      <text:p text:style-name="Text_20_body"><text:line-break/></text:p>
      <text:p text:style-name="Text_20_body"><draw:frame draw:style-name="PluginODTAutoStyle_Frame_29_text_frame" draw:name="Frame5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11" text:anchor-type="paragraph" draw:z-index="11" svg:width="16.377708333333cm" svg:height="10.371666666667cm"><draw:image xlink:href="Pictures/e6aa517db9919bdd9ea1d3dc447d0591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tablealignleft">Agora, faça as modificações que julgar necessárias e clique no botão <draw:frame draw:style-name="media" draw:name="12" text:anchor-type="as-char" draw:z-index="12" svg:width="1.7197916666667cm" svg:height="0.47625cm"><draw:image xlink:href="Pictures/6d5067420b00a90d47ccc9ab04671570.jpg" xlink:type="simple" xlink:show="embed" xlink:actuate="onLoad"/></draw:frame>. O sistema executa algumas validações:</text:p>
            <text:list text:style-name="Numbering_20_1" text:continue-numbering="false">
              <text:list-item>
                <text:p text:style-name="Numbering_20_1_Content_First"> Verificar existência do município:</text:p>
                <text:list text:style-name="Numbering_20_1">
                  <text:list-item>
                    <text:p text:style-name="Numbering_20_1_Content"> Caso o código do município não exista no sistema, é exibida a mensagem: <text:span text:style-name="Emphasis">Município inexistente</text:span>.</text:p>
                  </text:list-item>
                </text:list>
              </text:list-item>
              <text:list-item>
                <text:p text:style-name="Numbering_20_1_Content"> Verificar preenchimento dos campos:</text:p>
                <text:list text:style-name="Numbering_20_1">
                  <text:list-item>
                    <text:p text:style-name="Numbering_20_1_Content"> Caso o usuário não informe ou selecione o conteúdo de algum campo necessário à inclusão do feriado, o sistema exibe a mensagem: <text:span text:style-name="Emphasis">Informe «nome do campo que não foi preenchido ou selecionado»</text:span>.</text:p>
                  </text:list-item>
                </text:list>
              </text:list-item>
              <text:list-item>
                <text:p text:style-name="Numbering_20_1_Content"> Verificar existência do feriado:</text:p>
                <text:list text:style-name="Numbering_20_1">
                  <text:list-item>
                    <text:p text:style-name="Numbering_20_1_Content"> Caso a descrição informada do feriado já exista no sistema, dependendo do tipo do feriado escolhido, para o mesmo município e mesma data informada, o sistema exibe a mensagem: <text:span text:style-name="Emphasis">Feriado «Nacional» ou «Municipal» «descrição do feriado existente» já existe no cadastro</text:span>.</text:p>
                  </text:list-item>
                </text:list>
              </text:list-item>
              <text:list-item>
                <text:p text:style-name="Numbering_20_1_Content"> Atualização realizada por outro usuário:</text:p>
                <text:list text:style-name="Numbering_20_1">
                  <text:list-item>
                    <text:p text:style-name="Numbering_20_1_Content"> Caso o usuário esteja tentando atualizar um feriado que já tenha sido atualizado durante a manutenção corrente, o sistema exibe a mensagem: <text:span text:style-name="Emphasis">Esse Feriado foi atualizado por outro usuário. Realize uma nova atualização</text:span>.</text:p>
                  </text:list-item>
                </text:list>
              </text:list-item>
              <text:list-item>
                <text:p text:style-name="Numbering_20_1_Content"> Verificar sucesso da operação:</text:p>
                <text:list text:style-name="Numbering_20_1">
                  <text:list-item>
                    <text:p text:style-name="Numbering_20_1_Content"> Caso o código de retorno da operação efetuada no banco de dados seja diferente de zero, o sistema exibe a mensagem conforme o código de retorno; caso contrário, exibe a mensagem: <text:span text:style-name="Emphasis">«Descrição da função» efetuada com sucesso”</text:span>.</text:p>
                  </text:list-item>
                </text:list>
              </text:list-item>
              <text:list-item>
                <text:p text:style-name="Numbering_20_1_Content"> Validar Data:</text:p>
                <text:list text:style-name="Numbering_20_1">
                  <text:list-item>
                    <text:p text:style-name="Numbering_20_1_Content"> Caso a Data informada não seja uma data válida, o sistema exibe a mensagem: <text:span text:style-name="Emphasis">Data Inválida</text:span>.</text:p>
                  </text:list-item>
                </text:list>
              </text:list-item>
              <text:list-item>
                <text:p text:style-name="Numbering_20_1_Content"> Verificar existência do feriado para outra data informada:</text:p>
                <text:list text:style-name="Numbering_20_1">
                  <text:list-item>
                    <text:p text:style-name="Numbering_20_1_Content"> Caso a descrição informada do feriado já exista no sistema, dependendo do tipo do feriado escolhido, para o mesmo município e o ano da data informada igual ao ano localizado para o feriado, o sistema exibe a mensagem: <text:span text:style-name="Emphasis">Feriado «Nacional» ou «Municipal» já existe no cadastro para a data «informar o ano existente para o feriado identificado na tabela»</text:span>.</text:p>
                  </text:list-item>
                </text:list>
              </text:list-item>
              <text:list-item>
                <text:p text:style-name="Numbering_20_1_Content"> Validar ano de origem informado:</text:p>
                <text:list text:style-name="Numbering_20_1">
                  <text:list-item>
                    <text:p text:style-name="Numbering_20_1_Content"> Caso o ano de origem digitado não seja um número válido, o sistema exibe a mensagem: <text:span text:style-name="Emphasis">Ano de origem inválido</text:span>.</text:p>
                  </text:list-item>
                  <text:list-item>
                    <text:p text:style-name="Numbering_20_1_Content"> Caso o ano de origem não tenha sido informado, o sistema exibe a mensagem: <text:span text:style-name="Emphasis">Ano de origem não informado</text:span>.</text:p>
                  </text:list-item>
                </text:list>
              </text:list-item>
              <text:list-item>
                <text:p text:style-name="Numbering_20_1_Content"> Validar ano de destino informado:</text:p>
                <text:list text:style-name="Numbering_20_1">
                  <text:list-item>
                    <text:p text:style-name="Numbering_20_1_Content"> Caso o ano de destino digitado não seja um número válido, o sistema exibe a mensagem: <text:span text:style-name="Emphasis">Ano de destino inválido</text:span>.</text:p>
                  </text:list-item>
                  <text:list-item>
                    <text:p text:style-name="Numbering_20_1_Content"> Caso o ano de destino não tenha sido informado, o sistema exibe a mensagem: <text:span text:style-name="Emphasis">Ano de destino não informado</text:span>.</text:p>
                  </text:list-item>
                  <text:list-item>
                    <text:p text:style-name="Numbering_20_1_Content"> Caso o ano de destino não seja superior ao ano de origem, o sistema exibe a mensagem: <text:span text:style-name="Emphasis">O ano de destino dever ser superior ao ano de origem</text:span>.</text:p>
                  </text:list-item>
                </text:list>
              </text:list-item>
              <text:list-item>
                <text:p text:style-name="Numbering_20_1_Content"> Verificar existência de feriados para o ano de origem informado:</text:p>
                <text:list text:style-name="Numbering_20_1">
                  <text:list-item>
                    <text:p text:style-name="Numbering_20_1_Content"> Caso não existam feriados existentes para o ano de origem informado, o sistema exibe a mensagem: <text:span text:style-name="Emphasis">Não existem feriados «Tipo de feriado» para o ano de «ano de origem»</text:span>.</text:p>
                  </text:list-item>
                </text:list>
              </text:list-item>
              <text:list-item>
                <text:p text:style-name="Numbering_20_1_Content"> Verificar existência do feriado para a descrição e data informada:</text:p>
                <text:list text:style-name="Numbering_20_1">
                  <text:list-item>
                    <text:p text:style-name="Numbering_20_1_Content_Last"> Caso a descrição informada do feriado e/ou de sua data já existam no sistema como feriado NACIONAL ou MUNICIPIO, dependendo do tipo do feriado escolhido no mesmo município e o ano destino da data informada igual ao ano localizado do feriado, o sistema exibe a mensagem: <text:span text:style-name="Emphasis">Existem «quantidade de feriados nacional» Nacional e «quantidade de feriados municipal» Municipal cadastrados. Para continuar estes feriados são apagados para serem criados os novos. Deseja continuar no processo ?</text:span>. Caso o usuário escolha a opção <text:span text:style-name="Emphasis">Sim</text:span>, o sistema apaga todos os feriados, sejam Municipais ou Nacionais, com o ano de destino igual ao ano da data do feriado. Caso contrário,  as informações não serão apagadas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modeloferiados_cadastrados_3"/><text:bookmark-start text:name="modeloferiados_cadastrados"/>MODELO: FERIADOS CADASTRADOS<text:bookmark-end text:name="__RefHeading___modeloferiados_cadastrados_3"/><text:bookmark-end text:name="modeloferiados_cadastrados"/></text:h>
      <text:p text:style-name="Text_20_body"><draw:frame draw:style-name="PluginODTAutoStyle_Frame_36_text_frame" draw:name="Frame6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frame draw:style-name="mediacenter" draw:name="13" text:anchor-type="paragraph" draw:z-index="13" svg:width="32.914166666667cm" style:rel-width="100%" svg:height="14.843125cm" style:rel-height="scale"><draw:image xlink:href="Pictures/7a5c84d1bcd51ef11d19e9c828ac29df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Tipo do Feriado</text:p>
          </table:table-cell>
          <table:table-cell office:value-type="string" table:style-name="tablecell">
            <text:p text:style-name="tablealignleft">Campo obrigatório. Selecione uma das opções <text:span text:style-name="Emphasis">Nacional/Estadual</text:span> ou <text:span text:style-name="Emphasis">Municipal</text:span> ou <text:span text:style-name="Emphasis">Todos</text:span>. <text:line-break/><text:span text:style-name="Strong_20_Emphasis">Regra associada</text:span>: Caso seja marcado <text:span text:style-name="Emphasis">Nacional/Estadual</text:span>, desabilitar o campo <text:span text:style-name="Emphasis">Município</text:span>; caso contrário, tornar obrigatório o preenchimento do campo <text:span text:style-name="Emphasis">Município</text:span>.</text:p>
          </table:table-cell>
        </table:table-row>
        <table:table-row>
          <table:table-cell office:value-type="string" table:style-name="tablecell">
            <text:p text:style-name="tablealignleft">Município</text:p>
          </table:table-cell>
          <table:table-cell office:value-type="string" table:style-name="tablecell">
            <text:p text:style-name="tablealignleft">Caso a opção selecionada seja <text:span text:style-name="Emphasis">Nacional</text:span> este campo não ficará disponível.<text:line-break/>Caso a opção selecionada seja <text:span text:style-name="Emphasis">Municipal</text:span>, informe o código do município, ou clique no botão <draw:frame draw:style-name="media" draw:name="14" text:anchor-type="as-char" draw:z-index="14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municipio" text:style-name="Internet_20_link" text:visited-style-name="Visited_20_Internet_20_Link">Pesquisar Município</text:a></text:span>, para selecionar o município desejado. O nome será exibido no campo ao lado.<text:line-break/>Para apagar o conteúdo do campo, clique no botão <draw:frame draw:style-name="media" draw:name="15" text:anchor-type="as-char" draw:z-index="15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Data do Feriado</text:p>
          </table:table-cell>
          <table:table-cell office:value-type="string" table:style-name="tablecell">
            <text:p text:style-name="tablealignleft">Campo obrigatório - Informe a data do feriado, no formato dd/mm/aaaa (dia, mês, ano), ou clique no botão <draw:frame draw:style-name="media" draw:name="16" text:anchor-type="as-char" draw:z-index="16" svg:width="0.42333333333333cm" svg:height="0.396875cm"><draw:image xlink:href="Pictures/8fb21656a5cd9bfdcf4bc167f8eb632e.gif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para selecionar a data desejada.</text:p>
          </table:table-cell>
        </table:table-row>
        <table:table-row>
          <table:table-cell office:value-type="string" table:style-name="tablecell">
            <text:p text:style-name="tablealignleft">Descrição do Feriado</text:p>
          </table:table-cell>
          <table:table-cell office:value-type="string" table:style-name="tablecell">
            <text:p text:style-name="tablealignleft">Campo obrigatório - Informe a descrição do feriado.</text:p>
          </table:table-cell>
        </table:table-row>
        <table:table-row>
          <table:table-cell office:value-type="string" table:style-name="tablecell">
            <text:p text:style-name="tablealignleft">Data Perene</text:p>
          </table:table-cell>
          <table:table-cell office:value-type="string" table:style-name="tablecell">
            <text:p text:style-name="tablealignleft">Campo obrigatório - Informe a opção <text:span text:style-name="Emphasis">Sim</text:span> para indicar que a data é perene, caso contrário, marque a opção <text:span text:style-name="Emphasis">Não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pagar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0.42333333333333cm" svg:height="0.396875cm"><draw:image xlink:href="Pictures/8fb21656a5cd9bfdcf4bc167f8eb632e.gif" xlink:type="simple" xlink:show="embed" xlink:actuate="onLoad"/></draw:frame>]</text:p>
          </table:table-cell>
          <table:table-cell office:value-type="string" table:style-name="tablecell">
            <text:p text:style-name="tablealignleft">Ao clicar neste botão, o sistema permite selecionar uma data, no formato dd/mm/aaaa (dia, mês, ano)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gera o relatório contendo os feriados cadastr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1.2964583333333cm" svg:height="0.555625cm"><draw:image xlink:href="Pictures/ea6983d9539b9bd6a264fe7949c016f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,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3.96875cm" style:rel-width="100%" svg:height="0.70630296610169cm" style:rel-height="scale"><draw:image xlink:href="Pictures/913f6cc65280cafdff03f36ba6a80ca1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ria espelho para feriados cadastr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das bases de dados o(s) item(ns) selecionado(s) no checkbox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2.0902083333333cm" style:rel-width="100%" svg:height="0.52916666666667cm" style:rel-height="scale"><draw:image xlink:href="Pictures/0ac6cabfa88c94e0ea49ad6ab0f5363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1.2170833333333cm" svg:height="0.52916666666667cm"><draw:image xlink:href="Pictures/0691888d6e0ca0b061363683176b69f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1.6933333333333cm" svg:height="0.52916666666667cm"><draw:image xlink:href="Pictures/66f50b8b952b3d35597db2e7cbef552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8" text:anchor-type="as-char" draw:z-index="28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9" text:anchor-type="as-char" draw:z-index="29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atualização dos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cadastro:uc0534" text:style-name="Internet_20_link" text:visited-style-name="Visited_20_Internet_20_Link">Inserir Feriado</text:a></text:span></text:p>
      <text:p text:style-name="Text_20_body"><text:span text:style-name="Strong_20_Emphasis"><text:a xlink:type="simple" xlink:href="https://gsan.com.br/doku.php?id=postgres:cadastro:uc0535" text:style-name="Internet_20_link" text:visited-style-name="Visited_20_Internet_20_Link">Manter Feriado</text:a></text:span></text:p>
      <text:p text:style-name="Text_20_body">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</text:p>
      <text:p text:style-name="Text_20_body"><text:span text:style-name="Strong_20_Emphasis"><text:a xlink:type="simple" xlink:href="https://gsan.com.br/doku.php?id=ajuda:pesquisar_municipio" text:style-name="Internet_20_link" text:visited-style-name="Visited_20_Internet_20_Link">Pesquisar Municípi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://www.feriadosmunicipais.com.br/" text:style-name="Internet_20_link" text:visited-style-name="Visited_20_Internet_20_Link">Feriados municipais, estaduais, nacionais e datas comemorativas</text:a></text:span></text:p>
      <text:h text:style-name="Heading_20_2" text:outline-level="2"><text:bookmark-start text:name="__RefHeading___videos_8"/><text:bookmark-start text:name="videos"/>Vídeos<text:bookmark-end text:name="__RefHeading___videos_8"/><text:bookmark-end text:name="videos"/></text:h>
      <text:p text:style-name="Text_20_body"><text:span text:style-name="Strong_20_Emphasis"><text:a xlink:type="simple" xlink:href="https://gsan.com.br/doku.php?id=treinamentos:livre:video-aulas:manter_feriado" text:style-name="Internet_20_link" text:visited-style-name="Visited_20_Internet_20_Link">Manter Feriado</text:a></text:span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3:07</meta:creation-date>
    <dc:creator>Generated</dc:creator>
    <dc:date>2026-09-16T09::53:07</dc:date>
    <dc:language>en-US</dc:language>
    <meta:editing-cycles>1</meta:editing-cycles>
    <meta:editing-duration>PT0S</meta:editing-duration>
    <dc:title>ajuda:manter_feriado</dc:title>
  </office:meta>
</office:document-meta>
</file>