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886f88f65835e21468f6cf02f215ae91.png"/>
  <manifest:file-entry manifest:media-type="image/jpeg" manifest:full-path="Pictures/794ca744e6f8d7ea37cd70852af7b0e3.jpg"/>
  <manifest:file-entry manifest:media-type="image/jpeg" manifest:full-path="Pictures/df0d0137c8778f01df2901b9b748de10.jpg"/>
  <manifest:file-entry manifest:media-type="image/jpeg" manifest:full-path="Pictures/cca94e83681b705335139dc6a26e1213.jpg"/>
  <manifest:file-entry manifest:media-type="image/jpeg" manifest:full-path="Pictures/670bd91a3ff7400b3360ad17e7ea47ab.jpg"/>
  <manifest:file-entry manifest:media-type="image/jpeg" manifest:full-path="Pictures/2f8a78d25130a5b04bdf917a5b0e3c04.jpg"/>
  <manifest:file-entry manifest:media-type="image/jpeg" manifest:full-path="Pictures/691cbce4a0fa4ff30c17dc82a1f92bf9.jpg"/>
  <manifest:file-entry manifest:media-type="image/jpeg" manifest:full-path="Pictures/e8ec8ef018799a65ac09daf6c4a343f6.jpg"/>
  <manifest:file-entry manifest:media-type="image/jpeg" manifest:full-path="Pictures/ba58efef41114e43bf5ade87ef609c29.jpg"/>
  <manifest:file-entry manifest:media-type="image/jpeg" manifest:full-path="Pictures/98d69463b7e2aae23d5a0a7fa6810598.jpg"/>
  <manifest:file-entry manifest:media-type="image/jpeg" manifest:full-path="Pictures/347df57dc8a2ef11de23a2074e2b8301.jpg"/>
  <manifest:file-entry manifest:media-type="image/jpeg" manifest:full-path="Pictures/e986e41922f0747d65cb90b59d7460e6.jpg"/>
  <manifest:file-entry manifest:media-type="image/png" manifest:full-path="Pictures/7a3ee5346a6dae1d0123bfe37257827a.png"/>
  <manifest:file-entry manifest:media-type="image/jpeg" manifest:full-path="Pictures/809d1c3219c33efb2eb26f2d3a0fd46c.jpg"/>
  <manifest:file-entry manifest:media-type="image/png" manifest:full-path="Pictures/d82860db7b336ccfd78a85e325592a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" draw:name="0" text:anchor-type="as-char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
<draw:a xlink:type="simple" xlink:href="https://gsan.com.br/doku.php?id=ajuda"><draw:frame draw:style-name="mediaright" draw:name="1" text:anchor-type="paragraph" draw:z-index="1" svg:width="5.2916666666667cm" style:rel-width="100%" svg:height="4.0805171530978cm" style:rel-height="scale"><draw:image xlink:href="Pictures/886f88f65835e21468f6cf02f215ae91.png" xlink:type="simple" xlink:show="embed" xlink:actuate="onLoad"/></draw:frame></draw:a></text:p>
      <text:h text:style-name="Heading_20_1" text:outline-level="1"><text:bookmark text:name="ajuda:manter_hidrometro_marca"/><text:bookmark-start text:name="__RefHeading___manter_marca_do_hidrometro_1"/><text:bookmark-start text:name="manter_marca_do_hidrometro"/>Manter Marca do Hidrômetro<text:bookmark-end text:name="__RefHeading___manter_marca_do_hidrometro_1"/><text:bookmark-end text:name="manter_marca_do_hidromet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permitir a manutenção (alteração ou exclusão) da marca do hidrômetro. Ela pode ser acessada via <text:span text:style-name="Strong_20_Emphasis">Menu do Sistema</text:span> por dois caminhos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hidrometro" text:style-name="Internet_20_link" text:visited-style-name="Visited_20_Internet_20_Link">Hidrômetro</text:a> &gt; Manter Hidrômetro Marca</text:span>.</text:p>
              </text:list-item>
              <text:list-item>
                <text:p text:style-name="List_20_1_Content_Last">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micromedicao" text:style-name="Internet_20_link" text:visited-style-name="Visited_20_Internet_20_Link">Micromedição</text:a> &gt; <text:a xlink:type="simple" xlink:href="https://gsan.com.br/doku.php?id=ajuda:hidrometro" text:style-name="Internet_20_link" text:visited-style-name="Visited_20_Internet_20_Link">Hidrômetro</text:a> &gt; Manter Hidrômetro Marca</text:span>.</text:p>
              </text:list-item>
            </text:list>
          </table:table-cell>
        </table:table-row>
      </table:table>
      <text:p text:style-name="Text_20_body">Feito isso, o sistema acessa a tela de filtro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2" text:anchor-type="paragraph" draw:z-index="2" svg:width="16.1925cm" svg:height="10.31875cm"><draw:image xlink:href="Pictures/794ca744e6f8d7ea37cd70852af7b0e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Marque o checkbox do campo <text:span text:style-name="Strong_20_Emphasis">Atualizar</text:span> para que o sistema exiba a tela <text:span text:style-name="Strong_20_Emphasis">Atualizar Marca de Hidrômetro</text:span>, caso só exista um registro que atenda aos parâmetros de pesquisa informados. Caso o checkbox esteja desmarcado e mais de um hidrômetro atenda aos parâmetros de pesquisa, será exibida a tela <text:span text:style-name="Strong_20_Emphasis">Manter Marca de Hidrômetro</text:span>, onde será possivel escolher qual o registro deve ser atualizado, clicando no <text:span text:style-name="Emphasis">link</text:span> dos campos <text:span text:style-name="Strong_20_Emphasis">Identificador</text:span> ou <text:span text:style-name="Strong_20_Emphasis">Descrição</text:span>.</text:p>
            <text:p text:style-name="Text_20_body"><text:span text:style-name="Strong_20_Emphasis">Atenção</text:span>: por solicitação da <text:span text:style-name="Strong_20_Emphasis">Casal</text:span>, os hidrômetros cadastrados possuem um novo formato de numeração: <text:span text:style-name="Strong_20_Emphasis">5×7</text:span>.</text:p>
            <text:p text:style-name="Text_20_body">Dito isso, informe os parâmetros que julgar necessários e clique no botão <draw:frame draw:style-name="media" draw:name="3" text:anchor-type="as-char" draw:z-index="3" svg:width="1.2435416666667cm" svg:height="0.52916666666667cm"><draw:image xlink:href="Pictures/df0d0137c8778f01df2901b9b748de10.jpg" xlink:type="simple" xlink:show="embed" xlink:actuate="onLoad"/></draw:frame>. Com base nos parâmetros informados nos campos, será exibida a tela <text:span text:style-name="Strong_20_Emphasis">Manter Marca de Hidrômetros</text:span>, que contém os registros que atenderam ao filtro de pesquisa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6.404166666667cm" svg:height="11.297708333333cm"><draw:image xlink:href="Pictures/cca94e83681b705335139dc6a26e121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Para excluir um ou mais itens da tela acima, marque no(s) checkbox(s) correspondente(s) ou selecione todos os itens clicando no <text:span text:style-name="Emphasis">link</text:span> <text:span text:style-name="Strong_20_Emphasis">Todos</text:span>. Em seguida, clique no botão <draw:frame draw:style-name="media" draw:name="5" text:anchor-type="as-char" draw:z-index="5" svg:width="1.8785416666667cm" svg:height="0.555625cm"><draw:image xlink:href="Pictures/670bd91a3ff7400b3360ad17e7ea47ab.jpg" xlink:type="simple" xlink:show="embed" xlink:actuate="onLoad"/></draw:frame>.</text:p>
            <text:p text:style-name="Text_20_body">Para atualizar os dados da marca do hidrômetro, clique no <text:span text:style-name="Emphasis">link</text:span> correspondente dos campos <text:span text:style-name="Strong_20_Emphasis">Identificador</text:span> ou <text:span text:style-name="Strong_20_Emphasis">Descrição</text:span>. Feito isso, o sistema acessa a tela para atualização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6.457083333333cm" svg:height="10.847916666667cm"><draw:image xlink:href="Pictures/2f8a78d25130a5b04bdf917a5b0e3c04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Agora, faça as modificações que julgar necessárias (para detalhes sobre o preenchimento dos campos clique <text:span text:style-name="Strong_20_Emphasis"><text:a xlink:type="simple" xlink:href="#__RefHeading___preenchimento_dos_campos_4" text:style-name="Local_20_link" text:visited-style-name="Visited_20_Local_20_Link">AQUI</text:a></text:span>). Em seguida, clique no botão <draw:frame draw:style-name="media" draw:name="7" text:anchor-type="as-char" draw:z-index="7" svg:width="1.7197916666667cm" svg:height="0.555625cm"><draw:image xlink:href="Pictures/691cbce4a0fa4ff30c17dc82a1f92bf9.jpg" xlink:type="simple" xlink:show="embed" xlink:actuate="onLoad"/></draw:frame>. O sistema efetua algumas validações:</text:p>
            <text:list text:style-name="List_20_1" text:continue-numbering="false">
              <text:list-item>
                <text:p text:style-name="List_20_1_Content_First"> Atualização realizada por outro usuário:</text:p>
                <text:list text:style-name="List_20_1">
                  <text:list-item>
                    <text:p text:style-name="List_20_1_Content"> Caso o usuário tente atualizar uma marca de hidrômetro e esta já tenha sido atualizada durante a manutenção corrente, o sistema exibe a mensagem: <text:span text:style-name="Emphasis">Essa Marca de Hidrômetro foi atualizada por outro usuário. Realize uma nova atualização</text:span>.</text:p>
                  </text:list-item>
                </text:list>
              </text:list-item>
              <text:list-item>
                <text:p text:style-name="List_20_1_Content"> Marca de hidrômetro possui vínculos no sistema:</text:p>
                <text:list text:style-name="List_20_1">
                  <text:list-item>
                    <text:p text:style-name="List_20_1_Content"> Caso o usuário selecione uma marca de hidrômetro que possua outros vínculos no sistema (ex.: marca de hidrômetro com hidrômetro), o sistema exibe a mensagem: <text:span text:style-name="Emphasis">Não é possível excluir a(s) marca(s) de hidrômetro selecionada(s) devido a vínculos com outras informações</text:span>.</text:p>
                  </text:list-item>
                </text:list>
              </text:list-item>
              <text:list-item>
                <text:p text:style-name="List_20_1_Content"> Verificar sucesso da transação:</text:p>
                <text:list text:style-name="List_20_1">
                  <text:list-item>
                    <text:p text:style-name="List_20_1_Content_Last"> Caso o código de retorno da operação efetuada no banco de dados seja diferente de zero, o sistema exibe a mensagem conforme o código de retorno; caso contrário, exibe a mensagem: <text:span text:style-name="Emphasis">«descrição da função» efetuada com sucesso</text:span>. </text:p>
                  </text:list-item>
                </text:list>
              </text:list-item>
            </text:list>
          </table:table-cell>
        </table:table-row>
      </table:table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20.16125cm" style:rel-width="100%" svg:height="3.254375cm" style:rel-height="scale"><draw:image xlink:href="Pictures/e8ec8ef018799a65ac09daf6c4a343f6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Identificador</text:p>
          </table:table-cell>
          <table:table-cell office:value-type="string" table:style-name="tablecell">
            <text:p text:style-name="tablealignleft">Campo obrigatório - Informado pelo sistema, não permite alteração.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a descrição do hidrômetro, com no máximo 30 (trinta) caracteres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Campo obrigatório - Informe a descrição abreviada do hidrômetro, com no máximo 3 (três) caracteres.</text:p>
          </table:table-cell>
        </table:table-row>
        <table:table-row>
          <table:table-cell office:value-type="string" table:style-name="tablecell">
            <text:p text:style-name="tablealignleft">Validade da Revisão</text:p>
          </table:table-cell>
          <table:table-cell office:value-type="string" table:style-name="tablecell">
            <text:p text:style-name="tablealignleft">Campo obrigatório - Informe a  validade da revisão, em dias, com no máximo 3 (três) dígitos.</text:p>
          </table:table-cell>
        </table:table-row>
        <table:table-row>
          <table:table-cell office:value-type="string" table:style-name="tablecell">
            <text:p text:style-name="tablealignleft">Código da Marca do Hidrômetro</text:p>
          </table:table-cell>
          <table:table-cell office:value-type="string" table:style-name="tablecell">
            <text:p text:style-name="tablealignleft">Campo obrigatório - Informe o número da ordem, com no máximo 1 (hum) dígito.</text:p>
          </table:table-cell>
        </table:table-row>
        <table:table-row>
          <table:table-cell office:value-type="string" table:style-name="tablecell">
            <text:p text:style-name="tablealignleft">Tipo do Hidrômetro</text:p>
          </table:table-cell>
          <table:table-cell office:value-type="string" table:style-name="tablecell">
            <text:p text:style-name="tablealignleft">Campo obrigatório - Informe a opção <text:span text:style-name="Strong_20_Emphasis">Micromedidor</text:span> ou <text:span text:style-name="Strong_20_Emphasis">Macromedidor</text:span>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Campo obrigatório - Informe a opção <text:span text:style-name="Strong_20_Emphasis">Ativo</text:span> para o registro permanecer em uso no sistema; caso contrário, selecione a opção <text:span text:style-name="Strong_20_Emphasis">Inativ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2964583333333cm" svg:height="0.50270833333333cm"><draw:image xlink:href="Pictures/98d69463b7e2aae23d5a0a7fa681059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,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um ou mais itens marcados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06375cm" style:rel-width="100%" svg:height="0.47625cm" style:rel-height="scale"><draw:image xlink:href="Pictures/e986e41922f0747d65cb90b59d7460e6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6933333333333cm" svg:height="0.555625cm"><draw:image xlink:href="Pictures/809d1c3219c33efb2eb26f2d3a0fd46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8045833333333cm" style:rel-width="100%" svg:height="0.74083333333333cm" style:rel-height="scale"><draw:image xlink:href="Pictures/d82860db7b336ccfd78a85e325592a90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atualização dos dados da marca do hidrômetro na base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 <text:span text:style-name="Strong_20_Emphasis"><text:a xlink:type="simple" xlink:href="https://gsan.com.br/doku.php?id=postgres:micromedicao:uc0080" text:style-name="Internet_20_link" text:visited-style-name="Visited_20_Internet_20_Link">Inserir Marca Hidrômetr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h#hidrometro" text:style-name="Internet_20_link" text:visited-style-name="Visited_20_Internet_20_Link">Hidrômetro</text:a></text:span></text:p>
      <text:p text:style-name="Text_20_body"><text:span text:style-name="Strong_20_Emphasis"><text:a xlink:type="simple" xlink:href="https://gsan.com.br/doku.php?id=ajuda:m#macromedidor" text:style-name="Internet_20_link" text:visited-style-name="Visited_20_Internet_20_Link">Macromedidor</text:a></text:span></text:p>
      <text:p text:style-name="Text_20_body"><text:span text:style-name="Strong_20_Emphasis"><text:a xlink:type="simple" xlink:href="https://gsan.com.br/doku.php?id=ajuda:m#micromedidor" text:style-name="Internet_20_link" text:visited-style-name="Visited_20_Internet_20_Link">Micromedidor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37:43</meta:creation-date>
    <dc:creator>Generated</dc:creator>
    <dc:date>2026-09-16T10::37:43</dc:date>
    <dc:language>en-US</dc:language>
    <meta:editing-cycles>1</meta:editing-cycles>
    <meta:editing-duration>PT0S</meta:editing-duration>
    <dc:title>ajuda:manter_hidrometro_marca</dc:title>
  </office:meta>
</office:document-meta>
</file>