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5fe77612928d7ecccb221e310586eee5.jpg"/>
  <manifest:file-entry manifest:media-type="image/jpeg" manifest:full-path="Pictures/42114b56435bd6121ad68826939bf7d4.jpg"/>
  <manifest:file-entry manifest:media-type="image/jpeg" manifest:full-path="Pictures/3827f3fbfa39a7afd8927765cec66441.jpg"/>
  <manifest:file-entry manifest:media-type="image/jpeg" manifest:full-path="Pictures/670bd91a3ff7400b3360ad17e7ea47ab.jpg"/>
  <manifest:file-entry manifest:media-type="image/jpeg" manifest:full-path="Pictures/23b98df26067b8ecb932ad253a086b6d.jpg"/>
  <manifest:file-entry manifest:media-type="image/jpeg" manifest:full-path="Pictures/691cbce4a0fa4ff30c17dc82a1f92bf9.jpg"/>
  <manifest:file-entry manifest:media-type="image/jpeg" manifest:full-path="Pictures/d810501958e9f43dab506f5b410a036b.jpg"/>
  <manifest:file-entry manifest:media-type="image/jpeg" manifest:full-path="Pictures/d2b11d9dc3757eb023cff80832db9505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75c2fb0f034c3ea26911669d75b194f8.png"/>
  <manifest:file-entry manifest:media-type="image/jpeg" manifest:full-path="Pictures/b032e74b17c4388ddc86442d6b2a98dc.jpg"/>
  <manifest:file-entry manifest:media-type="image/jpeg" manifest:full-path="Pictures/20623223af2605c35462af6a6e2e3683.jpg"/>
  <manifest:file-entry manifest:media-type="image/jpeg" manifest:full-path="Pictures/347df57dc8a2ef11de23a2074e2b8301.jpg"/>
  <manifest:file-entry manifest:media-type="image/jpeg" manifest:full-path="Pictures/d4217202534dd8f2e6f6e8ffa5be73c8.jpg"/>
  <manifest:file-entry manifest:media-type="image/jpeg" manifest:full-path="Pictures/66f50b8b952b3d35597db2e7cbef552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atendimento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kit_de_material"/><text:bookmark-start text:name="__RefHeading___manter_kit_material_1"/><text:bookmark-start text:name="manter_kit_material"/>Manter Kit Material<text:bookmark-end text:name="__RefHeading___manter_kit_material_1"/><text:bookmark-end text:name="manter_kit_materi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consultar, atualizar ou remover os dados de um kit material, contendo os seguintes campos de filtro: <text:span text:style-name="Emphasis">Placa</text:span>, <text:span text:style-name="Emphasis">Marca</text:span>, <text:span text:style-name="Emphasis">Modelo</text:span>, <text:span text:style-name="Emphasis">Ano do Modelo</text:span> e <text:span text:style-name="Emphasis">Indicador de Uso</text:span>. 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</text:a> &gt;  Ordem de Serviço  &gt;  <text:a xlink:type="simple" xlink:href="https://gsan.com.br/doku.php?id=ajuda:kit_de_material" text:style-name="Internet_20_link" text:visited-style-name="Visited_20_Internet_20_Link">Kit de Material</text:a> &gt; Manter Kit de Material</text:span>.</text:p>
          </table:table-cell>
        </table:table-row>
      </table:table>
      <text:p text:style-name="Text_20_body">Feito isso, o sistema visualiza a tela de filtro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18958333333cm" svg:height="7.62cm"><draw:image xlink:href="Pictures/5fe77612928d7ecccb221e310586eee5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 o sistema exibe a tela de filtro acima. Informe os campos que julgar necessários e clique no botão <draw:frame draw:style-name="media" draw:name="2" text:anchor-type="as-char" draw:z-index="2" svg:width="1.2964583333333cm" svg:height="0.50270833333333cm"><draw:image xlink:href="Pictures/42114b56435bd6121ad68826939bf7d4.jpg" xlink:type="simple" xlink:show="embed" xlink:actuate="onLoad"/></draw:frame>, para consultar os kits de materiais cadastrados no sistema. O sistema irá para a tela <text:span text:style-name="Strong_20_Emphasis">Manter Kits de Materiais</text:span>, com a relação dos kits pesquisados, quando o campo (check-box) <text:span text:style-name="Strong_20_Emphasis">Atualizar</text:span> estiver desmarcado, ou quando a quantidade de registros selecionados na pesquisa for maior do que 1. O sistema irá, direto, para a tela <text:span text:style-name="Strong_20_Emphasis">Atualizar Kit de Material</text:span>, quando houver a negação da condição relatada acima. Ou seja, quando o campo <text:span text:style-name="Strong_20_Emphasis">Atualizar</text:span> estiver marcado e a quantidade de registros selecionados for igual a 1.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113125cm" svg:height="9.2075cm"><draw:image xlink:href="Pictures/3827f3fbfa39a7afd8927765cec66441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cima, os registros ficam disponíveis para atualizar ou excluir. Para excluir um ou mais itens, marque no(s) checkbox(s) correspondente(s) ou, para marcar todos os itens, clique no <text:span text:style-name="Emphasis">link</text:span> <text:span text:style-name="Strong_20_Emphasis">Todos</text:span>. Em seguida, clique no botão <draw:frame draw:style-name="media" draw:name="4" text:anchor-type="as-char" draw:z-index="4" svg:width="1.8785416666667cm" svg:height="0.555625cm"><draw:image xlink:href="Pictures/670bd91a3ff7400b3360ad17e7ea47ab.jpg" xlink:type="simple" xlink:show="embed" xlink:actuate="onLoad"/></draw:frame>. Removendo um ou mais kits, os dados cadastrais do kit material são atualizados na base.</text:p>
            <text:p text:style-name="Text_20_body">Para atualizar os dados do kit, clique no <text:span text:style-name="Emphasis">link</text:span> <text:span text:style-name="Strong_20_Emphasis">Descrição</text:span> para que o sistema exiba a tela para atualização:</text:p>
          </table:table-cell>
        </table:table-row>
      </table:table>
      <text:p text:style-name="Text_20_body"><text:line-break/></text:p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16.245416666667cm" svg:height="11.90625cm"><draw:image xlink:href="Pictures/23b98df26067b8ecb932ad253a086b6d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Acima, atualize os dados que julgar necessários (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). Em seguida, clique no botão <draw:frame draw:style-name="media" draw:name="6" text:anchor-type="as-char" draw:z-index="6" svg:width="1.7197916666667cm" svg:height="0.555625cm"><draw:image xlink:href="Pictures/691cbce4a0fa4ff30c17dc82a1f92bf9.jpg" xlink:type="simple" xlink:show="embed" xlink:actuate="onLoad"/></draw:frame>. Para remover um ou mais materiais do kit, clique no símbolo <draw:frame draw:style-name="media" draw:name="7" text:anchor-type="as-char" draw:z-index="7" svg:width="0.555625cm" svg:height="0.635cm"><draw:image xlink:href="Pictures/d810501958e9f43dab506f5b410a036b.jpg" xlink:type="simple" xlink:show="embed" xlink:actuate="onLoad"/></draw:frame> ao lado do material que deseja excluir.</text:p>
            <text:p text:style-name="Text_20_body"><text:span text:style-name="Strong_20_Emphasis">Atenção</text:span>: o campo <text:span text:style-name="Strong_20_Emphasis">Quantidade</text:span> (de material) aceita preenchimento com <text:span text:style-name="Emphasis">números decimais</text:span>.</text:p>
          </table:table-cell>
        </table:table-row>
      </table:table>
      <text:p text:style-name="Text_20_body"><text:line-break/></text:p>
      <text:h text:style-name="Heading_20_2" text:outline-level="2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20.267083333333cm" style:rel-width="100%" svg:height="3.2279166666667cm" style:rel-height="scale"><draw:image xlink:href="Pictures/d2b11d9dc3757eb023cff80832db9505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a descrição do Kit Material, com no máximo 60 caracteres .</text:p>
          </table:table-cell>
        </table:table-row>
        <table:table-row>
          <table:table-cell office:value-type="string" table:style-name="tablecell">
            <text:p text:style-name="tablealignleft">Material</text:p>
          </table:table-cell>
          <table:table-cell office:value-type="string" table:style-name="tablecell">
            <text:p text:style-name="tablealignleft">Campo obrigatório - Selecione o material já cadastrado no sistema. O botão 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 possibilita a consulta dos materiais cadastrados <text:span text:style-name="Strong_20_Emphasis"><text:a xlink:type="simple" xlink:href="https://gsan.com.br/doku.php?id=ajuda:pesquisar_material" text:style-name="Internet_20_link" text:visited-style-name="Visited_20_Internet_20_Link">AQUI</text:a></text:span>. O cadastro dos materiais é realizado diretamente na tela <text:span text:style-name="Strong_20_Emphasis"><text:a xlink:type="simple" xlink:href="https://gsan.com.br/doku.php?id=ajuda:inserir_material" text:style-name="Internet_20_link" text:visited-style-name="Visited_20_Internet_20_Link">Inserir Material</text:a></text:span>. Após o preenchimento do campo, é exibido ao lado do campo, a descrição do material. O botão 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 apaga os dados exibidos.</text:p>
          </table:table-cell>
        </table:table-row>
        <table:table-row>
          <table:table-cell office:value-type="string" table:style-name="tablecell">
            <text:p text:style-name="tablealignleft">Quantidade</text:p>
          </table:table-cell>
          <table:table-cell office:value-type="string" table:style-name="tablecell">
            <text:p text:style-name="tablealignleft">Campo obrigatório - Informe a quantidade do material a ser utilizado. Campo aceita números decimais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Campo obrigatório - Selecione, entre <text:span text:style-name="Emphasis">Ativo</text:span> ou <text:span text:style-name="Emphasis">Inativo</text:span>.</text:p>
          </table:table-cell>
        </table:table-row>
        <table:table-row>
          <table:table-cell office:value-type="string" table:style-name="tablecell">
            <text:p text:style-name="tablealignleft">Materiais</text:p>
          </table:table-cell>
          <table:table-cell office:value-type="string" table:style-name="tablecell">
            <text:p text:style-name="tablealignleft"> Quadro onde são visualizados os materiais associados ao kit de materiais, adicionados através do botão  <draw:frame draw:style-name="media" draw:name="11" text:anchor-type="as-char" draw:z-index="11" svg:width="1.8785416666667cm" svg:height="0.555625cm"><draw:image xlink:href="Pictures/75c2fb0f034c3ea26911669d75b194f8.png" xlink:type="simple" xlink:show="embed" xlink:actuate="onLoad"/></draw:frame> na funcionalidade <text:span text:style-name="Strong_20_Emphasis"><text:a xlink:type="simple" xlink:href="https://gsan.com.br/doku.php?id=ajuda:inserir_kit_de_material" text:style-name="Internet_20_link" text:visited-style-name="Visited_20_Internet_20_Link">Inserir Kit Material</text:a></text:span>.</text:p>
          </table:table-cell>
        </table:table-row>
      </table:table>
      <text:p text:style-name="Text_20_body"><text:line-break/></text:p>
      <text:h text:style-name="Heading_20_3" text:outline-level="3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s campos preenchi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825625cm" svg:height="0.52916666666667cm"><draw:image xlink:href="Pictures/20623223af2605c35462af6a6e2e368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2964583333333cm" svg:height="0.50270833333333cm"><draw:image xlink:href="Pictures/42114b56435bd6121ad68826939bf7d4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filtra a pesquisa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remover um ou mais itens marcados nos <text:span text:style-name="Emphasis">checkboxs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para a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6933333333333cm" svg:height="0.52916666666667cm"><draw:image xlink:href="Pictures/66f50b8b952b3d35597db2e7cbef55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ualiza os dados na base de dado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atendimento_ao_publico" text:style-name="Internet_20_link" text:visited-style-name="Visited_20_Internet_20_Link">Atendimento ao Públic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inserir_kit_de_material" text:style-name="Internet_20_link" text:visited-style-name="Visited_20_Internet_20_Link">Inserir Kit Material</text:a></text:span></text:p>
      <text:p text:style-name="Text_20_body"><text:span text:style-name="Strong_20_Emphasis"><text:a xlink:type="simple" xlink:href="https://gsan.com.br/doku.php?id=ajuda:atendimento" text:style-name="Internet_20_link" text:visited-style-name="Visited_20_Internet_20_Link">Atendimento ao Público</text:a></text:span></text:p>
      <text:p text:style-name="Text_20_body"><text:line-break/>
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08</meta:creation-date>
    <dc:creator>Generated</dc:creator>
    <dc:date>2026-09-16T09::53:08</dc:date>
    <dc:language>en-US</dc:language>
    <meta:editing-cycles>1</meta:editing-cycles>
    <meta:editing-duration>PT0S</meta:editing-duration>
    <dc:title>ajuda:manter_kit_de_material</dc:title>
  </office:meta>
</office:document-meta>
</file>