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png" manifest:full-path="Pictures/58dc9e1b02b04878035dd985c325525a.png"/>
  <manifest:file-entry manifest:media-type="image/jpeg" manifest:full-path="Pictures/e65fa2066948280166ce4c658ed55209.jpg"/>
  <manifest:file-entry manifest:media-type="image/jpeg" manifest:full-path="Pictures/98d69463b7e2aae23d5a0a7fa6810598.jpg"/>
  <manifest:file-entry manifest:media-type="image/jpeg" manifest:full-path="Pictures/033d974c6c6b7fbbb08e68f25022d2c4.jpg"/>
  <manifest:file-entry manifest:media-type="image/jpeg" manifest:full-path="Pictures/670bd91a3ff7400b3360ad17e7ea47ab.jpg"/>
  <manifest:file-entry manifest:media-type="image/png" manifest:full-path="Pictures/4b5a6c9802ca45468406b84fd860fa85.png"/>
  <manifest:file-entry manifest:media-type="image/jpeg" manifest:full-path="Pictures/691cbce4a0fa4ff30c17dc82a1f92bf9.jpg"/>
  <manifest:file-entry manifest:media-type="image/jpeg" manifest:full-path="Pictures/ba58efef41114e43bf5ade87ef609c29.jpg"/>
  <manifest:file-entry manifest:media-type="image/jpeg" manifest:full-path="Pictures/347df57dc8a2ef11de23a2074e2b8301.jpg"/>
  <manifest:file-entry manifest:media-type="image/jpeg" manifest:full-path="Pictures/e986e41922f0747d65cb90b59d7460e6.jpg"/>
  <manifest:file-entry manifest:media-type="image/jpeg" manifest:full-path="Pictures/c764417b59b1b941435a4d3b9a0733e3.jp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" draw:name="0" text:anchor-type="as-char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
<draw:a xlink:type="simple" xlink:href="https://gsan.com.br/doku.php?id=ajuda"><draw:frame draw:style-name="mediaright" draw:name="1" text:anchor-type="paragraph" draw:z-index="1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manter_ligacao_de_esgoto_caixa_de_inspecao"/><text:bookmark-start text:name="__RefHeading___manter_ligacao_de_esgoto_caixa_de_inspecao_1"/><text:bookmark-start text:name="manter_ligacao_de_esgoto_caixa_de_inspecao"/>Manter Ligação de Esgoto Caixa de Inspeção<text:bookmark-end text:name="__RefHeading___manter_ligacao_de_esgoto_caixa_de_inspecao_1"/><text:bookmark-end text:name="manter_ligacao_de_esgoto_caixa_de_inspeca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, atualizar ou excluir os dados da tabela auxiliar <text:span text:style-name="Strong_20_Emphasis">Ligação de Esgoto Caixa de Inspeção</text:span>, cadastrados no sistema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imovel" text:style-name="Internet_20_link" text:visited-style-name="Visited_20_Internet_20_Link">Imóvel</text:a> &gt; <text:a xlink:type="simple" xlink:href="https://gsan.com.br/doku.php?id=ajuda:tabelas_auxiliares" text:style-name="Internet_20_link" text:visited-style-name="Visited_20_Internet_20_Link">Tabelas Auxiliares</text:a> &gt; Manter Ligação de Esgoto Caixa de Inspeção</text:span>.</text:p>
          </table:table-cell>
        </table:table-row>
      </table:table>
      <text:p text:style-name="Text_20_body">Feito isso, o sistema acessa a tela de filtro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2" text:anchor-type="paragraph" draw:z-index="2" svg:width="16.324791666667cm" svg:height="10.424583333333cm"><draw:image xlink:href="Pictures/e65fa2066948280166ce4c658ed55209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icialmente, o sistema exibe a tela de filtro, para que sejam informados os parâmetros sobre a Ligação de Esgoto Caixa de Inspeção, que podem ser filtrados pelas seguintes opções:</text:p>
            <text:list text:style-name="List_20_1" text:continue-numbering="false">
              <text:list-item>
                <text:p text:style-name="List_20_1_Content_First"> Código;</text:p>
              </text:list-item>
              <text:list-item>
                <text:p text:style-name="List_20_1_Content"> Descrição:</text:p>
                <text:list text:style-name="List_20_1">
                  <text:list-item>
                    <text:p text:style-name="List_20_1_Content"> Iniciando pelo Texto; Contendo o Texto - para pesquisar as ligações de esgoto cujo nome inicie pelo texto informado ou o contenha.</text:p>
                  </text:list-item>
                </text:list>
              </text:list-item>
              <text:list-item>
                <text:p text:style-name="List_20_1_Content_Last"> Indicador de Uso.</text:p>
              </text:list-item>
            </text:list>
            <text:p text:style-name="Text_20_body">O sistema irá para a tela <text:span text:style-name="Strong_20_Emphasis">Manter Ligação de Esgoto Caixa de Inspeção</text:span>, com a relação das ligações pesquisadas, quando o campo (check-box) <text:span text:style-name="Strong_20_Emphasis">Atualizar</text:span> estiver desmarcado, ou quando a quantidade de registros selecionados na pesquisa for maior do que 1. O sistema irá, direto, para a tela <text:span text:style-name="Strong_20_Emphasis">Atualizar Ligação de Esgoto Caixa de Inspeção</text:span>, quando houver a negação da condição relatada acima. Ou seja, quando o campo <text:span text:style-name="Strong_20_Emphasis">Atualizar</text:span> estiver marcado e a quantidade de registros selecionados for igual a 1.</text:p>
            <text:p text:style-name="Text_20_body">Dito isso, informe os parâmetros que julgar necessários e clique no botão <draw:frame draw:style-name="media" draw:name="3" text:anchor-type="as-char" draw:z-index="3" svg:width="1.2964583333333cm" svg:height="0.50270833333333cm"><draw:image xlink:href="Pictures/98d69463b7e2aae23d5a0a7fa6810598.jpg" xlink:type="simple" xlink:show="embed" xlink:actuate="onLoad"/></draw:frame>. Com base nos parâmetros informados, o sistema exibe a tela resultante do filtro, conforme exemplo abaixo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6.457083333333cm" svg:height="10.345208333333cm"><draw:image xlink:href="Pictures/033d974c6c6b7fbbb08e68f25022d2c4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Para excluir um ou mais itens, marque no(s) checkbox(s) correspondente(s) ou, para remover todos os itens, clique no <text:span text:style-name="Emphasis">link</text:span> <text:span text:style-name="underline"><text:span text:style-name="Strong_20_Emphasis">Todos</text:span></text:span> e, em seguida, clique no botão <draw:frame draw:style-name="media" draw:name="5" text:anchor-type="as-char" draw:z-index="5" svg:width="1.8785416666667cm" svg:height="0.555625cm"><draw:image xlink:href="Pictures/670bd91a3ff7400b3360ad17e7ea47ab.jpg" xlink:type="simple" xlink:show="embed" xlink:actuate="onLoad"/></draw:frame>.</text:p>
            <text:p text:style-name="Text_20_body">Para atualizar um item referente à ligação de esgoto caixa de inspeção, clique no <text:span text:style-name="Emphasis">link</text:span> do campo <text:span text:style-name="Strong_20_Emphasis">Descrição</text:span> e será exibida a tela abaixo.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7.885833333333cm" style:rel-width="100%" svg:height="11.086041666667cm" style:rel-height="scale"><draw:image xlink:href="Pictures/4b5a6c9802ca45468406b84fd860fa85.png" xlink:type="simple" xlink:show="embed" xlink:actuate="onLoad"/></draw:frame></text:p></table:table-cell></table:table-row></table:table></draw:text-box></draw:frame></text:p>
      <text:p text:style-name="Text_20_body">Agora, faça as modificações que julgar necessárias e clique no botão <draw:frame draw:style-name="media" draw:name="7" text:anchor-type="as-char" draw:z-index="7" svg:width="1.7197916666667cm" svg:height="0.555625cm"><draw:image xlink:href="Pictures/691cbce4a0fa4ff30c17dc82a1f92bf9.jpg" xlink:type="simple" xlink:show="embed" xlink:actuate="onLoad"/></draw:frame>.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Código</text:p>
          </table:table-cell>
          <table:table-cell office:value-type="string" table:style-name="tablecell">
            <text:p text:style-name="tablealignleft">Este campo será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 - Informe a descrição da Ligação de Esgoto Caixa de Inspeção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Campo obrigatório - Selecione uma das opções: <text:span text:style-name="Emphasis">Sim</text:span>, ou <text:span text:style-name="Emphasis">Nã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2964583333333cm" svg:height="0.50270833333333cm"><draw:image xlink:href="Pictures/98d69463b7e2aae23d5a0a7fa681059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, com base nos parâmetros informados.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0" text:anchor-type="as-char" draw:z-index="10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da base de dados o(s) item(ns) selecionado(s)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06375cm" style:rel-width="100%" svg:height="0.47625cm" style:rel-height="scale"><draw:image xlink:href="Pictures/e986e41922f0747d65cb90b59d7460e6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7727083333333cm" svg:height="0.52916666666667cm"><draw:image xlink:href="Pictures/c764417b59b1b941435a4d3b9a0733e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7197916666667cm" svg:height="0.555625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omanda a atualização dos dados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atendimento_ao_publico:uc0354" text:style-name="Internet_20_link" text:visited-style-name="Visited_20_Internet_20_Link">Efetuar Ligação de Esgoto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inserir_ligacao_de_esgoto_caixa_de_inspecao" text:style-name="Internet_20_link" text:visited-style-name="Visited_20_Internet_20_Link">Inserir Ligação de Esgoto Caixa de Inspeção</text:a></text:span></text:p>
      <text:p text:style-name="Text_20_body"><text:span text:style-name="Strong_20_Emphasis"><text:a xlink:type="simple" xlink:href="http://comodesentupir.com/caixa-de-inspecao-de-esgoto/" text:style-name="Internet_20_link" text:visited-style-name="Visited_20_Internet_20_Link">Caixa de Inspeção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32:00</meta:creation-date>
    <dc:creator>Generated</dc:creator>
    <dc:date>2026-09-13T02::32:00</dc:date>
    <dc:language>en-US</dc:language>
    <meta:editing-cycles>1</meta:editing-cycles>
    <meta:editing-duration>PT0S</meta:editing-duration>
    <dc:title>ajuda:manter_ligacao_de_esgoto_caixa_de_inspecao</dc:title>
  </office:meta>
</office:document-meta>
</file>