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  <manifest:file-entry manifest:media-type="image/jpeg" manifest:full-path="Pictures/b6c314d8f493e5fbe0bd2c072919c200.jpg"/>
  <manifest:file-entry manifest:media-type="image/jpeg" manifest:full-path="Pictures/ea6983d9539b9bd6a264fe7949c016fc.jpg"/>
  <manifest:file-entry manifest:media-type="image/jpeg" manifest:full-path="Pictures/f599f57abaac94dead21976a6c334564.jpg"/>
  <manifest:file-entry manifest:media-type="image/jpeg" manifest:full-path="Pictures/a78ccd43644c63aab893dae85118a9f6.jpg"/>
  <manifest:file-entry manifest:media-type="image/jpeg" manifest:full-path="Pictures/19c8646a0ac8b404a2b84fd733317e8c.jpg"/>
  <manifest:file-entry manifest:media-type="image/jpeg" manifest:full-path="Pictures/6d5067420b00a90d47ccc9ab04671570.jpg"/>
  <manifest:file-entry manifest:media-type="image/jpeg" manifest:full-path="Pictures/ff439cb3aaa4c4652a74358f0e8c4094.jpg"/>
  <manifest:file-entry manifest:media-type="image/jpeg" manifest:full-path="Pictures/b032e74b17c4388ddc86442d6b2a98dc.jpg"/>
  <manifest:file-entry manifest:media-type="image/jpeg" manifest:full-path="Pictures/670bd91a3ff7400b3360ad17e7ea47ab.jpg"/>
  <manifest:file-entry manifest:media-type="image/jpeg" manifest:full-path="Pictures/34d93f0bb157a783124003c5b9ed7bfa.jpg"/>
  <manifest:file-entry manifest:media-type="image/jpeg" manifest:full-path="Pictures/68d889e3a52b03308f63ba5d0cfbb2e1.jpg"/>
  <manifest:file-entry manifest:media-type="image/jpeg" manifest:full-path="Pictures/66f50b8b952b3d35597db2e7cbef5523.jp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manter_local_de_entrega_da_conta"/><text:bookmark-start text:name="__RefHeading___manter_local_de_entrega_de_conta_1"/><text:bookmark-start text:name="manter_local_de_entrega_de_conta"/>Manter Local de Entrega de Conta<text:bookmark-end text:name="__RefHeading___manter_local_de_entrega_de_conta_1"/><text:bookmark-end text:name="manter_local_de_entrega_de_cont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tualizar ou remover um local de entrega de conta. O acesso a esta funcionalidade pode ser feito através do <text:span text:style-name="Strong_20_Emphasis">Menu</text:span> do sistema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faturamento" text:style-name="Internet_20_link" text:visited-style-name="Visited_20_Internet_20_Link">Faturamento</text:a> &gt; Conta  &gt; Local de Entrega  &gt; Manter Local de Entrega de Conta</text:span>.</text:p>
          </table:table-cell>
        </table:table-row>
      </table:table>
      <text:p text:style-name="Text_20_body">Feito isso, o sistema acessa a tela de filtro abaixo:</text:p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10.398125cm"><draw:image xlink:href="Pictures/b6c314d8f493e5fbe0bd2c072919c20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 será apresentada a tela de filtro acima. Informe as opções que julgar necessárias e clique no botão  <draw:frame draw:style-name="media" draw:name="2" text:anchor-type="as-char" draw:z-index="2" svg:width="1.2964583333333cm" svg:height="0.555625cm"><draw:image xlink:href="Pictures/ea6983d9539b9bd6a264fe7949c016fc.jpg" xlink:type="simple" xlink:show="embed" xlink:actuate="onLoad"/></draw:frame> (para instruções sobre o preenchimento dos campos, clique <text:span text:style-name="Strong_20_Emphasis"><text:a xlink:type="simple" xlink:href="#__RefHeading___preenchimento_dos_campos_4" text:style-name="Local_20_link" text:visited-style-name="Visited_20_Local_20_Link">AQUI</text:a></text:span>). Feito isso, é apresentada a tela a seguir, baseada nos parâmetros informados na tela de filtr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324791666667cm" svg:height="10.371666666667cm"><draw:image xlink:href="Pictures/f599f57abaac94dead21976a6c33456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remover um ou mais itens, marque o(s) checkbox(s) correspondente(s). Para excluir todos os itens, clique no <text:span text:style-name="Emphasis">link</text:span> <text:span text:style-name="Strong_20_Emphasis">Todos</text:span>, em seguida, clique no botão <draw:frame draw:style-name="media" draw:name="4" text:anchor-type="as-char" draw:z-index="4" svg:width="1.74625cm" svg:height="0.52916666666667cm"><draw:image xlink:href="Pictures/a78ccd43644c63aab893dae85118a9f6.jpg" xlink:type="simple" xlink:show="embed" xlink:actuate="onLoad"/></draw:frame>. Para atualizar um item, clique no <text:span text:style-name="Emphasis">link</text:span> do campo <text:span text:style-name="Strong_20_Emphasis">Descrição</text:span> e será exibida a tela de atualização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6.324791666667cm" svg:height="10.424583333333cm"><draw:image xlink:href="Pictures/19c8646a0ac8b404a2b84fd733317e8c.jpg" xlink:type="simple" xlink:show="embed" xlink:actuate="onLoad"/></draw:frame></text:p></table:table-cell></table:table-row></table:table></draw:text-box></draw:frame></text:p>
      <text:p text:style-name="Text_20_body">Agora, faça as atualizações que julgar necessárias e clique em <draw:frame draw:style-name="media" draw:name="6" text:anchor-type="as-char" draw:z-index="6" svg:width="1.7197916666667cm" svg:height="0.47625cm"><draw:image xlink:href="Pictures/6d5067420b00a90d47ccc9ab04671570.jpg" xlink:type="simple" xlink:show="embed" xlink:actuate="onLoad"/></draw:frame>.</text:p>
      <text:p text:style-name="Text_20_body"><text:line-break/></text:p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20.0025cm" style:rel-width="100%" svg:height="3.3072916666667cm" style:rel-height="scale"><draw:image xlink:href="Pictures/ff439cb3aaa4c4652a74358f0e8c4094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scrição</text:span></text:p>
          </table:table-cell>
          <table:table-cell office:value-type="string" table:style-name="tablecell">
            <text:p text:style-name="tablealignleft">Campo obrigatório - Informe a descrição do local de entrega de conta sem o uso de caracteres especiais (<text:span text:style-name="Strong_20_Emphasis">&amp;,%,$,@, #, etc.</text:span>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o</text:span></text:p>
          </table:table-cell>
          <table:table-cell office:value-type="string" table:style-name="tablecell">
            <text:p text:style-name="tablealignleft">Selecione, entre <text:span text:style-name="Emphasis">Ativo </text:span>, <text:span text:style-name="Emphasis">Inativo</text:span> ou <text:span text:style-name="Emphasis">Ambos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ecuta 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(s) item(ns) marcados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170833333333cm" svg:height="0.50270833333333cm"><draw:image xlink:href="Pictures/68d889e3a52b03308f63ba5d0cfbb2e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os dados nas bases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faturamento:uc1814" text:style-name="Internet_20_link" text:visited-style-name="Visited_20_Internet_20_Link">UC1814 - Manter Local de Entrega Da Conta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faturamento" text:style-name="Internet_20_link" text:visited-style-name="Visited_20_Internet_20_Link">Faturament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4:54</meta:creation-date>
    <dc:creator>Generated</dc:creator>
    <dc:date>2026-09-16T09::54:54</dc:date>
    <dc:language>en-US</dc:language>
    <meta:editing-cycles>1</meta:editing-cycles>
    <meta:editing-duration>PT0S</meta:editing-duration>
    <dc:title>ajuda:manter_local_de_entrega_da_conta</dc:title>
  </office:meta>
</office:document-meta>
</file>