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8dc9e1b02b04878035dd985c325525a.png"/>
  <manifest:file-entry manifest:media-type="image/png" manifest:full-path="Pictures/81f8b3919730586f58a8a77f6ca863c6.png"/>
  <manifest:file-entry manifest:media-type="image/jpeg" manifest:full-path="Pictures/31b4d7d00136aaccfa03cb8ae9976705.jpg"/>
  <manifest:file-entry manifest:media-type="image/png" manifest:full-path="Pictures/4fb634e1e31d4532c0da95a78179850a.png"/>
  <manifest:file-entry manifest:media-type="image/jpeg" manifest:full-path="Pictures/670bd91a3ff7400b3360ad17e7ea47ab.jpg"/>
  <manifest:file-entry manifest:media-type="image/jpeg" manifest:full-path="Pictures/6b86e73b8343471b4245484a183146e5.jpg"/>
  <manifest:file-entry manifest:media-type="image/png" manifest:full-path="Pictures/784f880c2b8f0a9e33250345b946904a.png"/>
  <manifest:file-entry manifest:media-type="image/jpeg" manifest:full-path="Pictures/691cbce4a0fa4ff30c17dc82a1f92bf9.jpg"/>
  <manifest:file-entry manifest:media-type="image/png" manifest:full-path="Pictures/963a3c7cdfc27aa4749c29de6f7a0dc6.png"/>
  <manifest:file-entry manifest:media-type="image/png" manifest:full-path="Pictures/8b6884050322e9b56ada748544fcc912.png"/>
  <manifest:file-entry manifest:media-type="image/jpeg" manifest:full-path="Pictures/ba58efef41114e43bf5ade87ef609c29.jpg"/>
  <manifest:file-entry manifest:media-type="image/jpeg" manifest:full-path="Pictures/b94c0738487e12774fea601c19165ab7.jpg"/>
  <manifest:file-entry manifest:media-type="image/jpeg" manifest:full-path="Pictures/34d93f0bb157a783124003c5b9ed7bfa.jpg"/>
  <manifest:file-entry manifest:media-type="image/jpeg" manifest:full-path="Pictures/e986e41922f0747d65cb90b59d7460e6.jpg"/>
  <manifest:file-entry manifest:media-type="image/png" manifest:full-path="Pictures/7a3ee5346a6dae1d0123bfe37257827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418362023996cm" style:rel-height="scale"><draw:image xlink:href="Pictures/58dc9e1b02b04878035dd985c325525a.png" xlink:type="simple" xlink:show="embed" xlink:actuate="onLoad"/></draw:frame></draw:a></text:p>
      <text:h text:style-name="Heading_20_1" text:outline-level="1"><text:bookmark text:name="ajuda:manter_natureza_de_equipe"/><text:bookmark-start text:name="__RefHeading___manter_natureza_de_equipe_1"/><text:bookmark-start text:name="manter_natureza_de_equipe"/>Manter Natureza de Equipe<text:bookmark-end text:name="__RefHeading___manter_natureza_de_equipe_1"/><text:bookmark-end text:name="manter_natureza_de_equip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manter cadastrados no sistema os dados da natureza de uma equipe. A opção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atendimento" text:style-name="Internet_20_link" text:visited-style-name="Visited_20_Internet_20_Link">Atendimento ao Público</text:a> &gt; <text:a xlink:type="simple" xlink:href="https://gsan.com.br/doku.php?id=ajuda:ordem_de_servico" text:style-name="Internet_20_link" text:visited-style-name="Visited_20_Internet_20_Link">Ordem de Serviço</text:a> &gt; Manter Natureza de Equipe</text:span>.</text:p>
          </table:table-cell>
        </table:table-row>
      </table:table>
      <text:p text:style-name="Text_20_body">Feito isso, o sistema visualiza a tela de filtro a seguir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8.0975cm" style:rel-width="100%" svg:height="11.218333333333cm" style:rel-height="scale"><draw:image xlink:href="Pictures/81f8b3919730586f58a8a77f6ca863c6.pn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Inicialmente o sistema exibe a tela de filtro acima, para que sejam informados os parâmetros sobre a natureza de uma equipe, que pode ser filtrada pelas seguintes opções:</text:p>
            <text:list text:style-name="List_20_1" text:continue-numbering="false">
              <text:list-item>
                <text:p text:style-name="List_20_1_Content_First"> Descrição (Iniciando pelo Texto, Contendo o Texto);</text:p>
              </text:list-item>
              <text:list-item>
                <text:p text:style-name="List_20_1_Content"> Descrição Abreviada;</text:p>
              </text:list-item>
              <text:list-item>
                <text:p text:style-name="List_20_1_Content_Last"> Indicador de Uso.</text:p>
              </text:list-item>
            </text:list>
            <text:p text:style-name="Text_20_body">Marque o checkbox do campo <text:span text:style-name="Strong_20_Emphasis">Atualizar</text:span> para que o sistema exiba a tela <text:span text:style-name="Strong_20_Emphasis">Atualizar Natureza de Equipe</text:span>, caso só exista um registro que atenda aos parâmetros de pesquisa informados. Caso o checkbox esteja desmarcado e mais de uma natureza atenda aos parâmetros de pesquisa, será exibida a tela <text:span text:style-name="Strong_20_Emphasis">Manter Natureza de Equipe</text:span>, onde será possivel escolher qual o registro deve ser atualizado, clicando no link do campo Descrição.</text:p>
            <text:p text:style-name="Text_20_body">Dito isso, informe os campos que julgar necessários e clique no botão <draw:frame draw:style-name="media" draw:name="2" text:anchor-type="as-char" draw:z-index="2" svg:width="1.6139583333333cm" svg:height="0.714375cm"><draw:image xlink:href="Pictures/31b4d7d00136aaccfa03cb8ae9976705.jpg" xlink:type="simple" xlink:show="embed" xlink:actuate="onLoad"/></draw:frame>.</text:p>
            <text:p text:style-name="Text_20_body">Com base nos parâmetros informados, o sistema exibe a tela resultante do filtro:</text:p>
          </table:table-cell>
        </table:table-row>
      </table:table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17.965208333333cm" style:rel-width="100%" svg:height="11.218333333333cm" style:rel-height="scale"><draw:image xlink:href="Pictures/4fb634e1e31d4532c0da95a78179850a.pn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Para excluir um ou mais itens, marque no(s) checkbox(s) correspondente(s), ou para remover todos os itens, clique no <text:span text:style-name="Emphasis">link</text:span> <text:span text:style-name="Strong_20_Emphasis">Todos</text:span> e, em seguida, clique no botão <draw:frame draw:style-name="media" draw:name="4" text:anchor-type="as-char" draw:z-index="4" svg:width="1.8785416666667cm" svg:height="0.555625cm"><draw:image xlink:href="Pictures/670bd91a3ff7400b3360ad17e7ea47ab.jpg" xlink:type="simple" xlink:show="embed" xlink:actuate="onLoad"/></draw:frame>.</text:p>
            <text:p text:style-name="Text_20_body">Ao clicar no botão <draw:frame draw:style-name="media" draw:name="5" text:anchor-type="as-char" draw:z-index="5" svg:width="0.74083333333333cm" svg:height="0.68791666666667cm"><draw:image xlink:href="Pictures/6b86e73b8343471b4245484a183146e5.jpg" xlink:type="simple" xlink:show="embed" xlink:actuate="onLoad"/></draw:frame> o sistema gera o relatório das naturezas de equipes cadastradas, conforme modelo apresentado <text:span text:style-name="Strong_20_Emphasis"><text:a xlink:type="simple" xlink:href="#__RefHeading___modelorelatorio_de_natureza_de_equipe_3" text:style-name="Local_20_link" text:visited-style-name="Visited_20_Local_20_Link">AQUI</text:a></text:span>.</text:p>
            <text:p text:style-name="Text_20_body">Para atualizar um item referente à natureza cadastrada, clique no <text:span text:style-name="Emphasis">link</text:span> do campo <text:span text:style-name="Strong_20_Emphasis">Descrição</text:span> e será exibida a tela abaixo.</text:p>
          </table:table-cell>
        </table:table-row>
      </table:table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6" text:anchor-type="paragraph" draw:z-index="6" svg:width="18.150416666667cm" style:rel-width="100%" svg:height="10.398125cm" style:rel-height="scale"><draw:image xlink:href="Pictures/784f880c2b8f0a9e33250345b946904a.png" xlink:type="simple" xlink:show="embed" xlink:actuate="onLoad"/></draw:frame></text:p></table:table-cell></table:table-row></table:table></draw:text-box></draw:frame></text:p>
      <text:p text:style-name="Text_20_body">Agora, faça as modificações que julgar necessárias e clique no botão <draw:frame draw:style-name="media" draw:name="7" text:anchor-type="as-char" draw:z-index="7" svg:width="1.7197916666667cm" svg:height="0.555625cm"><draw:image xlink:href="Pictures/691cbce4a0fa4ff30c17dc82a1f92bf9.jpg" xlink:type="simple" xlink:show="embed" xlink:actuate="onLoad"/></draw:frame>.</text:p>
      <text:h text:style-name="Heading_20_3" text:outline-level="3"><text:bookmark-start text:name="__RefHeading___modelorelatorio_de_natureza_de_equipe_3"/><text:bookmark-start text:name="modelorelatorio_de_natureza_de_equipe"/>MODELO: RELATÓRIO DE NATUREZA DE EQUIPE<text:bookmark-end text:name="__RefHeading___modelorelatorio_de_natureza_de_equipe_3"/><text:bookmark-end text:name="modelorelatorio_de_natureza_de_equipe"/></text:h>
      <text:p text:style-name="Text_20_body"><draw:frame draw:style-name="PluginODTAutoStyle_Frame_22_text_frame" draw:name="Frame4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8" text:anchor-type="paragraph" draw:z-index="8" svg:width="23.495cm" style:rel-width="100%" svg:height="7.540625cm" style:rel-height="scale"><draw:image xlink:href="Pictures/963a3c7cdfc27aa4749c29de6f7a0dc6.png" xlink:type="simple" xlink:show="embed" xlink:actuate="onLoad"/></draw:frame></text:p></table:table-cell></table:table-row></table:table></draw:text-box></draw:frame></text:p>
      <text:h text:style-name="Heading_20_2" text:outline-level="2"><text:bookmark-start text:name="__RefHeading___tela_de_sucesso_4"/><text:bookmark-start text:name="tela_de_sucesso"/>Tela de Sucesso<text:bookmark-end text:name="__RefHeading___tela_de_sucesso_4"/><text:bookmark-end text:name="tela_de_sucesso"/></text:h>
      <text:p text:style-name="Text_20_body"><draw:frame draw:style-name="PluginODTAutoStyle_Frame_26_text_frame" draw:name="Frame5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<draw:frame draw:style-name="mediacenter" draw:name="9" text:anchor-type="paragraph" draw:z-index="9" svg:width="22.463125cm" style:rel-width="100%" svg:height="4.3127083333333cm" style:rel-height="scale"><draw:image xlink:href="Pictures/8b6884050322e9b56ada748544fcc912.pn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5"/><text:bookmark-start text:name="preenchimento_dos_campos"/>Preenchimento dos Campos<text:bookmark-end text:name="__RefHeading___preenchimento_dos_campos_5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Descrição</text:p>
          </table:table-cell>
          <table:table-cell office:value-type="string" table:style-name="tablecell">
            <text:p text:style-name="tablealignleft">Campo obrigatório - Informe por extenso a descrição de natureza da equipe, com no máximo 100 (cem) caracteres.</text:p>
          </table:table-cell>
        </table:table-row>
        <table:table-row>
          <table:table-cell office:value-type="string" table:style-name="tablecell">
            <text:p text:style-name="tablealignleft">Descrição Abreviada</text:p>
          </table:table-cell>
          <table:table-cell office:value-type="string" table:style-name="tablecell">
            <text:p text:style-name="tablealignleft">Informe por extenso a descrição abreviada de descrição na natureza da equipe, com no máximo 10 (dez) caracteres.</text:p>
          </table:table-cell>
        </table:table-row>
        <table:table-row>
          <table:table-cell office:value-type="string" table:style-name="tablecell">
            <text:p text:style-name="tablealignleft">Indicador de Uso</text:p>
          </table:table-cell>
          <table:table-cell office:value-type="string" table:style-name="tablecell">
            <text:p text:style-name="tablealignleft">Campo obrigatório - Selecione uma das opções: <text:span text:style-name="Emphasis">Ativo</text:span>, ou <text:span text:style-name="Emphasis">Inativo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6"/><text:bookmark-start text:name="funcionalidade_dos_botoes"/>Funcionalidade dos Botões<text:bookmark-end text:name="__RefHeading___funcionalidade_dos_botoes_6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9579166666667cm" svg:height="0.714375cm"><draw:image xlink:href="Pictures/ba58efef41114e43bf5ade87ef609c2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 conteúdo dos campos na tel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1.7197916666667cm" svg:height="0.47625cm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6139583333333cm" svg:height="0.714375cm"><draw:image xlink:href="Pictures/31b4d7d00136aaccfa03cb8ae997670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execução do filtro, com base nos parâmetros informa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1.8785416666667cm" svg:height="0.555625cm"><draw:image xlink:href="Pictures/670bd91a3ff7400b3360ad17e7ea47ab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da base de dados o(s) item(ns) selecionado(s) no checkbox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2.9104166666667cm" style:rel-width="100%" svg:height="0.74083333333333cm" style:rel-height="scale"><draw:image xlink:href="Pictures/34d93f0bb157a783124003c5b9ed7bfa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0.74083333333333cm" svg:height="0.68791666666667cm"><draw:image xlink:href="Pictures/6b86e73b8343471b4245484a183146e5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gera o <text:span text:style-name="Strong_20_Emphasis">RELATÓRIO DE NATUREZA DE EQUIPE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2.06375cm" style:rel-width="100%" svg:height="0.47625cm" style:rel-height="scale"><draw:image xlink:href="Pictures/e986e41922f0747d65cb90b59d7460e6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à tel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2.4341666666667cm" style:rel-width="100%" svg:height="0.66145833333333cm" style:rel-height="scale"><draw:image xlink:href="Pictures/7a3ee5346a6dae1d0123bfe37257827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8" text:anchor-type="as-char" draw:z-index="18" svg:width="1.7197916666667cm" svg:height="0.555625cm"><draw:image xlink:href="Pictures/691cbce4a0fa4ff30c17dc82a1f92bf9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omanda a atualização dos dados.</text:p>
          </table:table-cell>
        </table:table-row>
      </table:table>
      <text:h text:style-name="Heading_20_2" text:outline-level="2"><text:bookmark-start text:name="__RefHeading___referencias_7"/><text:bookmark-start text:name="referencias"/>Referências<text:bookmark-end text:name="__RefHeading___referencias_7"/><text:bookmark-end text:name="referencias"/></text:h>
      <text:p text:style-name="Text_20_body"><text:span text:style-name="Strong_20_Emphasis"/></text:p>
      <text:h text:style-name="Heading_20_3" text:outline-level="3"><text:bookmark-start text:name="__RefHeading___termos_principais_8"/><text:bookmark-start text:name="termos_principais"/>Termos Principais<text:bookmark-end text:name="__RefHeading___termos_principais_8"/><text:bookmark-end text:name="termos_principais"/></text:h>
      <text:p text:style-name="Text_20_body"><text:span text:style-name="Strong_20_Emphasis"/></text:p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6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10::37:59</meta:creation-date>
    <dc:creator>Generated</dc:creator>
    <dc:date>2026-09-16T10::37:59</dc:date>
    <dc:language>en-US</dc:language>
    <meta:editing-cycles>1</meta:editing-cycles>
    <meta:editing-duration>PT0S</meta:editing-duration>
    <dc:title>ajuda:manter_natureza_de_equipe</dc:title>
  </office:meta>
</office:document-meta>
</file>