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38631d676df4c0dad82ffd2a8c30bf35.jpg"/>
  <manifest:file-entry manifest:media-type="image/jpeg" manifest:full-path="Pictures/98d69463b7e2aae23d5a0a7fa6810598.jpg"/>
  <manifest:file-entry manifest:media-type="image/jpeg" manifest:full-path="Pictures/e7460486345d6c8e48cc2ce30f6c1bd7.jpg"/>
  <manifest:file-entry manifest:media-type="image/jpeg" manifest:full-path="Pictures/670bd91a3ff7400b3360ad17e7ea47ab.jpg"/>
  <manifest:file-entry manifest:media-type="image/jpeg" manifest:full-path="Pictures/ad3a50dc211883a39c4cb5dc312a3687.jpg"/>
  <manifest:file-entry manifest:media-type="image/jpeg" manifest:full-path="Pictures/6d5067420b00a90d47ccc9ab04671570.jpg"/>
  <manifest:file-entry manifest:media-type="image/jpeg" manifest:full-path="Pictures/36fa9b54657524dbc78b59d223d41433.jpg"/>
  <manifest:file-entry manifest:media-type="image/jpeg" manifest:full-path="Pictures/5dc547921cd86092b50d142e49f6d9a2.jpg"/>
  <manifest:file-entry manifest:media-type="image/jpeg" manifest:full-path="Pictures/31b4d7d00136aaccfa03cb8ae9976705.jpg"/>
  <manifest:file-entry manifest:media-type="image/jpeg" manifest:full-path="Pictures/b032e74b17c4388ddc86442d6b2a98dc.jpg"/>
  <manifest:file-entry manifest:media-type="image/jpeg" manifest:full-path="Pictures/34d93f0bb157a783124003c5b9ed7bfa.jpg"/>
  <manifest:file-entry manifest:media-type="image/jpeg" manifest:full-path="Pictures/68d889e3a52b03308f63ba5d0cfbb2e1.jpg"/>
  <manifest:file-entry manifest:media-type="image/jpeg" manifest:full-path="Pictures/66f50b8b952b3d35597db2e7cbef5523.jp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manter_raca_cor_de_cliente"/><text:bookmark-start text:name="__RefHeading___manter_raca_cor_de_cliente_1"/><text:bookmark-start text:name="manter_raca_cor_de_cliente"/>Manter Raça/Cor de Cliente<text:bookmark-end text:name="__RefHeading___manter_raca_cor_de_cliente_1"/><text:bookmark-end text:name="manter_raca_cor_de_clien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efetuar as operações de pesquisa, atualização e remoção de uma raça cadastrada para determinado cliente.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cliente" text:style-name="Internet_20_link" text:visited-style-name="Visited_20_Internet_20_Link">Cliente</text:a> &gt; Raça/Cor &gt; Manter Raça/Cor de Cliente</text:span>.</text:p>
          </table:table-cell>
        </table:table-row>
      </table:table>
      <text:p text:style-name="Text_20_body">Feito isso, o sistema visualiz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5125cm" svg:height="10.371666666667cm"><draw:image xlink:href="Pictures/38631d676df4c0dad82ffd2a8c30bf35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 o sistema exibe a tela de filtro acima, para que sejam informados os campos para pesquisa. Informe os campos que julgar necessários (para detalhes sobre o preenchimento dos campos clique <text:span text:style-name="Strong_20_Emphasis"><text:a xlink:type="simple" xlink:href="https://gsan.com.br/doku.php?id=ajuda:inserir_raca_cor_de_cliente#preenchimento_dos_campos" text:style-name="Internet_20_link" text:visited-style-name="Visited_20_Internet_20_Link">AQUI</text:a></text:span>) e clique em <draw:frame draw:style-name="media" draw:name="2" text:anchor-type="as-char" draw:z-index="2" svg:width="1.2964583333333cm" svg:height="0.50270833333333cm"><draw:image xlink:href="Pictures/98d69463b7e2aae23d5a0a7fa6810598.jpg" xlink:type="simple" xlink:show="embed" xlink:actuate="onLoad"/></draw:frame>.</text:p>
            <text:p text:style-name="Text_20_body">Com base nos parâmetros informados, o sistema exibe a tela resultante do filtr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324791666667cm" svg:height="10.31875cm"><draw:image xlink:href="Pictures/e7460486345d6c8e48cc2ce30f6c1bd7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gora, para excluir um ou mais itens, marque no(s) checkbox(s) correspondente(s), ou para remover todos os itens, clique no <text:span text:style-name="Emphasis">link</text:span> <text:span text:style-name="underline"><text:span text:style-name="Strong_20_Emphasis">Todos</text:span></text:span>. Em seguida, clique no botão <draw:frame draw:style-name="media" draw:name="4" text:anchor-type="as-char" draw:z-index="4" svg:width="1.8785416666667cm" svg:height="0.555625cm"><draw:image xlink:href="Pictures/670bd91a3ff7400b3360ad17e7ea47ab.jpg" xlink:type="simple" xlink:show="embed" xlink:actuate="onLoad"/></draw:frame>. Para atualizar uma raça, clique no <text:span text:style-name="Emphasis">link</text:span> do campo <text:span text:style-name="Strong_20_Emphasis">Descrição</text:span>. Feito isso, é exibida a tela de atualizaçã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6.298333333333cm" svg:height="10.451041666667cm"><draw:image xlink:href="Pictures/ad3a50dc211883a39c4cb5dc312a3687.jpg" xlink:type="simple" xlink:show="embed" xlink:actuate="onLoad"/></draw:frame></text:p></table:table-cell></table:table-row></table:table></draw:text-box></draw:frame></text:p>
      <text:p text:style-name="Text_20_body">Agora, faça as atualizações que julgar necessárias e clique em <draw:frame draw:style-name="media" draw:name="6" text:anchor-type="as-char" draw:z-index="6" svg:width="1.7197916666667cm" svg:height="0.47625cm"><draw:image xlink:href="Pictures/6d5067420b00a90d47ccc9ab04671570.jpg" xlink:type="simple" xlink:show="embed" xlink:actuate="onLoad"/></draw:frame>. O sistema efetua algumas validações:</text:p>
      <text:list text:style-name="Numbering_20_1" text:continue-numbering="false">
        <text:list-item>
          <text:p text:style-name="Numbering_20_1_Content_First"> Nenhum item encontrado:</text:p>
          <text:list text:style-name="Numbering_20_1">
            <text:list-item>
              <text:p text:style-name="Numbering_20_1_Content"> Caso o sistema não retorne após a pesquisa, exibe a mensagem: <text:span text:style-name="Emphasis">A pesquisa não retornou nenhum resultado</text:span> e retorna para o passo correspondente no fluxo principal.</text:p>
            </text:list-item>
          </text:list>
        </text:list-item>
        <text:list-item>
          <text:p text:style-name="Numbering_20_1_Content"> Validar campos textuais:</text:p>
          <text:list text:style-name="Numbering_20_1">
            <text:list-item>
              <text:p text:style-name="Numbering_20_1_Content"> Caso o usuário tenha informado algum caractere especial no conteúdo da descrição da raça (<text:span text:style-name="Emphasis">&amp;,%,$,@, #,</text:span> etc.), o sistema exibe a mensagem: <text:span text:style-name="Emphasis">Descrição possui caracteres especiais</text:span> e retorna para o passo correspondente no fluxo principal.</text:p>
            </text:list-item>
            <text:list-item>
              <text:p text:style-name="Numbering_20_1_Content"> Caso o usuário tenha informado dígitos no conteúdo da descrição, o sistema exibe a mensagem: <text:span text:style-name="Emphasis">O campo Descrição possui caracteres inválidos</text:span> e retorna para o passo correspondente no fluxo principal.</text:p>
            </text:list-item>
          </text:list>
        </text:list-item>
        <text:list-item>
          <text:p text:style-name="Numbering_20_1_Content"> Verificar descrição:</text:p>
          <text:list text:style-name="Numbering_20_1">
            <text:list-item>
              <text:p text:style-name="Numbering_20_1_Content"> Caso a descrição fornecida já exista, o sistema exibe a mensagem: <text:span text:style-name="Emphasis">Raça (cor) de cliente já cadastrada</text:span> e retorna para o passo correspondente no fluxo principal.</text:p>
            </text:list-item>
          </text:list>
        </text:list-item>
        <text:list-item>
          <text:p text:style-name="Numbering_20_1_Content"> Verificar dependência ou vínculo no sistema:</text:p>
          <text:list text:style-name="Numbering_20_1">
            <text:list-item>
              <text:p text:style-name="Numbering_20_1_Content"> Caso a raça a ser removida seja utilizada por uma outra entidade do sistema, o sistema exibe a seguinte mensagem: <text:span text:style-name="Emphasis">Não é possível excluir a(s) raça(s) de cliente selecionada(s) devido a vínculos com outras informações</text:span>.</text:p>
            </text:list-item>
          </text:list>
        </text:list-item>
        <text:list-item>
          <text:p text:style-name="Numbering_20_1_Content"> Verificar sucesso da transação:</text:p>
          <text:list text:style-name="Numbering_20_1">
            <text:list-item>
              <text:p text:style-name="Numbering_20_1_Content_Last"> Caso a operação efetuada no banco de dados não retorne nenhum erro, o sistema exibe a tela de sucesso conforme o código de retorno e o subfluxo executado; do contrário, exibe a mensagem de erro e retorna ao passo correspondente no fluxo principal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telas_de_sucesso_3"/><text:bookmark-start text:name="telas_de_sucesso"/>Telas de Sucesso<text:bookmark-end text:name="__RefHeading___telas_de_sucesso_3"/><text:bookmark-end text:name="telas_de_sucesso"/></text:h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20.028958333333cm" style:rel-width="100%" svg:height="3.2808333333333cm" style:rel-height="scale"><draw:image xlink:href="Pictures/36fa9b54657524dbc78b59d223d41433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26_text_frame" draw:name="Frame5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055416666667cm" style:rel-width="100%" svg:height="3.175cm" style:rel-height="scale"><draw:image xlink:href="Pictures/5dc547921cd86092b50d142e49f6d9a2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da raça do cliente com até 30 (trinta) caracteres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a descrição abreviada da raça do cliente com até 10 (dez) caracteres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Selecione, das opções disponibilizadas pelo sistema: <text:span text:style-name="Emphasis">Ativo</text:span> ou <text:span text:style-name="Emphasis">Inativ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6139583333333cm" svg:height="0.714375cm"><draw:image xlink:href="Pictures/31b4d7d00136aaccfa03cb8ae997670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ecuta 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(s) item(ns) marcados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2170833333333cm" svg:height="0.50270833333333cm"><draw:image xlink:href="Pictures/68d889e3a52b03308f63ba5d0cfbb2e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os dados nas bases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1792" text:style-name="Internet_20_link" text:visited-style-name="Visited_20_Internet_20_Link">Manter Raça/Cor de Cliente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47</meta:creation-date>
    <dc:creator>Generated</dc:creator>
    <dc:date>2026-09-16T09::53:47</dc:date>
    <dc:language>en-US</dc:language>
    <meta:editing-cycles>1</meta:editing-cycles>
    <meta:editing-duration>PT0S</meta:editing-duration>
    <dc:title>ajuda:manter_raca_cor_de_cliente</dc:title>
  </office:meta>
</office:document-meta>
</file>