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bc65231c5f550667ccd8db0c3efa3e76.png"/>
  <manifest:file-entry manifest:media-type="image/jpeg" manifest:full-path="Pictures/98d69463b7e2aae23d5a0a7fa6810598.jpg"/>
  <manifest:file-entry manifest:media-type="image/png" manifest:full-path="Pictures/a6660cad3f0423223b4e2d244ad49d8f.png"/>
  <manifest:file-entry manifest:media-type="image/jpeg" manifest:full-path="Pictures/670bd91a3ff7400b3360ad17e7ea47ab.jpg"/>
  <manifest:file-entry manifest:media-type="image/png" manifest:full-path="Pictures/86154dabe687ffc6d255f84ddf515623.png"/>
  <manifest:file-entry manifest:media-type="image/jpeg" manifest:full-path="Pictures/691cbce4a0fa4ff30c17dc82a1f92bf9.jpg"/>
  <manifest:file-entry manifest:media-type="image/png" manifest:full-path="Pictures/5b7e639e25a14c09d921eaceab6f1e45.png"/>
  <manifest:file-entry manifest:media-type="image/jpeg" manifest:full-path="Pictures/ba58efef41114e43bf5ade87ef609c29.jpg"/>
  <manifest:file-entry manifest:media-type="image/jpeg" manifest:full-path="Pictures/34d93f0bb157a783124003c5b9ed7bfa.jpg"/>
  <manifest:file-entry manifest:media-type="image/jpeg" manifest:full-path="Pictures/0691888d6e0ca0b061363683176b69f3.jpg"/>
  <manifest:file-entry manifest:media-type="image/png" manifest:full-path="Pictures/7a3ee5346a6dae1d0123bfe37257827a.pn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servico_repavimentadora"/><text:bookmark-start text:name="__RefHeading___manter_servico_repavimentadora_1"/><text:bookmark-start text:name="manter_servico_repavimentadora"/>Manter Serviço Repavimentadora<text:bookmark-end text:name="__RefHeading___manter_servico_repavimentadora_1"/><text:bookmark-end text:name="manter_servico_repavimentado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os dados de serviço da repavimentadora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Manter Serviço Repavimentadora</text:span>.</text:p>
          </table:table-cell>
        </table:table-row>
      </table:table>
      <text:p text:style-name="Text_20_body">Feito isso, o sistema acessa a tela de filtro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 tela e no relatório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536458333333cm" svg:height="10.451041666667cm"><draw:image xlink:href="Pictures/bc65231c5f550667ccd8db0c3efa3e76.png" xlink:type="simple" xlink:show="embed" xlink:actuate="onLoad"/></draw:frame></text:p></table:table-cell></table:table-row></table:table></draw:text-box></draw:frame></text:p>
      <text:p text:style-name="Text_20_body">Nesta funcionalidade só será possível alterar serviços quando a unidade repavimentadora associada à unidade organizacional do usuário for igual à unidade repavimentadora do serviço, ou para qualquer uma quando o usuário for da <text:span text:style-name="Strong_20_Emphasis">Compesa</text:span> (nesse caso, a unidade organizacional do usuário não fica associada a uma unidade repavimentadora).</text:p>
      <text:p text:style-name="Text_20_body">Marque o checkbox do campo <text:span text:style-name="Strong_20_Emphasis">Atualizar</text:span> para que o sistema exiba a tela <text:span text:style-name="Strong_20_Emphasis">Atualizar Serviço Repavimentadora</text:span>, caso só exista um registro que atenda aos parâmetros de pesquisa informados. Caso o checkbox esteja desmarcado e mais de um serviço atenda aos parâmetros de pesquisa, será exibida a tela <text:span text:style-name="Strong_20_Emphasis">Manter Serviço Repavimentadora</text:span>, onde será possivel escolher qual o registro deve ser atualizado, clicando no <text:span text:style-name="Emphasis">link</text:span> do campo <text:span text:style-name="Strong_20_Emphasis">Código</text:span>.</text:p>
      <text:p text:style-name="Text_20_body">Dito isso, informe os campos que julgar necessários e clique no botão <draw:frame draw:style-name="media" draw:name="2" text:anchor-type="as-char" draw:z-index="2" svg:width="1.2964583333333cm" svg:height="0.50270833333333cm"><draw:image xlink:href="Pictures/98d69463b7e2aae23d5a0a7fa6810598.jpg" xlink:type="simple" xlink:show="embed" xlink:actuate="onLoad"/></draw:frame>. Em seguida, o sistema exibe a tela contendo a lista de registros que atenderam aos parâmetros informados no filtro:</text:p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3" text:anchor-type="paragraph" draw:z-index="3" svg:width="16.404166666667cm" svg:height="10.424583333333cm"><draw:image xlink:href="Pictures/a6660cad3f0423223b4e2d244ad49d8f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Para remover um ou mais itens, marque o(s) checkbox(s) correspondente(s) ou, para remover todos, clique no <text:span text:style-name="Emphasis">link</text:span> <text:span text:style-name="Strong_20_Emphasis">Todos</text:span> e, em seguida, no botão <draw:frame draw:style-name="media" draw:name="4" text:anchor-type="as-char" draw:z-index="4" svg:width="1.8785416666667cm" svg:height="0.555625cm"><draw:image xlink:href="Pictures/670bd91a3ff7400b3360ad17e7ea47ab.jpg" xlink:type="simple" xlink:show="embed" xlink:actuate="onLoad"/></draw:frame>.</text:p>
            <text:p text:style-name="Text_20_body">Para atualizar um item da lista, clique no <text:span text:style-name="Emphasis">link</text:span> correspondente do campo <text:span text:style-name="Strong_20_Emphasis">Código</text:span>. Feito isso, o sistema acessa a tela a seguir:</text:p>
          </table:table-cell>
        </table:table-row>
      </table:table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16.51cm" svg:height="9.6308333333333cm"><draw:image xlink:href="Pictures/86154dabe687ffc6d255f84ddf515623.png" xlink:type="simple" xlink:show="embed" xlink:actuate="onLoad"/></draw:frame></text:p></table:table-cell></table:table-row></table:table></draw:text-box></draw:frame></text:p>
      <text:p text:style-name="Text_20_body">Agora, faça as modificações que julgar necessários (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) e clique no botão <draw:frame draw:style-name="media" draw:name="6" text:anchor-type="as-char" draw:z-index="6" svg:width="1.7197916666667cm" svg:height="0.555625cm"><draw:image xlink:href="Pictures/691cbce4a0fa4ff30c17dc82a1f92bf9.jpg" xlink:type="simple" xlink:show="embed" xlink:actuate="onLoad"/></draw:frame>.</text:p>
      <text:p text:style-name="Text_20_body">O sistema executa algumas validações:</text:p>
      <text:list text:style-name="List_20_1" text:continue-numbering="false">
        <text:list-item>
          <text:p text:style-name="List_20_1_Content_First"> Verificar existência de dados na tabela:</text:p>
          <text:list text:style-name="List_20_1">
            <text:list-item>
              <text:p text:style-name="List_20_1_Content"> Caso não exista dados para os parâmetros informados, o sistema exibe a seguinte mensagem: <text:span text:style-name="Emphasis">Tabela «Nome da Tabela» sem dados para seleção</text:span>.</text:p>
            </text:list-item>
          </text:list>
        </text:list-item>
        <text:list-item>
          <text:p text:style-name="List_20_1_Content"> Verificar preenchimentos dos campos:</text:p>
          <text:list text:style-name="List_20_1">
            <text:list-item>
              <text:p text:style-name="List_20_1_Content"> Caso não tenha sido informada nenhuma opção de filtragem, o sistema exibe a mensagem: <text:span text:style-name="Emphasis">Informe pelo menos uma opção de seleção</text:span>.</text:p>
            </text:list-item>
          </text:list>
        </text:list-item>
        <text:list-item>
          <text:p text:style-name="List_20_1_Content"> Nenhum registro encontrado:</text:p>
          <text:list text:style-name="List_20_1">
            <text:list-item>
              <text:p text:style-name="List_20_1_Content"> Caso a busca não retorne nenhum registro, o sistema exibe a mensagem: <text:span text:style-name="Emphasis">A pesquisa não retornou nenhum resultado</text:span>.</text:p>
            </text:list-item>
          </text:list>
        </text:list-item>
        <text:list-item>
          <text:p text:style-name="List_20_1_Content"> Exibe Lista de Unidade Repavimentadora:</text:p>
          <text:list text:style-name="List_20_1">
            <text:list-item>
              <text:p text:style-name="List_20_1_Content"> Caso o usuário logado não tenha unidade repavimentadora, o sistema seleciona todas as unidades repavimentadoras diferentes de nulo.</text:p>
            </text:list-item>
          </text:list>
        </text:list-item>
        <text:list-item>
          <text:p text:style-name="List_20_1_Content_Last"> Caso contrário, seleciona apenas a unidade repavimentadora do usuário logado.</text:p>
        </text:list-item>
      </text:list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9_text_frame" draw:name="Frame4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7" text:anchor-type="paragraph" draw:z-index="7" svg:width="20.531666666667cm" style:rel-width="100%" svg:height="3.9158333333333cm" style:rel-height="scale"><draw:image xlink:href="Pictures/5b7e639e25a14c09d921eaceab6f1e45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por extenso a descrição do serviço da repavimentadora, com no máximo 50 (cinquenta) caracteres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Campo obrigatório - Informe por extenso a descrição abreviada do serviço da repavimentadora, com no máximo 10 (dez) caracteres.</text:p>
          </table:table-cell>
        </table:table-row>
        <table:table-row>
          <table:table-cell office:value-type="string" table:style-name="tablecell">
            <text:p text:style-name="tablealignleft">Unidade do Serviço</text:p>
          </table:table-cell>
          <table:table-cell office:value-type="string" table:style-name="tablecell">
            <text:p text:style-name="tablealignleft">Campo obrigatório - Inform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Unidade Repavimentadora</text:p>
          </table:table-cell>
          <table:table-cell office:value-type="string" table:style-name="tablecell">
            <text:p text:style-name="tablealignleft">Campo obrigatório - Inform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Valor do Serviço</text:p>
          </table:table-cell>
          <table:table-cell office:value-type="string" table:style-name="tablecell">
            <text:p text:style-name="tablealignleft">Campo obrigatório - Informe o valor do serviço, com no máximo 7 (sete) dígitos inteiros, e 2 (dois) decimais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selecionar entre as opções <text:span text:style-name="Emphasis">Ativo</text:span> indica que o serviço está ativo, caso contrário, informe a opção <text:span text:style-name="Emphasis">Inativo</text:span>.</text:p>
          </table:table-cell>
        </table:table-row>
      </table:table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um ou mais itens marcados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 nas bases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/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/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38</meta:creation-date>
    <dc:creator>Generated</dc:creator>
    <dc:date>2026-09-16T10::37:38</dc:date>
    <dc:language>en-US</dc:language>
    <meta:editing-cycles>1</meta:editing-cycles>
    <meta:editing-duration>PT0S</meta:editing-duration>
    <dc:title>ajuda:manter_servico_repavimentadora</dc:title>
  </office:meta>
</office:document-meta>
</file>