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51cf98df9e9f32386e834174a7c4c7b9.jpg"/>
  <manifest:file-entry manifest:media-type="image/jpeg" manifest:full-path="Pictures/aaa9a45205554c08d4bb095bf5c206c8.jpg"/>
  <manifest:file-entry manifest:media-type="image/jpeg" manifest:full-path="Pictures/2ae3723b00f6d90acdaae91f018e5d3c.jpg"/>
  <manifest:file-entry manifest:media-type="image/jpeg" manifest:full-path="Pictures/6b86e73b8343471b4245484a183146e5.jpg"/>
  <manifest:file-entry manifest:media-type="image/jpeg" manifest:full-path="Pictures/670bd91a3ff7400b3360ad17e7ea47ab.jpg"/>
  <manifest:file-entry manifest:media-type="image/jpeg" manifest:full-path="Pictures/589f41acb004adfe50b60dc695243600.jpg"/>
  <manifest:file-entry manifest:media-type="image/png" manifest:full-path="Pictures/75c2fb0f034c3ea26911669d75b194f8.png"/>
  <manifest:file-entry manifest:media-type="image/jpeg" manifest:full-path="Pictures/6d5067420b00a90d47ccc9ab04671570.jpg"/>
  <manifest:file-entry manifest:media-type="image/jpeg" manifest:full-path="Pictures/ad06eb7ee369e628759176d210eb98b5.jpg"/>
  <manifest:file-entry manifest:media-type="image/jpeg" manifest:full-path="Pictures/ee32b28a3614a52cb1a4013c8855d022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a2ec7c9a4a3f362cc222e3a538894ef2.jpg"/>
  <manifest:file-entry manifest:media-type="image/jpeg" manifest:full-path="Pictures/347df57dc8a2ef11de23a2074e2b8301.jpg"/>
  <manifest:file-entry manifest:media-type="image/jpeg" manifest:full-path="Pictures/690c0edfa8d614271830fb610ffdc122.jpg"/>
  <manifest:file-entry manifest:media-type="image/jpeg" manifest:full-path="Pictures/e986e41922f0747d65cb90b59d7460e6.jpg"/>
  <manifest:file-entry manifest:media-type="image/jpeg" manifest:full-path="Pictures/c764417b59b1b941435a4d3b9a0733e3.jpg"/>
  <manifest:file-entry manifest:media-type="image/jpeg" manifest:full-path="Pictures/3eaa734ea9ec9d3342fdb7577701ea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manter_setor_comercial"/><text:bookmark-start text:name="__RefHeading___manter_setor_comercial_1"/><text:bookmark-start text:name="manter_setor_comercial"/>Manter Setor Comercial<text:bookmark-end text:name="__RefHeading___manter_setor_comercial_1"/><text:bookmark-end text:name="manter_setor_comerc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, excluir ou atualizar um setor comercial cadastrado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localizacao" text:style-name="Internet_20_link" text:visited-style-name="Visited_20_Internet_20_Link">Localização</text:a> &gt; <text:a xlink:type="simple" xlink:href="https://gsan.com.br/doku.php?id=ajuda:setor_comercial" text:style-name="Internet_20_link" text:visited-style-name="Visited_20_Internet_20_Link">Setor Comercial</text:a> &gt; Manter Setor Comercial</text:span>.</text:p>
          </table:table-cell>
        </table:table-row>
      </table:table>
      <text:p text:style-name="Text_20_body">Feito isso, o sistema acess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1.7475cm"><draw:image xlink:href="Pictures/51cf98df9e9f32386e834174a7c4c7b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, o sistema exibe a tela de filtro acima, para que sejam informados os parâmetros sobre o setor comercial, que podem ser filtrados pelas seguintes opções:</text:p>
            <text:list text:style-name="List_20_1" text:continue-numbering="false">
              <text:list-item>
                <text:p text:style-name="List_20_1_Content_First"> Localidade;</text:p>
              </text:list-item>
              <text:list-item>
                <text:p text:style-name="List_20_1_Content"> Código do Setor Comercial;</text:p>
              </text:list-item>
              <text:list-item>
                <text:p text:style-name="List_20_1_Content"> Nome do Setor Comercial:</text:p>
                <text:list text:style-name="List_20_1">
                  <text:list-item>
                    <text:p text:style-name="List_20_1_Content"> Iniciando pelo Texto; Contendo o Texto - para pesquisar os setores comerciais cujo nome inicie pelo texto informado ou o contenha.</text:p>
                  </text:list-item>
                </text:list>
              </text:list-item>
              <text:list-item>
                <text:p text:style-name="List_20_1_Content"> Muncicípio;</text:p>
              </text:list-item>
              <text:list-item>
                <text:p text:style-name="List_20_1_Content"> Indicador de Uso;</text:p>
              </text:list-item>
              <text:list-item>
                <text:p text:style-name="List_20_1_Content"> Setor Alternativo;</text:p>
              </text:list-item>
              <text:list-item>
                <text:p text:style-name="List_20_1_Content_Last"> Setor Criado para Atualização Cadastral.</text:p>
              </text:list-item>
            </text:list>
            <text:p text:style-name="Text_20_body">O sistema irá para a tela <text:span text:style-name="Strong_20_Emphasis">Manter Setor Comercial</text:span>, com a relação dos setores pesquisados, quando o campo (check-box) <text:span text:style-name="Strong_20_Emphasis">Atualizar</text:span> estiver desmarcado, ou quando a quantidade de registros selecionados na pesquisa for maior do que 1. O sistema irá, direto, para a tela <text:span text:style-name="Strong_20_Emphasis">Atualizar Setor Comercial</text:span>, quando houver a negação da condição relatada acima. Ou seja, quando o campo <text:span text:style-name="Strong_20_Emphasis">Atualizar</text:span> estiver marcado e a quantidade de registros selecionados for igual a 1.</text:p>
            <text:p text:style-name="Text_20_body">Dito isso, informe os parâmetros que julgar necessários e clique no botão <draw:frame draw:style-name="media" draw:name="2" text:anchor-type="as-char" draw:z-index="2" svg:width="1.2435416666667cm" svg:height="0.58208333333333cm"><draw:image xlink:href="Pictures/aaa9a45205554c08d4bb095bf5c206c8.jpg" xlink:type="simple" xlink:show="embed" xlink:actuate="onLoad"/></draw:frame>. Após a realização do filtro, o sistema exibe a tela com os registros cadastrados que atenderam ao filtro informad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377708333333cm" svg:height="11.932708333333cm"><draw:image xlink:href="Pictures/2ae3723b00f6d90acdaae91f018e5d3c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o clicar no botão <draw:frame draw:style-name="media" draw:name="4" text:anchor-type="as-char" draw:z-index="4" svg:width="0.74083333333333cm" svg:height="0.68791666666667cm"><draw:image xlink:href="Pictures/6b86e73b8343471b4245484a183146e5.jpg" xlink:type="simple" xlink:show="embed" xlink:actuate="onLoad"/></draw:frame>, o sistema gera o retório contendo os setores comerciais cadastradas que atenderam aos parâmetros informados no filtro, conforme modelo visualizado <text:span text:style-name="Strong_20_Emphasis"><text:a xlink:type="simple" xlink:href="#__RefHeading___modelo_de_relatoriosetores_comerciais_cadastrados_3" text:style-name="Local_20_link" text:visited-style-name="Visited_20_Local_20_Link">AQUI</text:a></text:span>.</text:p>
            <text:p text:style-name="Text_20_body">Para remover um item, marque no checkbox correspondente ou, para selecionar todos os itens para exclusão, marque no <text:span text:style-name="Emphasis">link</text:span> <text:span text:style-name="Strong_20_Emphasis"><text:span text:style-name="underline">Todos</text:span></text:span> e, em seguida, clique no botão <draw:frame draw:style-name="media" draw:name="5" text:anchor-type="as-char" draw:z-index="5" svg:width="1.8785416666667cm" svg:height="0.555625cm"><draw:image xlink:href="Pictures/670bd91a3ff7400b3360ad17e7ea47ab.jpg" xlink:type="simple" xlink:show="embed" xlink:actuate="onLoad"/></draw:frame>. Confirmada a exclusão, o sistema exibe a mensagem: <text:span text:style-name="Emphasis">Confirma remoção?</text:span>. Caso o usuário confirme, o sistema efetua a exclusão dos setores comerciais marcados no checkbox, e registra a transação de exclusão dos setores comerciais.</text:p>
            <text:p text:style-name="Text_20_body">Ao clicar no link correspondente no campo <text:span text:style-name="Strong_20_Emphasis">Código</text:span>, o sistema exibe a tela de atualização abaix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377708333333cm" svg:height="15.663333333333cm"><draw:image xlink:href="Pictures/589f41acb004adfe50b60dc69524360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Caso tenha selecionado o botão <draw:frame draw:style-name="media" draw:name="7" text:anchor-type="as-char" draw:z-index="7" svg:width="1.8785416666667cm" svg:height="0.555625cm"><draw:image xlink:href="Pictures/75c2fb0f034c3ea26911669d75b194f8.png" xlink:type="simple" xlink:show="embed" xlink:actuate="onLoad"/></draw:frame>, o sistema verifica se a fonte de captação foi informada. Caso tenha sido informado, o sistema disponibiliza a coleção de fonte de captação que atende ao setor comercial.</text:p>
            <text:p text:style-name="Text_20_body">Agora, faça as modificações que julgar necessárias e clique no botão <draw:frame draw:style-name="media" draw:name="8" text:anchor-type="as-char" draw:z-index="8" svg:width="1.7197916666667cm" svg:height="0.47625cm"><draw:image xlink:href="Pictures/6d5067420b00a90d47ccc9ab04671570.jpg" xlink:type="simple" xlink:show="embed" xlink:actuate="onLoad"/></draw:frame> (para detalhes sobre o preenchimento dos campos clique <text:span text:style-name="Strong_20_Emphasis"><text:a xlink:type="simple" xlink:href="#__RefHeading___preenchimento_dos_campos_5" text:style-name="Local_20_link" text:visited-style-name="Visited_20_Local_20_Link">AQUI</text:a></text:span>). O sistema efetua algumas validações:</text:p>
            <text:list text:style-name="List_20_1" text:continue-numbering="false">
              <text:list-item>
                <text:p text:style-name="List_20_1_Content_First"> Verificar preenchimento dos campos:</text:p>
                <text:list text:style-name="List_20_1">
                  <text:list-item>
                    <text:p text:style-name="List_20_1_Content"> Este fluxo segue as restrições de tratamento e validação do <text:span text:style-name="Strong_20_Emphasis"><text:a xlink:type="simple" xlink:href="https://gsan.com.br/doku.php?id=ajuda:inserir_setor_comercial" text:style-name="Internet_20_link" text:visited-style-name="Visited_20_Internet_20_Link">Inserir Setor Comercial</text:a></text:span>.</text:p>
                  </text:list-item>
                </text:list>
              </text:list-item>
              <text:list-item>
                <text:p text:style-name="List_20_1_Content"> Atualização realizada por outro usuário:</text:p>
                <text:list text:style-name="List_20_1">
                  <text:list-item>
                    <text:p text:style-name="List_20_1_Content"> Caso o usuário esteja tentando atualizar um setor comercial que já tenha sido atualizado durante a manutenção corrente, o sistema exibe a mensagem: <text:span text:style-name="Emphasis">Esse(s) registro(s) foi(ram) atualizado(s) ou removido(s) por outro usuário durante a operação. Realize uma nova manutenção</text:span>.</text:p>
                  </text:list-item>
                </text:list>
              </text:list-item>
              <text:list-item>
                <text:p text:style-name="List_20_1_Content"> Setor Comercial possui vínculos no sistema:</text:p>
                <text:list text:style-name="List_20_1">
                  <text:list-item>
                    <text:p text:style-name="List_20_1_Content"> Caso o usuário tenha selecionado um setor comercial que possua outros vínculos no sistema (ex.: setor comercial com imóvel), o sistema exibe a mensagem: <text:span text:style-name="Emphasis">Não é possível excluir o(s) registro(s) selecionado(s) devido a restrições do sistema</text:span>.</text:p>
                  </text:list-item>
                </text:list>
              </text:list-item>
              <text:list-item>
                <text:p text:style-name="List_20_1_Content"> Verificar existência de fonte de captação:</text:p>
                <text:list text:style-name="List_20_1">
                  <text:list-item>
                    <text:p text:style-name="List_20_1_Content"> Caso o código da fonte de captação não exista, é exibida a mensagem: <text:span text:style-name="Emphasis">Fonte de Captação inexistente</text:span>.</text:p>
                  </text:list-item>
                </text:list>
              </text:list-item>
              <text:list-item>
                <text:p text:style-name="List_20_1_Content"> Verificar existência de quadra associada:</text:p>
                <text:list text:style-name="List_20_1">
                  <text:list-item>
                    <text:p text:style-name="List_20_1_Content"> Caso o setor comercial esteja associado a uma quadra  e o usuário tenha informado <text:span text:style-name="Emphasis">SIM</text:span> para setor alternativo, é exibida a mensagem: <text:span text:style-name="Emphasis">Setor Comercial associado a uma quadra não pode ser alternativo</text:span>.</text:p>
                  </text:list-item>
                </text:list>
              </text:list-item>
              <text:list-item>
                <text:p text:style-name="List_20_1_Content"> Verificar a existência de rota alternativa:</text:p>
                <text:list text:style-name="List_20_1">
                  <text:list-item>
                    <text:p text:style-name="List_20_1_Content"> Caso o setor comercial esteja associado a uma rota alternativa e o usuário tenha informado <text:span text:style-name="Emphasis">NÃO</text:span> para setor alternativo, é exibida a mensagem: <text:span text:style-name="Emphasis">Setor Comercial associado a uma rota alternativa</text:span>.</text:p>
                  </text:list-item>
                </text:list>
              </text:list-item>
              <text:list-item>
                <text:p text:style-name="List_20_1_Content"> Verificar sucesso da operação:</text:p>
                <text:list text:style-name="List_20_1">
                  <text:list-item>
                    <text:p text:style-name="List_20_1_Content"> Caso o código de retorno da operação efetuada no banco de dados seja diferente de zero, é exibida a mensagem conforme o código de retorno; caso contrário, exibe as seguintes mensagens:</text:p>
                    <text:list text:style-name="List_20_1">
                      <text:list-item>
                        <text:p text:style-name="List_20_1_Content"> Na atualização: <text:span text:style-name="Emphasis">Setor Comercial de código «código do Setor Comercial » atualizado com sucesso</text:span>.</text:p>
                      </text:list-item>
                      <text:list-item>
                        <text:p text:style-name="List_20_1_Content_Last"> Na remoção: <text:span text:style-name="Emphasis">«Quantidade» Setor(es) Comercial(ais) removido(s) com sucesso</text:span>.</text:p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h text:style-name="Heading_20_2" text:outline-level="2"><text:bookmark-start text:name="__RefHeading___modelo_de_relatoriosetores_comerciais_cadastrados_3"/><text:bookmark-start text:name="modelo_de_relatoriosetores_comerciais_cadastrados"/>MODELO DE RELATÓRIO: SETORES COMERCIAIS CADASTRADOS<text:bookmark-end text:name="__RefHeading___modelo_de_relatoriosetores_comerciais_cadastrados_3"/><text:bookmark-end text:name="modelo_de_relatoriosetores_comerciais_cadastrados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9" text:anchor-type="paragraph" draw:z-index="9" svg:width="32.781875cm" style:rel-width="100%" svg:height="11.403541666667cm" style:rel-height="scale"><draw:image xlink:href="Pictures/ad06eb7ee369e628759176d210eb98b5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10" text:anchor-type="paragraph" draw:z-index="10" svg:width="20.081875cm" style:rel-width="100%" svg:height="3.2279166666667cm" style:rel-height="scale"><draw:image xlink:href="Pictures/ee32b28a3614a52cb1a4013c8855d022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Este campo é exibido pelo sistema e não é permitida alteração.</text:p>
          </table:table-cell>
        </table:table-row>
        <table:table-row>
          <table:table-cell office:value-type="string" table:style-name="tablecell">
            <text:p text:style-name="tablealignleft">Código do Setor Comercial</text:p>
          </table:table-cell>
          <table:table-cell office:value-type="string" table:style-name="tablecell">
            <text:p text:style-name="tablealignleft">Este campo é exibido pelo sistema e não é permitida alteração.</text:p>
          </table:table-cell>
        </table:table-row>
        <table:table-row>
          <table:table-cell office:value-type="string" table:style-name="tablecell">
            <text:p text:style-name="tablealignleft">Nome do Setor Comercial</text:p>
          </table:table-cell>
          <table:table-cell office:value-type="string" table:style-name="tablecell">
            <text:p text:style-name="tablealignleft">Campo obrigatório. Nome do setor comercial com, no máximo, 30 (trinta) caracteres.</text:p>
          </table:table-cell>
        </table:table-row>
        <table:table-row>
          <table:table-cell office:value-type="string" table:style-name="tablecell">
            <text:p text:style-name="tablealignleft">Município</text:p>
          </table:table-cell>
          <table:table-cell office:value-type="string" table:style-name="tablecell">
            <text:p text:style-name="tablealignleft">Campo obrigatório. Informe o código do município, ou clique no botão <draw:frame draw:style-name="media" draw:name="11" text:anchor-type="as-char" draw:z-index="11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municipio" text:style-name="Internet_20_link" text:visited-style-name="Visited_20_Internet_20_Link">Pesquisar Município</text:a></text:span>, para selecionar o município desejado. O nome do município será exibido no campo ao lado. Para apagar o conteúdo do campo, clique no botão <draw:frame draw:style-name="media" draw:name="12" text:anchor-type="as-char" draw:z-index="12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Informe uma das opções: <text:span text:style-name="Emphasis">Ativo</text:span> ou <text:span text:style-name="Emphasis">Inativo</text:span>.</text:p>
          </table:table-cell>
        </table:table-row>
        <table:table-row>
          <table:table-cell office:value-type="string" table:style-name="tablecell">
            <text:p text:style-name="tablealignleft">Indicador de Bloqueio</text:p>
          </table:table-cell>
          <table:table-cell office:value-type="string" table:style-name="tablecell">
            <text:p text:style-name="tablealignleft">Informe uma das opções: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Setor Alternativo</text:p>
          </table:table-cell>
          <table:table-cell office:value-type="string" table:style-name="tablecell">
            <text:p text:style-name="tablealignleft">Informe uma das opções: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Setor Criado para Atualização Cadastral</text:p>
          </table:table-cell>
          <table:table-cell office:value-type="string" table:style-name="tablecell">
            <text:p text:style-name="tablealignleft">Campo obrigatório. Informe uma das opções: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Fonte de Captação</text:p>
          </table:table-cell>
          <table:table-cell office:value-type="string" table:style-name="tablecell">
            <text:p text:style-name="tablealignleft">Campo obrigatório. Informe o código da fonte de captação, ou clique no botão <draw:frame draw:style-name="media" draw:name="13" text:anchor-type="as-char" draw:z-index="13" svg:width="0.60854166666667cm" svg:height="0.555625cm"><draw:image xlink:href="Pictures/4a1d013358fec02f62fd9128287614a7.gif" xlink:type="simple" xlink:show="embed" xlink:actuate="onLoad"/></draw:frame> para selecionar a fonte desejada. O nome será exibido no campo ao lado. Para apagar o conteúdo do campo, clique no botão <draw:frame draw:style-name="media" draw:name="14" text:anchor-type="as-char" draw:z-index="14" svg:width="0.52916666666667cm" svg:height="0.555625cm"><draw:image xlink:href="Pictures/7d683db972d9051c5dfecc78c7cc997d.gif" xlink:type="simple" xlink:show="embed" xlink:actuate="onLoad"/></draw:frame> ao lado do campo em exibição. Para adicionar a fonte de captação, clique no botão <draw:frame draw:style-name="media" draw:name="15" text:anchor-type="as-char" draw:z-index="15" svg:width="1.8785416666667cm" svg:height="0.555625cm"><draw:image xlink:href="Pictures/75c2fb0f034c3ea26911669d75b194f8.pn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349375cm" svg:height="0.50270833333333cm"><draw:image xlink:href="Pictures/a2ec7c9a4a3f362cc222e3a538894ef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2435416666667cm" svg:height="0.58208333333333cm"><draw:image xlink:href="Pictures/aaa9a45205554c08d4bb095bf5c206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(s) item(ns) marcado(s) no(s) checkbox(s)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relatório dos setores comerciais que atendem ao filtro inform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8785416666667cm" svg:height="0.555625cm"><draw:image xlink:href="Pictures/75c2fb0f034c3ea26911669d75b194f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dicionar uma fonte de capta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0.714375cm" svg:height="0.42333333333333cm"><draw:image xlink:href="Pictures/690c0edfa8d614271830fb610ffdc12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a fonte de captação cadastr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7727083333333cm" svg:height="0.52916666666667cm"><draw:image xlink:href="Pictures/c764417b59b1b941435a4d3b9a0733e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 na base de dados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cadastro:uc0022" text:style-name="Internet_20_link" text:visited-style-name="Visited_20_Internet_20_Link">Manter Setor Comercial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setor_comercial" text:style-name="Internet_20_link" text:visited-style-name="Visited_20_Internet_20_Link">Setor Comercial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2" text:outline-level="2"><text:bookmark-start text:name="__RefHeading___videos_9"/><text:bookmark-start text:name="videos"/>Vídeos<text:bookmark-end text:name="__RefHeading___videos_9"/><text:bookmark-end text:name="videos"/></text:h>
      <text:p text:style-name="Text_20_body"><text:span text:style-name="Strong_20_Emphasis"><text:a xlink:type="simple" xlink:href="https://gsan.com.br/doku.php?id=treinamentos:livre:video-aulas:manter_setor_comercial" text:style-name="Internet_20_link" text:visited-style-name="Visited_20_Internet_20_Link">Manter Setor Comercial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55</meta:creation-date>
    <dc:creator>Generated</dc:creator>
    <dc:date>2026-09-16T09::53:55</dc:date>
    <dc:language>en-US</dc:language>
    <meta:editing-cycles>1</meta:editing-cycles>
    <meta:editing-duration>PT0S</meta:editing-duration>
    <dc:title>ajuda:manter_setor_comercial</dc:title>
  </office:meta>
</office:document-meta>
</file>