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30b2b5307b49e333ddd3b1b4bfbfe6d1.jpg"/>
  <manifest:file-entry manifest:media-type="image/jpeg" manifest:full-path="Pictures/98d69463b7e2aae23d5a0a7fa6810598.jpg"/>
  <manifest:file-entry manifest:media-type="image/jpeg" manifest:full-path="Pictures/772ea5d2835abc21020cbc13ad9125ba.jpg"/>
  <manifest:file-entry manifest:media-type="image/jpeg" manifest:full-path="Pictures/6b86e73b8343471b4245484a183146e5.jpg"/>
  <manifest:file-entry manifest:media-type="image/jpeg" manifest:full-path="Pictures/670bd91a3ff7400b3360ad17e7ea47ab.jpg"/>
  <manifest:file-entry manifest:media-type="image/jpeg" manifest:full-path="Pictures/8f08fcd9b0e4e529dde8c115ad666c85.jpg"/>
  <manifest:file-entry manifest:media-type="image/jpeg" manifest:full-path="Pictures/691cbce4a0fa4ff30c17dc82a1f92bf9.jpg"/>
  <manifest:file-entry manifest:media-type="image/jpeg" manifest:full-path="Pictures/020b6a80e1dd0ec8aa5497aef77bac1d.jpg"/>
  <manifest:file-entry manifest:media-type="image/jpeg" manifest:full-path="Pictures/f9ad7f79888ed8792deb9fd2ac03dce8.jpg"/>
  <manifest:file-entry manifest:media-type="image/jpeg" manifest:full-path="Pictures/ba58efef41114e43bf5ade87ef609c29.jpg"/>
  <manifest:file-entry manifest:media-type="image/jpeg" manifest:full-path="Pictures/edd78664e0701a9a97b7c2ab5722e0bb.jpg"/>
  <manifest:file-entry manifest:media-type="image/jpeg" manifest:full-path="Pictures/e986e41922f0747d65cb90b59d7460e6.jpg"/>
  <manifest:file-entry manifest:media-type="image/png" manifest:full-path="Pictures/7a3ee5346a6dae1d0123bfe37257827a.pn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situacao_de_ligacao_de_agua"/><text:bookmark-start text:name="__RefHeading___manter_situacao_de_ligacao_de_agua_1"/><text:bookmark-start text:name="manter_situacao_de_ligacao_de_agua"/>Manter Situação de Ligação de Água<text:bookmark-end text:name="__RefHeading___manter_situacao_de_ligacao_de_agua_1"/><text:bookmark-end text:name="manter_situacao_de_ligacao_de_agu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a situação de ligação de água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ligacao_de_agua" text:style-name="Internet_20_link" text:visited-style-name="Visited_20_Internet_20_Link">Ligação de Água</text:a> &gt; Manter Situação de Ligação de Água</text:span>.</text:p>
            <text:p text:style-name="Text_20_body">Feito isso, o sistema visualiza a tela de filtro a seguir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45416666667cm" svg:height="14.472708333333cm"><draw:image xlink:href="Pictures/30b2b5307b49e333ddd3b1b4bfbfe6d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, o sistema exibe a tela de filtro acima. O sistema irá para a tela <text:span text:style-name="Strong_20_Emphasis">Manter Situação de Ligação de Água</text:span>, com a relação das situações pesquisadas, quando o campo (check-box) <text:span text:style-name="Strong_20_Emphasis">Atualizar</text:span> estiver desmarcado, ou quando a quantidade de registros selecionados na pesquisa for maior do que 1. O sistema irá, direto, para a tela <text:span text:style-name="Strong_20_Emphasis">Atualizar Situação de Ligação de Água</text:span>, quando houver a negação da condição relatada acima. Ou seja, quando o campo <text:span text:style-name="Strong_20_Emphasis">Atualizar</text:span> estiver marcado e a quantidade de registros selecionados for igual a 1.</text:p>
            <text:p text:style-name="Text_20_body">Foram alteradas as funcionalidades de <text:span text:style-name="Strong_20_Emphasis"><text:a xlink:type="simple" xlink:href="https://gsan.com.br/doku.php?id=ajuda:inserir_situacao_de_ligacao_de_agua" text:style-name="Internet_20_link" text:visited-style-name="Visited_20_Internet_20_Link">Inserir Situação de ligação de Água</text:a></text:span>, e <text:span text:style-name="Strong_20_Emphasis"><text:a xlink:type="simple" xlink:href="#ajuda:manter_situacao_de_ligacao_de_agua" text:style-name="Local_20_link" text:visited-style-name="Visited_20_Local_20_Link">Manter Situação de ligação de Água</text:a></text:span>, para tratar o indicador criado (Indicador de Faturar com Leitura Real). Caso o  <text:span text:style-name="Emphasis">Indicador de só Faturar com Consumo Real</text:span> esteja marcado com <text:span text:style-name="Emphasis">Sim</text:span>, o <text:span text:style-name="Emphasis">Indicador de Faturar com Leitura Real</text:span> deve assumir <text:span text:style-name="Emphasis">Sim</text:span>, permitindo as demais combinações.</text:p>
            <text:p text:style-name="Text_20_body">Para a <text:span text:style-name="Strong_20_Emphasis">SAAE de Juazeiro - BA</text:span>, o campo <text:span text:style-name="Strong_20_Emphasis">Indicador de cobrança da Taxa de Coleta de Lixo (TCL)</text:span> é visualizado, uma vez que a Companhia de Abastecimento de Água e Saneamento se tornou responsável também pela coleta de lixo de sua cidade. Neste campo, informe obrigatoriamente se a situação da ligação de água que você irá atualizar contém cobrança da <text:span text:style-name="Emphasis">TCL</text:span>. Os valores da taxa variam de acordo com a categoria do imóvel (Residencial, Comercial, Industrial e Público) e suas respectivas subcategorias. Além disso, a <text:span text:style-name="Emphasis">TCL</text:span> é cobrada junto da conta mensal de água, podendo ser atualizada anualmente, de acordo com o <text:span text:style-name="Strong_20_Emphasis">Valor de Referência Fiscal (VRF)</text:span>, que é corrigido pelo <text:span text:style-name="Strong_20_Emphasis"><text:a xlink:type="simple" xlink:href="http://www.ibge.gov.br/home/estatistica/indicadores/precos/inpc_ipca/defaultinpc.shtm" text:style-name="Internet_20_link" text:visited-style-name="Visited_20_Internet_20_Link">IPCA</text:a></text:span>. A definição da cobrança da taxa para determinada situação de ligação de água é feita na funcionalidade <text:span text:style-name="Strong_20_Emphasis"><text:a xlink:type="simple" xlink:href="https://gsan.com.br/doku.php?id=ajuda:inserir_situacao_de_ligacao_de_agua" text:style-name="Internet_20_link" text:visited-style-name="Visited_20_Internet_20_Link">Inserir Situação de Ligação de Água</text:a></text:span>.</text:p>
            <text:p text:style-name="Text_20_body">Dito isso, informe os campos que julgar necessários e clique no botão <draw:frame draw:style-name="media" draw:name="2" text:anchor-type="as-char" draw:z-index="2" svg:width="1.2964583333333cm" svg:height="0.50270833333333cm"><draw:image xlink:href="Pictures/98d69463b7e2aae23d5a0a7fa6810598.jpg" xlink:type="simple" xlink:show="embed" xlink:actuate="onLoad"/></draw:frame>. Em seguida, o sistema exibe a tela contendo a lista de registros que atenderam aos parâmetros informados no filtr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324791666667cm" svg:height="10.265833333333cm"><draw:image xlink:href="Pictures/772ea5d2835abc21020cbc13ad9125b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o clicar no botão <draw:frame draw:style-name="media" draw:name="4" text:anchor-type="as-char" draw:z-index="4" svg:width="0.74083333333333cm" svg:height="0.68791666666667cm"><draw:image xlink:href="Pictures/6b86e73b8343471b4245484a183146e5.jpg" xlink:type="simple" xlink:show="embed" xlink:actuate="onLoad"/></draw:frame>, o sistema gera o relatório contendo esses registros, conforme modelo visualizado <text:span text:style-name="Strong_20_Emphasis"><text:a xlink:type="simple" xlink:href="#__RefHeading___modelo_do_relatoriosituacoes_de_ligacao_de_agua_cadastradas_3" text:style-name="Local_20_link" text:visited-style-name="Visited_20_Local_20_Link">AQUI</text:a></text:span>.</text:p>
            <text:p text:style-name="Text_20_body">Para remover um ou mais itens, marque o(s) checkbox(s) correspondente(s), ou para remover todos, clique no <text:span text:style-name="Emphasis">link</text:span> <text:span text:style-name="Strong_20_Emphasis"><text:span text:style-name="underline">Todos</text:span></text:span>, e, em seguida, clique no botão <draw:frame draw:style-name="media" draw:name="5" text:anchor-type="as-char" draw:z-index="5" svg:width="1.8785416666667cm" svg:height="0.555625cm"><draw:image xlink:href="Pictures/670bd91a3ff7400b3360ad17e7ea47ab.jpg" xlink:type="simple" xlink:show="embed" xlink:actuate="onLoad"/></draw:frame>.</text:p>
            <text:p text:style-name="Text_20_body">Para atualizar um item da lista, clique no <text:span text:style-name="Emphasis">link</text:span> correspondente do campo <text:span text:style-name="Strong_20_Emphasis">Descrição</text:span> para exibir a tela de atualização a seguir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298333333333cm" svg:height="12.779375cm"><draw:image xlink:href="Pictures/8f08fcd9b0e4e529dde8c115ad666c85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Para atualizar, faça as modificações necessárias e clique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 O sistema executa algumas validações:</text:p>
            <text:list text:style-name="List_20_1" text:continue-numbering="false">
              <text:list-item>
                <text:p text:style-name="List_20_1_Content_Firs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inclusão da situação da ligação de água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List_20_1_Content"> Atualização realizada por outro usuário:</text:p>
                <text:list text:style-name="List_20_1">
                  <text:list-item>
                    <text:p text:style-name="List_20_1_Content"> Caso o usuário tente atualizar uma situação de ligação de água que já tenha sido atualizada durante a manutenção corrente, o sistema exibe a mensagem: <text:span text:style-name="Emphasis">Esse(s) registro(s) foi(ram) atualizado(s) ou removido(s) por outro usuário durante a operação. Realize uma nova manutenção</text:span>.</text:p>
                  </text:list-item>
                </text:list>
              </text:list-item>
              <text:list-item>
                <text:p text:style-name="List_20_1_Content"> Verificar sucesso da operação:</text:p>
                <text:list text:style-name="List_20_1">
                  <text:list-item>
                    <text:p text:style-name="List_20_1_Content_Last"> Caso o código de retorno da operação efetuada no banco de dados seja diferente de zero, o sistema exibe a mensagem conforme o código de retorno.</text:p>
                  </text:list-item>
                </text:list>
              </text:list-item>
            </text:list>
          </table:table-cell>
        </table:table-row>
      </table:table>
      <text:h text:style-name="Heading_20_2" text:outline-level="2"><text:bookmark-start text:name="__RefHeading___modelo_do_relatoriosituacoes_de_ligacao_de_agua_cadastradas_3"/><text:bookmark-start text:name="modelo_do_relatoriosituacoes_de_ligacao_de_agua_cadastradas"/>MODELO DO RELATÓRIO: SITUAÇÕES DE LIGAÇÃO DE ÁGUA CADASTRADAS<text:bookmark-end text:name="__RefHeading___modelo_do_relatoriosituacoes_de_ligacao_de_agua_cadastradas_3"/><text:bookmark-end text:name="modelo_do_relatoriosituacoes_de_ligacao_de_agua_cadastradas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33.152291666667cm" style:rel-width="100%" svg:height="11.7475cm" style:rel-height="scale"><draw:image xlink:href="Pictures/020b6a80e1dd0ec8aa5497aef77bac1d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9" text:anchor-type="paragraph" draw:z-index="9" svg:width="20.134791666667cm" style:rel-width="100%" svg:height="3.2014583333333cm" style:rel-height="scale"><draw:image xlink:href="Pictures/f9ad7f79888ed8792deb9fd2ac03dce8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da situação de ligação de água, com no máximo 20 (vinte) caracteres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Campo obrigatório - Informe a Descrição abreviada da situação de ligação de água, com no máximo 3 (três) caracteres.</text:p>
          </table:table-cell>
        </table:table-row>
        <table:table-row>
          <table:table-cell office:value-type="string" table:style-name="tablecell">
            <text:p text:style-name="tablealignleft">Consumo Mínimo</text:p>
          </table:table-cell>
          <table:table-cell office:value-type="string" table:style-name="tablecell">
            <text:p text:style-name="tablealignleft">Campo obrigatório - Informe o consumo mínimo da situação da ligação de água com, no máximo 10 (dez) caracteres.</text:p>
          </table:table-cell>
        </table:table-row>
        <table:table-row>
          <table:table-cell office:value-type="string" table:style-name="tablecell">
            <text:p text:style-name="tablealignleft">Indicador de Faturamento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Existência de Rede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Existência de Ligação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Abastecimento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Permissão para Corte de Esgoto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Só Faturar com Consumo Real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Faturar com Leitura Real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selecionar entre as opções <text:span text:style-name="Emphasis">Ativo</text:span> ou <text:span text:style-name="Emphasis">Inativo</text:span>.</text:p>
          </table:table-cell>
        </table:table-row>
        <table:table-row>
          <table:table-cell office:value-type="string" table:style-name="tablecell">
            <text:p text:style-name="tablealignleft">Indicador de cobrança da Taxa de Coleta de Lixo (TCL)</text:p>
          </table:table-cell>
          <table:table-cell office:value-type="string" table:style-name="tablecell">
            <text:p text:style-name="tablealignleft">Campo obrigatório - selecionar entre as opções <text:span text:style-name="Emphasis">SIM</text:span> ou <text:span text:style-name="Emphasis">NÃO</text:span>.</text:p>
          </table:table-cell>
        </table:table-row>
      </table:table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move um ou mais itens marcados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0902083333333cm" style:rel-width="100%" svg:height="0.50270833333333cm" style:rel-height="scale"><draw:image xlink:href="Pictures/edd78664e0701a9a97b7c2ab5722e0bb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gera o relatório SITUAÇÕES DE LIGAÇÃO DE ÁGUA CADASTRADA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atualização dos dados na base de dados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atendimento_ao_publico:uc0787" text:style-name="Internet_20_link" text:visited-style-name="Visited_20_Internet_20_Link">Manter Situação de Ligação de Água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l#ligacao" text:style-name="Internet_20_link" text:visited-style-name="Visited_20_Internet_20_Link">Ligação</text:a></text:span></text:p>
      <text:p text:style-name="Text_20_body">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3::15:04</meta:creation-date>
    <dc:creator>Generated</dc:creator>
    <dc:date>2026-09-15T13::15:04</dc:date>
    <dc:language>en-US</dc:language>
    <meta:editing-cycles>1</meta:editing-cycles>
    <meta:editing-duration>PT0S</meta:editing-duration>
    <dc:title>ajuda:manter_situacao_de_ligacao_de_agua</dc:title>
  </office:meta>
</office:document-meta>
</file>