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d286b57f6974bffa02a81f7a5f7cd7.png"/>
  <manifest:file-entry manifest:media-type="image/jpeg" manifest:full-path="Pictures/1fbd744f77f6c9aca4d6bf78f09416d0.jpg"/>
  <manifest:file-entry manifest:media-type="image/png" manifest:full-path="Pictures/b695a112fe2e12540ea3897d3ccafc59.png"/>
  <manifest:file-entry manifest:media-type="image/jpeg" manifest:full-path="Pictures/670bd91a3ff7400b3360ad17e7ea47ab.jpg"/>
  <manifest:file-entry manifest:media-type="image/jpeg" manifest:full-path="Pictures/6b86e73b8343471b4245484a183146e5.jpg"/>
  <manifest:file-entry manifest:media-type="image/jpeg" manifest:full-path="Pictures/3df111d390ddba627910a711c02bd9f0.jpg"/>
  <manifest:file-entry manifest:media-type="image/jpeg" manifest:full-path="Pictures/28bece08a54040a0cfbb2af949e3fc81.jpg"/>
  <manifest:file-entry manifest:media-type="image/jpeg" manifest:full-path="Pictures/28c2a180d2a9139844a354c0dcdb0bc4.jpg"/>
  <manifest:file-entry manifest:media-type="image/jpeg" manifest:full-path="Pictures/347df57dc8a2ef11de23a2074e2b8301.jpg"/>
  <manifest:file-entry manifest:media-type="image/gif" manifest:full-path="Pictures/8fb21656a5cd9bfdcf4bc167f8eb632e.gif"/>
  <manifest:file-entry manifest:media-type="image/png" manifest:full-path="Pictures/cddaa11e1af3e5cc4f9b4d76859ff1ef.png"/>
  <manifest:file-entry manifest:media-type="image/png" manifest:full-path="Pictures/da8f81bc976f8533af75da3522eebf6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6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3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3.8999745158002cm" style:rel-height="scale"><draw:image xlink:href="Pictures/77d286b57f6974bffa02a81f7a5f7cd7.png" xlink:type="simple" xlink:show="embed" xlink:actuate="onLoad"/></draw:frame></draw:a></text:p>
      <text:h text:style-name="Heading_20_1" text:outline-level="1"><text:bookmark text:name="ajuda:manter_tarifa_de_consumo"/><text:bookmark-start text:name="__RefHeading___manter_tarifa_de_consumo_1"/><text:bookmark-start text:name="manter_tarifa_de_consumo"/>Manter Tarifa de Consumo<text:bookmark-end text:name="__RefHeading___manter_tarifa_de_consumo_1"/><text:bookmark-end text:name="manter_tarifa_de_consum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Esta opção do sistema permite que seja efetuada a manutenção (alteração, reajuste ou exclusão) das <text:span text:style-name="Strong_20_Emphasis">Tarifas de Consumo</text:span> existentes nas bases de dados. Além da alteração, reajuste e exclusão, esta opção permite também a emissão de um relatório com o resultado do filtro.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tablealignleft">A funcionalidade pode ser acessada através d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faturamento" text:style-name="Internet_20_link" text:visited-style-name="Visited_20_Internet_20_Link">Faturamento</text:a> &gt; <text:a xlink:type="simple" xlink:href="https://gsan.com.br/doku.php?id=ajuda:tarifa_de_consumo" text:style-name="Internet_20_link" text:visited-style-name="Visited_20_Internet_20_Link">Tarifa de Consumo</text:a> &gt; Manter Tarifa de Consumo</text:span>.</text:p>
            <text:p text:style-name="Text_20_body">Inicialmente, o sistema apresenta a tela <text:span text:style-name="Strong_20_Emphasis"><text:a xlink:type="simple" xlink:href="https://gsan.com.br/doku.php?id=ajuda:filtrar_tarifa_de_consumo" text:style-name="Internet_20_link" text:visited-style-name="Visited_20_Internet_20_Link">Filtrar Tarifa de Consumo</text:a></text:span> para que seja efetuado o filtro das Tarifas de Consumo que serão alteradas, reajustas ou excluídas.</text:p>
            <text:p text:style-name="Text_20_body">Após a execução do filtro, o sistema apresentá a tela <text:span text:style-name="Strong_20_Emphasis"><text:a xlink:type="simple" xlink:href="#__RefHeading___tela_manter_tarifa_de_consumo_2" text:style-name="Local_20_link" text:visited-style-name="Visited_20_Local_20_Link">Manter Tarifa de Consumo</text:a></text:span>, com a relação das Tarifas de Consumo pesquisadas; ou irá, direto, para a tela <text:span text:style-name="Strong_20_Emphasis"><text:a xlink:type="simple" xlink:href="https://gsan.com.br/doku.php?id=ajuda:atualizar_tarifa_de_consumo" text:style-name="Internet_20_link" text:visited-style-name="Visited_20_Internet_20_Link">Atualizar Tarifa de Consumo</text:a></text:span>.</text:p>
            <text:p text:style-name="Text_20_body">O sistema apresentará a tela <text:span text:style-name="Strong_20_Emphasis"><text:a xlink:type="simple" xlink:href="#__RefHeading___tela_manter_tarifa_de_consumo_2" text:style-name="Local_20_link" text:visited-style-name="Visited_20_Local_20_Link">Manter Tarifa de Consumo</text:a></text:span>, com a relação das Tarifas de Consumo pesquisadas, quando o campo <text:span text:style-name="Strong_20_Emphasis">Atualizar</text:span> estiver desmarcado, ou quando a quantidade de registros selecionados na pesquisa for maior do que 1. </text:p>
            <text:p text:style-name="Text_20_body">O sistema irá, direto, para a tela <text:span text:style-name="Strong_20_Emphasis"><text:a xlink:type="simple" xlink:href="https://gsan.com.br/doku.php?id=ajuda:atualizar_tarifa_de_consumo" text:style-name="Internet_20_link" text:visited-style-name="Visited_20_Internet_20_Link">Atualizar Tarifa de Consumo</text:a></text:span>, quando houver a negação da condição relatada acima. Ou seja, quando o campo <text:span text:style-name="Strong_20_Emphasis">Atualizar</text:span>  estiver marcado e a quantidade de registros selecionados for igual a 1. </text:p>
            <text:p text:style-name="Text_20_body">O quadro, abaixo, apresenta as diversas alternativas, e a tela que deve ser apresentada em cada uma das alternativas. </text:p>
            <table:table table:style-name="Table">
              <table:table-column/>
              <table:table-column/>
              <table:table-column/>
              <table:table-row>
                <table:table-cell office:value-type="string" table:style-name="tableheader">
                  <text:p text:style-name="Table_20_Heading">Campo Atualizar</text:p>
                </table:table-cell>
                <table:table-cell office:value-type="string" table:style-name="tableheader">
                  <text:p text:style-name="Table_20_Heading">Qtd. Registros Selecionados</text:p>
                </table:table-cell>
                <table:table-cell office:value-type="string" table:style-name="tableheader">
                  <text:p text:style-name="Table_20_Heading">Tela Apresentada</text:p>
                </table:table-cell>
              </table:table-row>
              <table:table-row>
                <table:table-cell office:value-type="string" table:style-name="tablecell">
                  <text:p text:style-name="tablealignleft"><text:span text:style-name="Strong_20_Emphasis">Marcado</text:span></text:p>
                </table:table-cell>
                <table:table-cell office:value-type="string" table:style-name="tablecell">
                  <text:p text:style-name="tablealignleft">1 registro</text:p>
                </table:table-cell>
                <table:table-cell office:value-type="string" table:style-name="tablecell">
                  <text:p text:style-name="tablealignleft">Atualizar Tarifa de Consumo</text:p>
                </table:table-cell>
              </table:table-row>
              <table:table-row>
                <table:table-cell office:value-type="string" table:style-name="tablecell">
                  <text:p text:style-name="tablealignleft"><text:span text:style-name="Strong_20_Emphasis">Marcado</text:span></text:p>
                </table:table-cell>
                <table:table-cell office:value-type="string" table:style-name="tablecell">
                  <text:p text:style-name="tablealignleft">mais de 1 registro</text:p>
                </table:table-cell>
                <table:table-cell office:value-type="string" table:style-name="tablecell">
                  <text:p text:style-name="tablealignleft">Manter Tarifa de Consumo</text:p>
                </table:table-cell>
              </table:table-row>
              <table:table-row>
                <table:table-cell office:value-type="string" table:style-name="tablecell">
                  <text:p text:style-name="tablealignleft"><text:span text:style-name="Strong_20_Emphasis">Desmarcado</text:span></text:p>
                </table:table-cell>
                <table:table-cell office:value-type="string" table:style-name="tablecell">
                  <text:p text:style-name="tablealignleft">1 registro</text:p>
                </table:table-cell>
                <table:table-cell office:value-type="string" table:style-name="tablecell">
                  <text:p text:style-name="tablealignleft">Manter Tarifa de Consumo</text:p>
                </table:table-cell>
              </table:table-row>
              <table:table-row>
                <table:table-cell office:value-type="string" table:style-name="tablecell">
                  <text:p text:style-name="tablealignleft"><text:span text:style-name="Strong_20_Emphasis">Desmarcado</text:span></text:p>
                </table:table-cell>
                <table:table-cell office:value-type="string" table:style-name="tablecell">
                  <text:p text:style-name="tablealignleft">mais de um registro</text:p>
                </table:table-cell>
                <table:table-cell office:value-type="string" table:style-name="tablecell">
                  <text:p text:style-name="tablealignleft">Manter Tarifa de Consumo</text:p>
                </table:table-cell>
              </table:table-row>
            </table:table>
            <text:p text:style-name="Text_20_body">Portanto, caso você deseje alterar as informações das Tarifas de Consumo, mantenha o campo Atualizar marcado, pois, caso o resultado da pesquisa retorne apenas um registro, se evitará a apresentação de uma tela intermediária. </text:p>
            <text:p text:style-name="Text_20_body">Caso a sua opção seja pela exclusão, reajuste, ou emisão do relatório de <text:span text:style-name="Strong_20_Emphasis">Tarifas de Consumo</text:span>, então o campo <text:span text:style-name="Strong_20_Emphasis">Atualizar</text:span> deverá ser desmarcado para que o sistema apresente a tela <text:span text:style-name="Strong_20_Emphasis"><text:a xlink:type="simple" xlink:href="#__RefHeading___tela_manter_tarifa_de_consumo_2" text:style-name="Local_20_link" text:visited-style-name="Visited_20_Local_20_Link">Manter Tarifa de Consumo</text:a></text:span>, independente da quantidade de registros selecionados.</text:p>
          </table:table-cell>
        </table:table-row>
      </table:table>
      <text:h text:style-name="Heading_20_3" text:outline-level="3"><text:bookmark-start text:name="__RefHeading___tela_manter_tarifa_de_consumo_2"/><text:bookmark-start text:name="tela_manter_tarifa_de_consumo"/>Tela Manter Tarifa de Consumo<text:bookmark-end text:name="__RefHeading___tela_manter_tarifa_de_consumo_2"/><text:bookmark-end text:name="tela_manter_tarifa_de_consumo"/></text:h>
      <text:h text:style-name="Heading_20_3" text:outline-level="3"><text:bookmark-start text:name="__RefHeading___observacao_3"/><text:bookmark-start text:name="observacao"/>Observação<text:bookmark-end text:name="__RefHeading___observacao_3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7_text_frame" draw:name="Frame1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1" text:anchor-type="paragraph" draw:z-index="1" svg:width="16.51cm" svg:height="10.768541666667cm"><draw:image xlink:href="Pictures/1fbd744f77f6c9aca4d6bf78f09416d0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tablealignleft">O sistema apresenta uma tabela com a relação das <text:span text:style-name="Strong_20_Emphasis">Tarifas de Consumo</text:span> selecionadas, de acordo com os argumentos de pesquisa informados na tela <text:span text:style-name="Strong_20_Emphasis"><text:a xlink:type="simple" xlink:href="https://gsan.com.br/doku.php?id=ajuda:filtrar_tarifa_de_consumo" text:style-name="Internet_20_link" text:visited-style-name="Visited_20_Internet_20_Link">Filtrar Tarifa de Consumo</text:a></text:span>.</text:p>
            <text:p text:style-name="Text_20_body">A relação das Tarifas de Consumo selecionadas estará classificada pela descrição da Tarifa de Consumo, que terá um <text:span text:style-name="Strong_20_Emphasis">link</text:span> para que você possa selecionar a Tarifa de Consumo que deseja alterar.</text:p>
            <text:list text:style-name="List_20_1" text:continue-numbering="false">
              <text:list-item>
                <text:p text:style-name="List_20_1_Content_First"> Caso, para o critério de pesquisa informado, tenham sido selecionadas mais de 10 (dez) Tarifas de Consumo, o sistema irá montar um mecanismo de paginação no final da página.</text:p>
              </text:list-item>
              <text:list-item>
                <text:p text:style-name="List_20_1_Content_Last"> Clicando sobre o número da página, você poderá navegar para as demais páginas.</text:p>
              </text:list-item>
            </text:list>
            <text:p text:style-name="Text_20_body">Você deverá escolher a opção de manutenção que deseja realizar: </text:p>
            <text:list text:style-name="List_20_1" text:continue-numbering="false">
              <text:list-item>
                <text:p text:style-name="List_20_1_Content_First"> <text:span text:style-name="Strong_20_Emphasis">Alterar</text:span> uma Tarifa de Consumo;</text:p>
              </text:list-item>
              <text:list-item>
                <text:p text:style-name="List_20_1_Content"> <text:span text:style-name="Strong_20_Emphasis">Reajustar</text:span> uma, ou mais, Tarifas de Consumo;</text:p>
              </text:list-item>
              <text:list-item>
                <text:p text:style-name="List_20_1_Content"> <text:span text:style-name="Strong_20_Emphasis">Excluir</text:span> uma, ou mais, Tarifas de Consumo;</text:p>
              </text:list-item>
              <text:list-item>
                <text:p text:style-name="List_20_1_Content_Last"> <text:span text:style-name="Strong_20_Emphasis">Emitir o relatório</text:span> das Tarifas de Consumo selecionadas.</text:p>
              </text:list-item>
            </text:list>
          </table:table-cell>
        </table:table-row>
      </table:table>
      <text:h text:style-name="Heading_20_3" text:outline-level="3"><text:bookmark-start text:name="__RefHeading___alteracao_das_tarifas_de_consumo_4"/><text:bookmark-start text:name="alteracao_das_tarifas_de_consumo"/>Alteração das Tarifas de Consumo<text:bookmark-end text:name="__RefHeading___alteracao_das_tarifas_de_consumo_4"/><text:bookmark-end text:name="alteracao_das_tarifas_de_consumo"/></text:h>
      <table:table table:style-name="Table">
        <table:table-column table:style-name="odt_auto_style_table_column_7_1"/>
        <table:table-row>
          <table:table-cell office:value-type="string" table:style-name="tablecell">
            <text:p text:style-name="tablealignleft">Para <text:span text:style-name="Strong_20_Emphasis">alterar</text:span> uma Tarifa de Consumo, clique sobre o <text:span text:style-name="Emphasis">link</text:span> existente na descrição da Tarifa de Consumo, que o sistema irá apresentar a tela <text:span text:style-name="Strong_20_Emphasis"><text:a xlink:type="simple" xlink:href="https://gsan.com.br/doku.php?id=ajuda:atualizar_tarifa_de_consumo" text:style-name="Internet_20_link" text:visited-style-name="Visited_20_Internet_20_Link">Atualizar Tarifa de Consumo</text:a></text:span>, para que você efetue a atualização dos dados da <text:span text:style-name="Strong_20_Emphasis">Tarifa de Consumo</text:span> que selecionou.</text:p>
            <text:p text:style-name="Text_20_body">A <text:span text:style-name="Strong_20_Emphasis">Tarifa de Consumo</text:span> não poderá ser atualizada, nem excluída, caso tenha havido algum faturamento para a data de vigência da tarifa.</text:p>
          </table:table-cell>
        </table:table-row>
      </table:table>
      <text:h text:style-name="Heading_20_3" text:outline-level="3"><text:bookmark-start text:name="__RefHeading___reajuste_das_tarifas_de_consumo_5"/><text:bookmark-start text:name="reajuste_das_tarifas_de_consumo"/>Reajuste das Tarifas de Consumo<text:bookmark-end text:name="__RefHeading___reajuste_das_tarifas_de_consumo_5"/><text:bookmark-end text:name="reajuste_das_tarifas_de_consumo"/></text:h>
      <table:table table:style-name="Table">
        <table:table-column table:style-name="odt_auto_style_table_column_8_1"/>
        <table:table-row>
          <table:table-cell office:value-type="string" table:style-name="tablecell">
            <text:p text:style-name="tablealignleft">Para efetuar o <text:span text:style-name="Strong_20_Emphasis">reajuste</text:span> das Tarifas de Consumo, você deve efetuar os seguintes procedimentos:</text:p>
            <text:list text:style-name="List_20_1" text:continue-numbering="false">
              <text:list-item>
                <text:p text:style-name="List_20_1_Content_First"> Selecionar as Tarifas de Consumo que deseja reajustar, clicando sobre o campo (check-box) existente na coluna mais à esquerda da tabela.<text:line-break/><text:span text:style-name="Strong_20_Emphasis">Atenção:</text:span><text:line-break/>O sistema não permitirá o reajuste, simultâneo, de mais de <text:span text:style-name="Strong_20_Emphasis">Data de Vigência</text:span>, de uma mesma Tarifa de Consumo.<text:line-break/>Mas será permitido o reajuste, simultâneo, de mais de uma <text:span text:style-name="Strong_20_Emphasis">Data de Vigência</text:span>, quando se tratar de Tarifas de Consumo diferentes.</text:p>
              </text:list-item>
              <text:list-item>
                <text:p text:style-name="List_20_1_Content_Last"> Clique no botão <draw:frame draw:style-name="media" draw:name="2" text:anchor-type="as-char" draw:z-index="2" svg:width="2.06375cm" style:rel-width="100%" svg:height="0.635cm" style:rel-height="scale"><draw:image xlink:href="Pictures/b695a112fe2e12540ea3897d3ccafc59.png" xlink:type="simple" xlink:show="embed" xlink:actuate="onLoad"/></draw:frame> para ativar a tela <text:span text:style-name="Strong_20_Emphasis"><text:a xlink:type="simple" xlink:href="https://gsan.com.br/doku.php?id=ajuda:reajustar_tarifa_de_consumo" text:style-name="Internet_20_link" text:visited-style-name="Visited_20_Internet_20_Link">Reajustar Tarifa de Consumo</text:a></text:span>, onde você irá informar os dados e concluir o reajuste da tarifa.</text:p>
              </text:list-item>
            </text:list>
          </table:table-cell>
        </table:table-row>
      </table:table>
      <text:h text:style-name="Heading_20_3" text:outline-level="3"><text:bookmark-start text:name="__RefHeading___exclusao_das_tarifas_de_consumo_6"/><text:bookmark-start text:name="exclusao_das_tarifas_de_consumo"/>Exclusão das Tarifas de Consumo<text:bookmark-end text:name="__RefHeading___exclusao_das_tarifas_de_consumo_6"/><text:bookmark-end text:name="exclusao_das_tarifas_de_consumo"/></text:h>
      <table:table table:style-name="Table">
        <table:table-column table:style-name="odt_auto_style_table_column_9_1"/>
        <table:table-row>
          <table:table-cell office:value-type="string" table:style-name="tablecell">
            <text:p text:style-name="tablealignleft">Para efetuar a <text:span text:style-name="Strong_20_Emphasis">exclusão</text:span> de Tarifas de Consumo, você deve efetuar os seguintes procedimentos:</text:p>
            <text:list text:style-name="List_20_1" text:continue-numbering="false">
              <text:list-item>
                <text:p text:style-name="List_20_1_Content_First"> Selecionar as Tarifas de Consumo que deseja excluir, clicando sobre o campo (check-box) existente na coluna mais à esquerda da tabela.</text:p>
              </text:list-item>
              <text:list-item>
                <text:p text:style-name="List_20_1_Content"> Clique no botão <draw:frame draw:style-name="media" draw:name="3" text:anchor-type="as-char" draw:z-index="3" svg:width="1.8785416666667cm" svg:height="0.555625cm"><draw:image xlink:href="Pictures/670bd91a3ff7400b3360ad17e7ea47ab.jpg" xlink:type="simple" xlink:show="embed" xlink:actuate="onLoad"/></draw:frame> para solicitar ao sistema a efetivação da remoção das Tarifas de Consumo selecionadas.</text:p>
              </text:list-item>
              <text:list-item>
                <text:p text:style-name="List_20_1_Content"> O sistema vai apresentar uma caixa de diálogo solicitando a confirmação da remoção (OK ou Cancelar).</text:p>
              </text:list-item>
              <text:list-item>
                <text:p text:style-name="List_20_1_Content_Last"> Após a confirmação da remoção, e se não houver nenhuma inconsistência ou impedimento, o sistema apresentará a tela de sucesso da remoção.</text:p>
              </text:list-item>
            </text:list>
            <text:p text:style-name="Text_20_body">Você pode selecionar mais de uma Tarifa de Consumo, ou todas as Tarifas de Consumo, clicando sobre o <text:span text:style-name="Emphasis">link</text:span> <text:span text:style-name="Strong_20_Emphasis"><text:span text:style-name="underline">Todos</text:span></text:span>, existente no cabeçalho da tabela. </text:p>
            <text:p text:style-name="Text_20_body">Se clicar mais de uma vez sobre o <text:span text:style-name="Emphasis">link</text:span>, o sistema irá selecionar, e desmarcar a seleção sucessivamente.</text:p>
            <text:p text:style-name="Text_20_body">Após a geração da Tarifa de Simulação, que será facilmente identificada através da data de vigência 01/01/3000, o usuário poderá fazer modificações nos valores e consumos mínimos de cada tipo de tarifa.</text:p>
          </table:table-cell>
        </table:table-row>
      </table:table>
      <text:h text:style-name="Heading_20_3" text:outline-level="3"><text:bookmark-start text:name="__RefHeading___geracao_de_relatorio_das_tarifas_de_consumo_7"/><text:bookmark-start text:name="geracao_de_relatorio_das_tarifas_de_consumo"/>Geração de Relatório das Tarifas de Consumo<text:bookmark-end text:name="__RefHeading___geracao_de_relatorio_das_tarifas_de_consumo_7"/><text:bookmark-end text:name="geracao_de_relatorio_das_tarifas_de_consumo"/></text:h>
      <table:table table:style-name="Table">
        <table:table-column table:style-name="odt_auto_style_table_column_10_1"/>
        <table:table-row>
          <table:table-cell office:value-type="string" table:style-name="tablecell">
            <text:p text:style-name="tablealignleft">Para solicitar a <text:span text:style-name="Strong_20_Emphasis">geração de um relatório</text:span> com as informações das Tarifas de Consumo selecionadas no filtro, clique sobre o botão com a imagem de uma impressora <draw:frame draw:style-name="media" draw:name="4" text:anchor-type="as-char" draw:z-index="4" svg:width="0.74083333333333cm" svg:height="0.68791666666667cm"><draw:image xlink:href="Pictures/6b86e73b8343471b4245484a183146e5.jpg" xlink:type="simple" xlink:show="embed" xlink:actuate="onLoad"/></draw:frame>, que fica no canto inferior direito da tela. O sistema apresentará uma caixa de diálogo solicitando que você escolha o formato de saída do relatório. Escolha o formato e clique no botão <draw:frame draw:style-name="media" draw:name="5" text:anchor-type="as-char" draw:z-index="5" svg:width="1.1377083333333cm" svg:height="0.50270833333333cm"><draw:image xlink:href="Pictures/3df111d390ddba627910a711c02bd9f0.jpg" xlink:type="simple" xlink:show="embed" xlink:actuate="onLoad"/></draw:frame>. </text:p>
            <text:p text:style-name="Text_20_body">Para instruções mais detalhadas de como gerar o relatório, clique em <text:span text:style-name="Strong_20_Emphasis"><text:a xlink:type="simple" xlink:href="https://gsan.com.br/doku.php?id=ajuda:como_gerar_relatorio" text:style-name="Internet_20_link" text:visited-style-name="Visited_20_Internet_20_Link">Informações - Como Gerar Relatório</text:a></text:span>.</text:p>
          </table:table-cell>
        </table:table-row>
      </table:table>
      <text:h text:style-name="Heading_20_3" text:outline-level="3"><text:bookmark-start text:name="__RefHeading___modelo_do_relatoriotarifas_de_consumo_8"/><text:bookmark-start text:name="modelo_do_relatoriotarifas_de_consumo"/>MODELO DO RELATÓRIO: TARIFAS DE CONSUMO<text:bookmark-end text:name="__RefHeading___modelo_do_relatoriotarifas_de_consumo_8"/><text:bookmark-end text:name="modelo_do_relatoriotarifas_de_consumo"/></text:h>
      <text:p text:style-name="Text_20_body"><draw:frame draw:style-name="PluginODTAutoStyle_Frame_26_text_frame" draw:name="Frame2" text:anchor-type="paragraph" svg:width="481.89pt" draw:z-index="0" svg:min-height="1cm"><draw:text-box><table:table table:style-name="Table"><table:table-column table:style-name="odt_auto_style_table_column_11_1"/><table:table-row><table:table-cell office:value-type="string" table:style-name="tablecell"><text:p text:style-name="tablealignleft"><draw:frame draw:style-name="mediacenter" draw:name="6" text:anchor-type="paragraph" draw:z-index="6" svg:width="26.087916666667cm" style:rel-width="100%" svg:height="13.97cm" style:rel-height="scale"><draw:image xlink:href="Pictures/28bece08a54040a0cfbb2af949e3fc81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12_1"/>
        <table:table-row>
          <table:table-cell office:value-type="string" table:style-name="tablecell">
            <text:p text:style-name="tablealignleft">Para reajustar a tarifa, marque o checkbox correspondente e informe o percentual de reajuste de cada categoria. Em seguida, clique no botão <draw:frame draw:style-name="media" draw:name="7" text:anchor-type="as-char" draw:z-index="7" svg:width="2.06375cm" style:rel-width="100%" svg:height="0.635cm" style:rel-height="scale"><draw:image xlink:href="Pictures/b695a112fe2e12540ea3897d3ccafc59.png" xlink:type="simple" xlink:show="embed" xlink:actuate="onLoad"/></draw:frame>, conforme tela abaixo:</text:p>
          </table:table-cell>
        </table:table-row>
      </table:table>
      <text:p text:style-name="Text_20_body"><draw:frame draw:style-name="PluginODTAutoStyle_Frame_33_text_frame" draw:name="Frame3" text:anchor-type="paragraph" svg:width="481.89pt" draw:z-index="0" svg:min-height="1cm"><draw:text-box><table:table table:style-name="Table"><table:table-column table:style-name="odt_auto_style_table_column_13_1"/><table:table-row><table:table-cell office:value-type="string" table:style-name="tablecell"><text:p text:style-name="tablealignleft"><draw:frame draw:style-name="mediacenter" draw:name="8" text:anchor-type="paragraph" draw:z-index="8" svg:width="14.2875cm" svg:height="9.286875cm"><draw:image xlink:href="Pictures/28c2a180d2a9139844a354c0dcdb0bc4.jpg" xlink:type="simple" xlink:show="embed" xlink:actuate="onLoad"/></draw:frame></text:p></table:table-cell></table:table-row></table:table></draw:text-box></draw:frame></text:p>
      <text:h text:style-name="Heading_20_2" text:outline-level="2"><text:bookmark-start text:name="__RefHeading___tela_de_sucesso_9"/><text:bookmark-start text:name="tela_de_sucesso"/>Tela de Sucesso<text:bookmark-end text:name="__RefHeading___tela_de_sucesso_9"/><text:bookmark-end text:name="tela_de_sucesso"/></text:h>
      <table:table table:style-name="Table">
        <table:table-column table:style-name="odt_auto_style_table_column_14_1"/>
        <table:table-row>
          <table:table-cell office:value-type="string" table:style-name="tablecell">
            <text:p text:style-name="tablealignleft">A tela de sucesso da remoção de <text:span text:style-name="Strong_20_Emphasis">Tarifas de Consumo</text:span> será apresentada após clicar no botão <draw:frame draw:style-name="media" draw:name="9" text:anchor-type="as-char" draw:z-index="9" svg:width="1.8785416666667cm" svg:height="0.555625cm"><draw:image xlink:href="Pictures/670bd91a3ff7400b3360ad17e7ea47ab.jpg" xlink:type="simple" xlink:show="embed" xlink:actuate="onLoad"/></draw:frame>; após a confirmação a remoção na caixa de diálogo; e não houver inconsistência, ou impossibilidade da remoção.</text:p>
            <text:p text:style-name="Text_20_body">O sistema apresentará a  mensagem abaixo, quando a remoção da(s) Tarifa(s) de Consumo tiver(em) sido realizada(s) com sucesso. </text:p>
            <text:p text:style-name="Text_20_body"><text:span text:style-name="Emphasis">(quantidade de tarifas de consumo removidas) Tarifa(s) de Consumo removida(s) com sucesso</text:span>.</text:p>
            <text:p text:style-name="Text_20_body">O sistema apresentará duas opções após a remoção da(s) <text:span text:style-name="Emphasis">Tarifa(s) de Consumo</text:span>. </text:p>
            <text:p text:style-name="Text_20_body">Escolha a opção desejada clicando em algum dos <text:span text:style-name="Emphasis">links</text:span> existentes na tela de sucesso:</text:p>
            <text:list text:style-name="List_20_1" text:continue-numbering="false">
              <text:list-item>
                <text:p text:style-name="List_20_1_Content_First"> Menu Principal - Para voltar à tela principal do sistema.</text:p>
              </text:list-item>
              <text:list-item>
                <text:p text:style-name="List_20_1_Content_Last"> Realizar outra Manutenção de Tarifa de Consumo - Para ativar, novamente, a opção <text:span text:style-name="Strong_20_Emphasis"><text:a xlink:type="simple" xlink:href="#ajuda:manter_tarifa_de_consumo" text:style-name="Local_20_link" text:visited-style-name="Visited_20_Local_20_Link">Manter Tarifa de Consumo</text:a></text:span>.</text:p>
              </text:list-item>
            </text:list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10"/><text:bookmark-start text:name="funcionalidade_dos_botoes"/>Funcionalidade dos Botões<text:bookmark-end text:name="__RefHeading___funcionalidade_dos_botoes_10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3.96875cm" style:rel-width="100%" svg:height="1.2211538461538cm" style:rel-height="scale"><draw:image xlink:href="Pictures/b695a112fe2e12540ea3897d3ccafc59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ativa a tela para que você possa informar os dados para reajustar a tarifa de consumo selecionada na tabel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1" text:anchor-type="as-char" draw:z-index="11" svg:width="1.8785416666667cm" svg:height="0.555625cm"><draw:image xlink:href="Pictures/670bd91a3ff7400b3360ad17e7ea47ab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move as Tarifas de Consumo selecionadas para remoção na tabela.<text:line-break/>Só serão removidas as Tarifas de Consumo que não tiverem vínculo com outras informações no sistema, como por exemplo, já ter havido algum faturamento utilizando a Tarifa de Consum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2.1166666666667cm" style:rel-width="100%" svg:height="0.555625cm" style:rel-height="scale"><draw:image xlink:href="Pictures/347df57dc8a2ef11de23a2074e2b8301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retornar à tela de filtro.<text:line-break/>O sistema irá manter a informação dos argumentos de pesquisa informados anteriormente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3" text:anchor-type="as-char" draw:z-index="13" svg:width="0.74083333333333cm" svg:height="0.68791666666667cm"><draw:image xlink:href="Pictures/6b86e73b8343471b4245484a183146e5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 o sistema gera um relatório com as informações das Tarifas de Consumo selecionadas pelo filtr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4" text:anchor-type="as-char" draw:z-index="14" svg:width="0.42333333333333cm" svg:height="0.396875cm"><draw:image xlink:href="Pictures/8fb21656a5cd9bfdcf4bc167f8eb632e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selecionar uma data, no formato dd/mm/aaaa (dia, mês, ano), link <text:span text:style-name="Strong_20_Emphasis"><text:a xlink:type="simple" xlink:href="https://gsan.com.br/doku.php?id=ajuda:pesquisar_calendario" text:style-name="Internet_20_link" text:visited-style-name="Visited_20_Internet_20_Link">Pesquisar Data - Calendário</text:a></text:span>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1.5345833333333cm" svg:height="0.58208333333333cm"><draw:image xlink:href="Pictures/cddaa11e1af3e5cc4f9b4d76859ff1ef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aplica os novos percentuais de tarifas inform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6" text:anchor-type="as-char" draw:z-index="16" svg:width="1.6404166666667cm" svg:height="0.58208333333333cm"><draw:image xlink:href="Pictures/da8f81bc976f8533af75da3522eebf6e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fecha a tela em exibição.</text:p>
          </table:table-cell>
        </table:table-row>
      </table:table>
      <text:h text:style-name="Heading_20_2" text:outline-level="2"><text:bookmark-start text:name="__RefHeading___referencias_11"/><text:bookmark-start text:name="referencias"/>Referências<text:bookmark-end text:name="__RefHeading___referencias_11"/><text:bookmark-end text:name="referencias"/></text:h>
      <text:p text:style-name="Text_20_body"><text:span text:style-name="Strong_20_Emphasis"><text:a xlink:type="simple" xlink:href="https://gsan.com.br/doku.php?id=postgres:faturamento:uc0169" text:style-name="Internet_20_link" text:visited-style-name="Visited_20_Internet_20_Link">Manter Tarifa de Consumo</text:a></text:span></text:p>
      <text:h text:style-name="Heading_20_3" text:outline-level="3"><text:bookmark-start text:name="__RefHeading___termos_principais_12"/><text:bookmark-start text:name="termos_principais"/>Termos Principais<text:bookmark-end text:name="__RefHeading___termos_principais_12"/><text:bookmark-end text:name="termos_principais"/></text:h>
      <text:p text:style-name="Text_20_body"><text:span text:style-name="Strong_20_Emphasis"><text:a xlink:type="simple" xlink:href="https://gsan.com.br/doku.php?id=ajuda:faturamento" text:style-name="Internet_20_link" text:visited-style-name="Visited_20_Internet_20_Link">Faturamento</text:a></text:span></text:p>
      <text:p text:style-name="Text_20_body"><text:line-break/>
<text:line-break/>
Clique <text:a xlink:type="simple" xlink:href="https://gsan.com.br/doku.php?id=ajuda" text:style-name="Internet_20_link" text:visited-style-name="Visited_20_Internet_20_Link">aqui</text:a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6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3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8::58:48</meta:creation-date>
    <dc:creator>Generated</dc:creator>
    <dc:date>2026-09-13T08::58:48</dc:date>
    <dc:language>en-US</dc:language>
    <meta:editing-cycles>1</meta:editing-cycles>
    <meta:editing-duration>PT0S</meta:editing-duration>
    <dc:title>ajuda:manter_tarifa_de_consumo</dc:title>
  </office:meta>
</office:document-meta>
</file>